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gistratienummer Vkb-2020-34-Bodegraven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26.200000000000003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Redacteur   Mareno de Graaf</text:p>
            <text:p text:style-name="al"/>
            <text:p text:style-name="al">Besluit inzake  Plaatsen parkeerverbod</text:p>
            <text:p text:style-name="al"/>
            <text:p text:style-name="al">Afdelingshoofd  Wilbert Wouters</text:p>
            <text:p text:style-name="al"/>
            <text:p text:style-name="al">Datum besluit  17 december 2020</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p text:style-name="common-al">- 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p text:style-name="common-al">- maatregelen worden genomen ter hoogte van Bodegravenstraat pandnummer 80 te Tilburg;</text:p>
            <text:p text:style-name="common-al">- de betreffende locatie in beheer is van de gemeente Tilburg;</text:p>
            <text:p text:style-name="common-al">- bewoners aan de Bolswardstraat op de dag van container lediging problemen ondervinden bij het verlaten van de brandgang;</text:p>
            <text:p text:style-name="common-al">- er is gekozen een parkeervak te gebruiken voor het plaatsen van containers die op de ophaaldag geledigd moeten worden;</text:p>
            <text:p text:style-name="common-al">- deze maatregel genomen wordt uit het oogpunt van het zoveel mogelijk waarborgen van de vrijheid van het verkeer;</text:p>
            <text:p text:style-name="common-al">-  over deze maatregelen overleg is gepleegd met de Politie-Chef van eenheid Zeeland-West-Brabant, District Hart van Brabant, waarbij deze heeft verklaard met deze maatregelen te kunnen instemmen.</text:p>
            <text:p text:style-name="common-al"/>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plaatsen van een parkeerverbod aan de Bodegravenstraat te Tilburg door het plaatsen van de verkeersborden conform model E4 (parkeergelegenheid) van Bijlage 1 van het Regelement verkeersregels en verkeerstekens 1990, met het onderbord: ''Containeropstelplaats verboden te parkeren di 20 h tot wo 24 h'' zoals is aangegeven op de aan dit besluit gehechte tekening:</text:p>
            <text:p text:style-name="common-al">-  Bodegravenstraat (Containeropstelplaats).pdf.</text:p>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text:p>
            <text:p><text:span text:style-name="functie">Wilbert Wouters</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6702</text:span><text:line-break/><text:date style:data-style-name="dag" text:fixed="true" text:date-value="2020-12-17"/><text:line-break/><text:date style:data-style-name="jaar" text:fixed="true" text:date-value="2020-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702</text:span><text:date style:data-style-name="nicedate" text:fixed="true" text:date-value="2020-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702</text:span><text:date style:data-style-name="nicedate" text:fixed="true" text:date-value="2020-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Tilburg</meta:user-defined>
    <meta:user-defined meta:name="OVERHEID.Gemeente/DC.creator">Tilburg</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Plaatsen parkeerverbod - Bodegrav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0-34-Bodegravenstraat</meta:user-defined>
    <meta:user-defined meta:name="DCTERMS.abstract">Het plaatsen van een parkeerverbod aan de Bodegravenstraat te Tilburg door het plaatsen van de verkeersborden conform model E4 (parkeergelegenheid) met het onderbord: ''Containeropstelplaats verboden te parkeren di 20 h tot wo 24 h''</meta:user-defined>
    <meta:user-defined meta:name="OVERHEIDop.verkeersbordcode">E4</meta:user-defined>
    <dc:language>nl</dc:language>
    <meta:user-defined meta:name="OVERHEID.EPSG28992/DC.spatial">129707.998 399044.837</meta:user-defined>
    <meta:user-defined meta:name="DC.title">Registratienummer Vkb-2020-34-Bodegravenstraat</meta:user-defined>
    <meta:user-defined meta:name="OVERHEID.PostcodeHuisnummer/OVERHEIDop.postcodeHuisnummer">5043BR 80</meta:user-defined>
    <meta:user-defined meta:name="OVERHEIDop.straatnaam">Bodegravenstraat</meta:user-defined>
    <meta:user-defined meta:name="OVERHEIDop.woonplaats">Tilburg</meta:user-defined>
    <meta:user-defined meta:name="DCTERMS.W3CDTF/DCTERMS.available">2020-12-17</meta:user-defined>
    <meta:user-defined meta:name="OVERHEIDop.StcrtID/DC.identifier">stcrt-2020-66702</meta:user-defined>
    <meta:user-defined meta:name="OVERHEIDop.externeBijlage">Bodegravenstraat (Containeropstelplaats).pdf|exb-2020-68389</meta:user-defined>
    <meta:user-defined meta:name="DCTERMS.W3CDTF/OVERHEIDop.jaargang">2020</meta:user-defined>
    <meta:user-defined meta:name="OVERHEIDop.publicationIssue">66702</meta:user-defined>
    <meta:user-defined meta:name="OVERHEIDop.versieInformatie"/>
  </office:meta>
</office:document-meta>
</file>