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G11i94ca1be4-7224-4661-a864-fb5221737aef.jpg" manifest:media-type="image/x-eps"/>
  <manifest:file-entry manifest:full-path="Pictures/G13if0bc89fb-b3b9-4279-bf0f-98d72e9d23f1.jpg" manifest:media-type="image/x-eps"/>
  <manifest:file-entry manifest:full-path="Pictures/OB505[1]i676eb109-3bfb-4538-87d1-c0556c791f5e.jpg" manifest:media-type="image/x-eps"/>
  <manifest:file-entry manifest:full-path="Pictures/OB503i18e30ac8-6372-44aa-83ef-1df082e6db93.jpg" manifest:media-type="image/x-eps"/>
  <manifest:file-entry manifest:full-path="Pictures/G07i8e229c51-3b3f-4b5d-be81-b6540a109f6c.jpg" manifest:media-type="image/x-eps"/>
  <manifest:file-entry manifest:full-path="Pictures/OB02i32f82455-d1ce-44d8-956c-59e4b0cff32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20-12-10 Prinses Irenelaan en Pionstraat, Noordwest, Verplicht en Onverplicht Fietspad en Voetpad,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71918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in verband met de herinrichting van de Prinses Irenelaan en Pionstraat dienen diverse verkeersmaatregelen genomen te worden, waaronder deze;</text:p>
            <text:p text:style-name="common-al"/>
            <text:p text:style-name="common-al">
            <text:span text:style-name="nadrukvet">dat</text:span>
          </text:p>
            <text:p text:style-name="common-al">deze herinrichting tot stand is gekomen middels een participatie traject;</text:p>
            <text:p text:style-name="common-al"/>
            <text:p text:style-name="common-al">
            <text:span text:style-name="nadrukvet">dat</text:span>
          </text:p>
            <text:p text:style-name="common-al">in het participatietraject nadrukkelijk door de omgeving verzocht is om het oude onverplichte fietspad wel beschikbaar te houden, zodat kwetsbare fietsers als ouderen en ouders met kinderen hiervan gebruik kunnen maken. Deze wens is gehonoreerd in de plannen door van het oorspronkelijke onverplichte fietspad een voetpad te maken waar fietsen is toegestaan. Het gebruik wordt ontmoedigd door de gewijzigde uitstraling, maar fietsen is mogelijk;</text:p>
            <text:p text:style-name="common-al"/>
            <text:p text:style-name="common-al">
            <text:span text:style-name="nadrukvet">dat</text:span>
          </text:p>
            <text:p text:style-name="common-al">metingen na realisatie laten zien dat het overgrote merendeel van de fietsers gebruik maakt van de aangelegde fietsstrook op de rijbaan. Hiermee is het doel om meer fietsers op de rijbaan te laten rijden verwezenlijkt. Wel gebruikt een kleine groep fietsers nog het voormalige fietspad. Op basis van de evaluatie met de omgeving die in november 2020 is uitgevoerd, is het wenselijk om het voetpad beschikbaar te houden voor fietsers. Aanleiding hiervoor is de subjectieve verkeersveiligheid.</text:p>
            <text:p text:style-name="common-al">Door het gedeelde gebruik van dit voetpad wordt voldaan aan de wens van de omgeving over het beschikbaar houden van het pad voor fietsers. Eveneens wordt hiermee duidelijkheid gegeven naar de gebruikers over het verkeersregime; </text:p>
            <text:p text:style-name="common-al"/>
            <text:p text:style-name="common-al">
            <text:span text:style-name="nadrukvet">dat</text:span>
          </text:p>
            <text:p text:style-name="common-al">met aanleggen van fietsstroken het verplichte en onverplichte fietspad overbodig is geworden;</text:p>
            <text:p text:style-name="common-al"/>
            <text:p text:style-name="common-al">
            <text:span text:style-name="nadrukvet">dat</text:span>
            <text:span text:style-name="nadrukvet"/>
          </text:p>
            <text:p text:style-name="common-al">door deze herinrichting de kwaliteit van de openbare ruimte, leefbaarheid van omwonenden en de verkeersveiligheid voor de weggebruikers verbetert en draagt bij aan de doelen van Slimme routes, Slim Regelen en Slim Bestemmen (SRSRSB);</text:p>
            <text:p text:style-name="common-al"/>
            <text:p text:style-name="common-al">
            <text:span text:style-name="nadrukvet">dat</text:span>
          </text:p>
            <text:p text:style-name="common-al">om de functie van de weg als woonstraat te waarborgen de wegen ingericht worden als verblijfsgebied volgens de principes van Duurzaam Veilig;</text:p>
            <text:p text:style-name="common-al"/>
            <text:p text:style-name="common-al">
            <text:span text:style-name="nadrukvet">dat</text:span>
          </text:p>
            <text:p text:style-name="common-al">naast de aanpassingen van de infrastructuur ook de verkeersmaatregelen aangepast dienen te worden naar de nieuwe situatie;</text:p>
            <text:p text:style-name="common-al"/>
            <text:p text:style-name="common-al">
            <text:span text:style-name="nadrukvet">dat</text:span>
            <text:span text:style-name="nadrukvet"/>
          </text:p>
            <text:p text:style-name="common-al">met deze verkeersmaatregel de juridische situatie in overeenstemming gebracht wordt met de inrichting;</text:p>
            <text:p text:style-name="common-al"/>
            <text:p text:style-name="common-al">
            <text:span text:style-name="nadrukvet">dat</text:span>
          </text:p>
            <text:p text:style-name="common-al">met deze verkeersmaatregel de huid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text:span><text:span text:style-name="nadrukvet">6 december</text:span><text:span text:style-name="nadrukvet">20</text:span><text:span text:style-name="nadrukvet">20</text:span><text:span text:style-name="nadrukvet"/> in de hierna volgende locaties de aangegeven verkeersmaatregelen in te trekken c.q. vast te stellen:</text:p>
            <text:p text:style-name="common-al"/>
            <text:p text:style-name="common-al">
            <text:span text:style-name="nadrukvet">Noordwest</text:span>
          </text:p>
            <text:p text:style-name="common-al"/>
            <text:p text:style-name="common-al">
            <text:span text:style-name="nadrukvet">Prinses Irenelaan en </text:span>
            <text:span text:style-name="nadrukvet">Pionstraat</text:span> (ter hoogte van de rotonde richting de J.M. de Muinck Keizerlaan, Muiderslotplantsoen, Adriaan van Bergenstraat, Jacob Simonsz. de Rijkstraat, Nijenrodelaan, Zuilenveldlaan, Vreelanthof, Zwanenvechtlaan; wegvak: tussen de bocht Adriaan van Bergenstraat en J.M. de Muinck Keizerlaan)</text:p>
            <text:p text:style-name="common-al">Intrekken: Verplicht fietspad (G11), onverplicht fietspad (G13) in twee richtingen (OB505 en OB503)</text:p>
            <text:p text:style-name="common-al">Intrekken: Voetpad (G7)</text:p>
            <text:p text:style-name="common-al">Vaststellen: Voetpad (G7) met het onderbord “”Fietsen toegestaan” (OB02)</text:p>
            <text:p text:style-name="common-al"/>
            <text:p text:style-name="common-al">
            <draw:frame><draw:text-box><text:section text:name="plaatje_id1-3-2-2-1-73-1" text:style-name="plaatje">
              <text:p text:style-name="illustratie_id1-3-2-2-1-73-1-1"><draw:frame draw:style-name="illustratie_id1-3-2-2-1-73-1-1" text:anchor-type="paragraph" svg:width="13.5mm" svg:height="13.700000000000001mm"><draw:image xlink:href="Pictures/G11i94ca1be4-7224-4661-a864-fb5221737aef.jpg" xlink:type="simple"/></draw:frame></text:p>
            </text:section></draw:text-box></draw:frame>
            <draw:frame><draw:text-box><text:section text:name="plaatje_id1-3-2-2-1-73-2" text:style-name="plaatje">
              <text:p text:style-name="illustratie_id1-3-2-2-1-73-2-1"><draw:frame draw:style-name="illustratie_id1-3-2-2-1-73-2-1" text:anchor-type="paragraph" svg:width="24.4mm" svg:height="8.299999999999999mm"><draw:image xlink:href="Pictures/G13if0bc89fb-b3b9-4279-bf0f-98d72e9d23f1.jpg" xlink:type="simple"/></draw:frame></text:p>
            </text:section></draw:text-box></draw:frame>
            <draw:frame><draw:text-box><text:section text:name="plaatje_id1-3-2-2-1-73-3" text:style-name="plaatje">
              <text:p text:style-name="illustratie_id1-3-2-2-1-73-3-1"><draw:frame draw:style-name="illustratie_id1-3-2-2-1-73-3-1" text:anchor-type="paragraph" svg:width="18mm" svg:height="8.100000000000001mm"><draw:image xlink:href="Pictures/OB505[1]i676eb109-3bfb-4538-87d1-c0556c791f5e.jpg" xlink:type="simple"/></draw:frame></text:p>
            </text:section></draw:text-box></draw:frame>
            <draw:frame><draw:text-box><text:section text:name="plaatje_id1-3-2-2-1-73-4" text:style-name="plaatje">
              <text:p text:style-name="illustratie_id1-3-2-2-1-73-4-1"><draw:frame draw:style-name="illustratie_id1-3-2-2-1-73-4-1" text:anchor-type="paragraph" svg:width="18.3mm" svg:height="8.2mm"><draw:image xlink:href="Pictures/OB503i18e30ac8-6372-44aa-83ef-1df082e6db93.jpg" xlink:type="simple"/></draw:frame></text:p>
            </text:section></draw:text-box></draw:frame>
            <draw:frame><draw:text-box><text:section text:name="plaatje_id1-3-2-2-1-73-5" text:style-name="plaatje">
              <text:p text:style-name="illustratie_id1-3-2-2-1-73-5-1"><draw:frame draw:style-name="illustratie_id1-3-2-2-1-73-5-1" text:anchor-type="paragraph" svg:width="13.5mm" svg:height="13.700000000000001mm"><draw:image xlink:href="Pictures/G07i8e229c51-3b3f-4b5d-be81-b6540a109f6c.jpg" xlink:type="simple"/></draw:frame></text:p>
            </text:section></draw:text-box></draw:frame>
            <draw:frame><draw:text-box><text:section text:name="plaatje_id1-3-2-2-1-73-6" text:style-name="plaatje">
              <text:p text:style-name="illustratie_id1-3-2-2-1-73-6-1"><draw:frame draw:style-name="illustratie_id1-3-2-2-1-73-6-1" text:anchor-type="paragraph" svg:width="21.200000000000003mm" svg:height="9.5mm"><draw:image xlink:href="Pictures/OB02i32f82455-d1ce-44d8-956c-59e4b0cff32f.jpg" xlink:type="simple"/></draw:frame></text:p>
            </text:section></draw:text-box></draw:frame>
          </text:p>
            <text:p text:style-name="common-al"> G11 G13 OB505 OB503 G7 OB02</text:p>
            <text:p text:style-name="common-al"/>
            <text:p text:style-name="common-al"/>
            <text:p text:style-name="common-al"/>
            <text:p text:style-name="common-al">Utrecht, 10 december 2020</text:p>
            <text:p text:style-name="common-al"/>
            <text:p text:style-name="common-al">Burgemeester en wethouders van Utrecht,</text:p>
            <text:p text:style-name="common-al">namens dezen:</text:p>
            <text:p text:style-name="common-al"/>
            <text:p text:style-name="common-al">
            <text:span text:style-name="nadrukcur">G. Jansen</text:span>
          </text:p>
            <text:p text:style-name="common-al"/>
            <text:p text:style-name="common-al">Manager Stedenbouw en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text:span>
            <text:span text:style-name="nadrukcur"> beslissingsbevoegde akkoord is met de inhoud van dit document en de bekendmaking daarvan.</text:span>
          </text:p>
            <text:p text:style-name="common-al"/>
            <text:p text:style-name="common-al"/>
            <text:p text:style-name="common-al">Gepubliceerd op <text:span text:style-name="nadrukvet">1</text:span><text:span text:style-name="nadrukvet">5</text:span><text:span text:style-name="nadrukvet"/><text:span text:style-name="nadrukvet">december </text:span><text:span text:style-name="nadrukvet">2020</text:span><text:span text:style-name="nadrukvet"/><text:span text:style-name="nadrukvet"/>in de Staatscourant.</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de Staatscourant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3-2-1" style:parent-style-name="Standard">
      <style:paragraph-properties style:line-spacing="0mm" style:text-autospace="none" ofo:line-height="0.001cm"/>
    </style:style>
    <style:style style:family="graphic" style:name="illustratie_id1-3-2-2-1-73-2-1" style:parent-style-name="Standard">
      <style:graphic-properties style:horizontal-pos="left" style:horizontal-rel="paragraph" style:vertical-pos="top" style:vertical-rel="paragraph" style:wrap="none" ofo:margin-right="3mm"/>
    </style:style>
    <style:style style:family="paragraph" style:name="illustratie_id1-3-2-2-1-73-3-1" style:parent-style-name="Standard">
      <style:paragraph-properties style:line-spacing="0mm" style:text-autospace="none" ofo:line-height="0.001cm"/>
    </style:style>
    <style:style style:family="graphic" style:name="illustratie_id1-3-2-2-1-73-3-1" style:parent-style-name="Standard">
      <style:graphic-properties style:horizontal-pos="left" style:horizontal-rel="paragraph" style:vertical-pos="top" style:vertical-rel="paragraph" style:wrap="none" ofo:margin-right="3mm"/>
    </style:style>
    <style:style style:family="paragraph" style:name="illustratie_id1-3-2-2-1-73-4-1" style:parent-style-name="Standard">
      <style:paragraph-properties style:line-spacing="0mm" style:text-autospace="none" ofo:line-height="0.001cm"/>
    </style:style>
    <style:style style:family="graphic" style:name="illustratie_id1-3-2-2-1-73-4-1" style:parent-style-name="Standard">
      <style:graphic-properties style:horizontal-pos="left" style:horizontal-rel="paragraph" style:vertical-pos="top" style:vertical-rel="paragraph" style:wrap="none" ofo:margin-right="3mm"/>
    </style:style>
    <style:style style:family="paragraph" style:name="illustratie_id1-3-2-2-1-73-5-1" style:parent-style-name="Standard">
      <style:paragraph-properties style:line-spacing="0mm" style:text-autospace="none" ofo:line-height="0.001cm"/>
    </style:style>
    <style:style style:family="graphic" style:name="illustratie_id1-3-2-2-1-73-5-1" style:parent-style-name="Standard">
      <style:graphic-properties style:horizontal-pos="left" style:horizontal-rel="paragraph" style:vertical-pos="top" style:vertical-rel="paragraph" style:wrap="none" ofo:margin-right="3mm"/>
    </style:style>
    <style:style style:family="paragraph" style:name="illustratie_id1-3-2-2-1-73-6-1" style:parent-style-name="Standard">
      <style:paragraph-properties style:line-spacing="0mm" style:text-autospace="none" ofo:line-height="0.001cm"/>
    </style:style>
    <style:style style:family="graphic" style:name="illustratie_id1-3-2-2-1-73-6-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266</text:span><text:line-break/><text:date style:data-style-name="dag" text:fixed="true" text:date-value="2020-12-15"/><text:line-break/><text:date style:data-style-name="jaar" text:fixed="true" text:date-value="2020-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266</text:span><text:date style:data-style-name="nicedate" text:fixed="true" text:date-value="2020-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266</text:span><text:date style:data-style-name="nicedate" text:fixed="true" text:date-value="2020-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Utrecht - Intr. G11, G13 met OB503, OB505 en vastst. G7 met OB02 - Prinses Irenelaan en Pionstraat  </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6719184</meta:user-defined>
    <meta:user-defined meta:name="OVERHEIDop.verkeersbordcode">G7</meta:user-defined>
    <meta:user-defined meta:name="OVERHEIDop.verkeersbordcode">G11</meta:user-defined>
    <meta:user-defined meta:name="OVERHEIDop.verkeersbordcode">G13</meta:user-defined>
    <dc:language>nl</dc:language>
    <meta:user-defined meta:name="OVERHEID.EPSG28992/DC.spatial">134355.766 458875.801</meta:user-defined>
    <meta:user-defined meta:name="OVERHEID.EPSG28992/DC.spatial">134666.171 458590.118</meta:user-defined>
    <meta:user-defined meta:name="OVERHEID.EPSG28992/DC.spatial">134876.972 458381.078</meta:user-defined>
    <meta:user-defined meta:name="DC.title">2020-12-10 Prinses Irenelaan en Pionstraat, Noordwest, Verplicht en Onverplicht Fietspad en Voetpad, Verkeersmaatregelen Gemeente Utrecht</meta:user-defined>
    <meta:user-defined meta:name="OVERHEID.PostcodeHuisnummer/OVERHEIDop.postcodeHuisnummer">3554HD 111</meta:user-defined>
    <meta:user-defined meta:name="OVERHEID.PostcodeHuisnummer/OVERHEIDop.postcodeHuisnummer">3554HB 33</meta:user-defined>
    <meta:user-defined meta:name="OVERHEID.PostcodeHuisnummer/OVERHEIDop.postcodeHuisnummer">3554EB 6</meta:user-defined>
    <meta:user-defined meta:name="OVERHEIDop.straatnaam">Prinses Irenelaan</meta:user-defined>
    <meta:user-defined meta:name="OVERHEIDop.straatnaam">Prinses Irenelaan</meta:user-defined>
    <meta:user-defined meta:name="OVERHEIDop.straatnaam">Pionstraat</meta:user-defined>
    <meta:user-defined meta:name="OVERHEIDop.woonplaats">Utrecht</meta:user-defined>
    <meta:user-defined meta:name="OVERHEIDop.woonplaats">Utrecht</meta:user-defined>
    <meta:user-defined meta:name="OVERHEIDop.woonplaats">Utrecht</meta:user-defined>
    <meta:user-defined meta:name="DCTERMS.W3CDTF/DCTERMS.available">2020-12-15</meta:user-defined>
    <meta:user-defined meta:name="OVERHEIDop.StcrtID/DC.identifier">stcrt-2020-66266</meta:user-defined>
    <meta:user-defined meta:name="OVERHEIDop.externeBijlage">Pr. Irenelaan Pionstraat Bebordingsplan deel 1|exb-2020-67979</meta:user-defined>
    <meta:user-defined meta:name="OVERHEIDop.externeBijlage">Pr. Irenelaan Pionstraat Bebordingsplan deel 2|exb-2020-67980</meta:user-defined>
    <meta:user-defined meta:name="DCTERMS.W3CDTF/OVERHEIDop.jaargang">2020</meta:user-defined>
    <meta:user-defined meta:name="OVERHEIDop.publicationIssue">66266</meta:user-defined>
    <meta:user-defined meta:name="OVERHEIDop.versieInformatie"/>
  </office:meta>
</office:document-meta>
</file>