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Mijnbouwlocatie Nieuwehorne-Katlijk’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9a van de Wet ruimtelijke ordening bekend dat het wijzigingsplan “Mijnbouwlocatie Nieuwehorne-Katlijk” ongewijzigd is vastgesteld. Het vastgestelde wijzigingsplan ligt met ingang van vrijdag 11 december 2020 voor een periode van zes weken voor een ieder ter inzage. </text:p>
            <text:p text:style-name="common-al">
            <text:span text:style-name="nadrukvet">Toelichting </text:span>
          </text:p>
            <text:p text:style-name="common-al">Met dit wijzigingsplan geven burgemeester en wethouders toepassing aan het bepaalde in artikel 3, lid 3.5.2, van de regels van het bestemmingsplan “proefboorlocatie Nieuwehorne-Katlijk”. Daarmee wordt de bestaande proefboorlocatie aan de Vogelweide in Nieuwehorne veranderd in een winningslocatie. Dat betekent dat er hier aardgas mag worden gewonnen. Het wijzigingsplan maakt verder een activiteit mogelijk waarvoor op grond van de Wet Milieubeheer en het Besluit milieueffectrapportage een milieueffectenrapport (MER) moet worden opgesteld. Dat betekent dat onderzoek moet worden gedaan naar de effecten voor het milieu als gevolg van het winnen van gas in Nieuwehorne. De resultaten van dit onderzoek zijn opgenomen in het Milieueffectenrapport “Gaswinning Nieuwehorne”</text:p>
            <text:p text:style-name="common-al">
            <text:span text:style-name="nadrukvet">Ter inzage </text:span>
          </text:p>
            <text:p text:style-name="common-al">
            <text:span text:style-name="nadrukcur">Digitale versie</text:span>
          </text:p>
            <text:p text:style-name="common-al">Het vastgestelde wijzigingsplan en het MER kunnen online worden ingezien op <text:span text:style-name="nadrukondlijn">www.ruimtelijkeplannen.nl</text:span>. Op deze website kunt u via de tabbladen ‘plan bekijken’ en ‘plannen zoeken’ de plannaam of het plannummer (NL.IMRO.00740000WPgaswinningNH-) invoeren. Ook kan het wijzigingsplan en het MER via <text:a xlink:href="http://www.heerenveen.nl" xlink:type="simple">www.heerenveen.nl</text:a> worden ingezien.</text:p>
            <text:p text:style-name="common-al">
            <text:span text:style-name="nadrukcur">Papieren versie</text:span>
          </text:p>
            <text:p text:style-name="common-al">Het vastgestelde wijzigingsplan en het MER kunnen tijdens deze termijn van zes weken, ook worden ingezien bij de receptie van het gemeentehuis, Crackstraat 2 te Heerenveen. In verband met het coronavirus is een bezoek aan het gemeentehuis alleen op afspraak mogelijk. Voor het inzien van de papieren versie kan een telefonisch een afspraak worden via telefoonnummer 14 0513. Dat kan ook digitaal via <text:a xlink:href="http://www.heerenveen.nl" xlink:type="simple">www.heerenveen.nl</text:a></text:p>
            <text:p text:style-name="common-al">
            <text:span text:style-name="nadrukvet">Beroep</text:span>
          </text:p>
            <text:p text:style-name="common-al">Tijdens de periode dat het plan ter inzage ligt, kan tegen het vastgestelde wijzigingsplan beroep worden ingesteld bij de Afdeling bestuursrechtspraak van de Raad van State, Postbus 20019, 2500 EA ’s-Gravenhage door:</text:p>
            <text:p text:style-name="common-al">- belanghebbenden aan wie redelijkerwijs niet verweten kan worden dat zij niet tijdig een zienswijze hebben ingediend.</text:p>
            <text:p text:style-name="common-al">
            <text:span text:style-name="nadrukvet">Inwerkingtreding</text:span>
          </text:p>
            <text:p text:style-name="common-al">Het wijzigingsplan treedt in werking op de eerste dag na afloop van de beroepstermijn, tenzij binnen de beroepstermijn behalve een beroepschrift ook een verzoek om voorlopige voorziening is ingediend bij de Afdeling bestuursrechtspraak van de Raad van State. In dat geval treedt het wijzigingsplan niet in werking voordat de Afdeling bestuursrechtspraak op dat verzoek een besluit heeft genomen.</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cur">Burgemeester en wethouders van Heerenveen</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060</text:span><text:line-break/><text:date style:data-style-name="dag" text:fixed="true" text:date-value="2020-12-10"/><text:line-break/><text:date style:data-style-name="jaar" text:fixed="true" text:date-value="2020-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5060</text:span><text:date style:data-style-name="nicedate" text:fixed="true" text:date-value="2020-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5060</text:span><text:date style:data-style-name="nicedate" text:fixed="true" text:date-value="2020-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gaswinningNH-VG01</meta:user-defined>
    <meta:user-defined meta:name="OVERHEIDop.Ruimtelijkeplannen/DC.type">wijzigings- of uitwerkingsplan</meta:user-defined>
    <dc:language>nl</dc:language>
    <meta:user-defined meta:name="OVERHEID.Gemeente/DC.spatial">Heerenveen</meta:user-defined>
    <meta:user-defined meta:name="OVERHEID.EPSG28992/DC.spatial">200200.136 549921.166</meta:user-defined>
    <meta:user-defined meta:name="DC.title">Wijzigingsplan ‘Mijnbouwlocatie Nieuwehorne-Katlijk’ vastgesteld</meta:user-defined>
    <meta:user-defined meta:name="OVERHEID.PostcodeHuisnummer/OVERHEIDop.postcodeHuisnummer">8414MC 14</meta:user-defined>
    <meta:user-defined meta:name="OVERHEIDop.straatnaam">Houtwallen</meta:user-defined>
    <meta:user-defined meta:name="OVERHEIDop.woonplaats">Nieuwehorne</meta:user-defined>
    <meta:user-defined meta:name="DCTERMS.W3CDTF/DCTERMS.available">2020-12-10</meta:user-defined>
    <meta:user-defined meta:name="DCTERMS.W3CDTF/OVERHEIDop.jaargang">2020</meta:user-defined>
    <meta:user-defined meta:name="OVERHEIDop.publicationIssue">65060</meta:user-defined>
    <meta:user-defined meta:name="OVERHEIDop.StcrtID/DC.identifier">stcrt-2020-65060</meta:user-defined>
    <meta:user-defined meta:name="OVERHEIDop.versieInformatie"/>
  </office:meta>
</office:document-meta>
</file>