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0-59445-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bold_ifm" style:family="text" style:name="ifm_span_font.bold_ifm">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59445</text:p>
          </table:table-cell>
        </table:table-row>
        <table:table-row table:style-name="staatscourant.koprow1">
          <table:covered-table-cell/>
          <table:covered-table-cell/>
          <table:table-cell office:value-type="string" table:style-name="staatscourant.publicatiedatumcel">
            <text:p>17 november</text:p>
          </table:table-cell>
        </table:table-row>
        <table:table-row>
          <table:covered-table-cell/>
          <table:covered-table-cell/>
          <table:table-cell office:value-type="string" table:style-name="staatscourant.publicatiedatumcel">
            <text:p>2020</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Venlo (RPAS-vluchten), Ministerie van Defensie</text:h>
      <text:p text:style-name="ifm_p_font.italic_mt.7.4mm_ifm">2 november 2020</text:p>
      <text:p text:style-name="ifm_p_font.italic_ifm">Nr: MLA/194/2020 Kenmerk: BS2020022087</text:p>
      <text:p text:style-name="ifm_p_mt.3.7mm_ifm">De Minister van Defensie,</text:p>
      <text:p text:style-name="ifm_p_mt.3.7mm_ifm">Handelende in overeenstemming met de Minister van Infrastructuur en Waterstaat;</text:p>
      <text:p text:style-name="ifm_p_mt.3.7mm_ifm">Gelezen het verzoek van de directeur van de Fiscale Inlichtingen- en Opsporingsdienst (FIOD) van donderdag 29 oktober 2020;</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ndent.-7mm_mleft.7mm_ifm">1.<text:tab/>Ten behoeve van vluchten met het Remotely Piloted Aircraft System (RPAS) type Puma DDL in het kader van bijstandverlening aan de FIOD wordt als inzetgebied het tijdelijke gebied met beperkingen (TGB) Venlo aangewezen, begrensd door de volgende coördinaten en hoogten:</text:p>
      <text:p text:style-name="ifm_p_indent.0mm_mleft.7mm_ifm"><text:span text:style-name="ifm_span_font.bold_ifm">TGB Venlo</text:span></text:p>
      <text:p text:style-name="ifm_p_indent.0mm_mleft.7mm_ifm">van 51°28'20.72"N 006°13'23.93"E naar 51°28'06.82"N 006°09'08.51"E, naar 51°22'56.24"N 006°08'57.80"E, naar 51°23'02.08"N 006°12'01.08"E, naar 51°23'58.27"N 006°12'18.92"E, via de Duits/Nederlandse grens terug naar 51°28'20.72"N 006°13'23.93"E, van grondniveau tot 1500ft AMSL (zie figuur).</text:p>
      <text:p text:style-name="ifm_p_mt.3.7mm_indent.-7mm_mleft.7mm_ifm">2.<text:tab/>Het TGB Venlo, genoemd in het eerste lid, wordt ingesteld op de hieronder genoemde dagen en tijdstippen:</text:p>
      <text:p text:style-name="ifm_p_indent.0mm_mleft.7mm_ifm"><text:span text:style-name="ifm_span_font.bold_ifm">Week 45:</text:span></text:p>
      <text:p text:style-name="ifm_p_indent.0mm_mleft.7mm_ifm">donderdag 5 november 2020 van 05:00 uur tot 22:00 uur lokale tijd;</text:p>
      <text:p text:style-name="ifm_p_indent.0mm_mleft.7mm_ifm">vrijdag 6 november 2020 van 05:00 uur tot 22:00 uur lokale tijd.</text:p>
      <text:p text:style-name="ifm_p_mt.3.7mm_page.break-before_ifm"><draw:frame draw:name="Afbeelding1" draw:style-name="frame.picture" draw:z-index="1" svg:height="120mm" svg:width="120mm" text:anchor-type="paragraph" style:rel-height="scale" style:rel-width="scale"><draw:image draw:filter-name="PNG - Portable Network Graphics" xlink:actuate="onLoad" xlink:href="Pictures/stcrt-2020-59445-001.png" xlink:show="embed" xlink:type="simple"/></draw:frame><draw:frame draw:name="Bron6" draw:style-name="frame.bron" text:anchor-type="as-char" svg:width="120mm" svg:y="0mm"><draw:text-box><text:p text:style-name="ifm_p_mt.2mm_ifm"><text:span text:style-name="ifm_span_font.bold_ifm">TGB Venlo</text:span></text:p></draw:text-box></draw:frame></text:p>
      <text:h text:style-name="ifm_p_font.bold_mt.5.08mm_page.keep-with-next_ifm" text:outline-level="2">Artikel<text:s/>2<text:s/></text:h>
      <text:p text:style-name="ifm_p_mt.4.23mm_ifm">Voor het gebruik van het TGB Venlo gelden de volgende regels:</text:p>
      <text:p text:style-name="ifm_p_indent.-7mm_mleft.7mm_ifm">a.<text:tab/>het uitvoeren van andere dan bij de inzet betrokken vluchten in het TGB is niet toegestaan, met uitzondering van gecoördineerde vluchten door luchtvaartuigen die vooraf toestemming hebben verkregen van MilATCC Schiphol, en door tussenkomst van MilATCC Schiphol gecoördineerde HEMS- en SAR-vluchten en vluchten van de Landelijke Eenheid, Dienst Infrastructuur, afdeling Luchtvaart;</text:p>
      <text:p text:style-name="ifm_p_indent.-7mm_mleft.7mm_ifm">b.<text:tab/>gedurende de uitvoering van de vluchten met het RPAS dient te allen tijde contact mogelijk te zijn tussen de uitvoerende eenheid en MilATCC Schiphol;</text:p>
      <text:p text:style-name="ifm_p_indent.-7mm_mleft.7mm_ifm">c.<text:tab/>aanvang en beëindiging van de vluchten met het RPAS worden gecoördineerd met MilATCC Schiphol;</text:p>
      <text:p text:style-name="ifm_p_indent.-7mm_mleft.7mm_ifm">d.<text:tab/>tijdens de uitvoering van de vluchten met het RPAS worden de in het “Operations Manual” en “Permit to Fly” opgenomen beperkingen in acht genomen;</text:p>
      <text:p text:style-name="ifm_p_indent.-7mm_mleft.7mm_ifm">e.<text:tab/>het uitvoeren van de vluchten met het RPAS boven aaneengesloten bebouwing en mensenverzamelingen wordt vermeden, tenzij dit voor het doel van de vlucht noodzakelijk is;</text:p>
      <text:p text:style-name="ifm_p_indent.-7mm_mleft.7mm_ifm">f.<text:tab/>voor aanvang van de vluchten met het RPAS stelt de vluchtuitvoerder zich op de hoogte met betrekking tot plaatsen die geschikt zijn voor het uitvoeren van een noodlanding;</text:p>
      <text:p text:style-name="ifm_p_indent.-7mm_mleft.7mm_ifm">g.<text:tab/>de vliegroute en vlieghoogte worden zodanig gekozen dat in geval van een noodlanding het risico voor derden zoveel mogelijk wordt beperkt;</text:p>
      <text:p text:style-name="ifm_p_indent.-7mm_mleft.7mm_ifm">h.<text:tab/>de maximale vlieghoogte is 1000ft AGL.</text:p>
      <text:h text:style-name="ifm_p_font.bold_mt.5.08mm_page.keep-with-next_ifm" text:outline-level="2">Artikel<text:s/>3<text:s/></text:h>
      <text:p text:style-name="ifm_p_mt.4.23mm_ifm">Deze beschikking treedt in werking met ingang van donderdag 5 november 2020 en vervalt met ingang van zaterdag 7 november 2020.</text:p>
      <text:p text:style-name="ifm_p_mt.3.7mm_ifm">Deze beschikking zal achteraf met de toelichting in de Staatscourant worden geplaatst en zal vooraf bekend worden gemaakt door middel van een NOTAM.</text:p>
      <text:p text:style-name="ifm_p_font.italic_mt.3.7mm_ifm">De Minister van Defensie,<text:line-break/>voor deze,<text:line-break/>De Directeur Militaire Luchtvaart Autoriteit,<text:line-break/>J.P.<text:s/>Apon<text:line-break/>Commodore</text:p>
      <text:p text:style-name="ifm_p_mt.3.7mm_ifm">Tegen deze beschikking kunnen belanghebbenden op grond van de Algemene wet bestuursrecht, binnen 6 weken na de dag waarop deze beschikking is bekendgemaakt een bezwaarschrift indienen. Het bezwaarschrift dient te worden gericht aan de Minister van Defensie, DienstenCentrum Juridische Dienstverlening, ter attentie van de Commissie advisering bezwaarschriften Defensie, Postbus 90004, 3509 AA te Utrecht. Het bezwaarschrift dient te zijn ondertekend en moet ten minste bevatten: de naam en het adres van de indiener; de dagtekening; een omschrijving van de beschikking waartegen het bezwaar is gericht;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Sinds enkele jaren beschikt het Ministerie van Defensie over verschillende typen <text:span text:style-name="ifm_span_font.italic_mt.4.23mm_ifm">Remotely Piloted Aircraft Systems </text:span>(RPAS). Een RPAS kan conform de Regeling vluchten militaire onbemande luchtvaartuigen worden gebruikt in militaire plaatselijke luchtverkeersleidingsgebieden, <text:span text:style-name="ifm_span_font.italic_mt.4.23mm_ifm">restricted areas</text:span> en tijdelijke gebieden met beperkingen (TGB’s). In deze beschikking is op grond van artikel 9 van het Besluit luchtverkeer 2014 een TGB aangewezen. Binnen dit TGB zullen in het kader van bijstandverlening aan de FIOD vluchten met een RPAS worden uitgevoerd. De grenzen van het TGB zullen daarbij niet worden overschreden.</text:p>
      <text:p text:style-name="ifm_p_mt.3.7mm_ifm">Gecoördineerde vluchten door luchtvaartuigen die vooraf toestemming hebben verkregen van MilATCC Schiphol, en door tussenkomst van MilATCC Schiphol gecoördineerde HEMS- en SAR-vluchten alsmede vluchten van de Landelijke Eenheid, Dienst Infrastructuur, afdeling Luchtvaart mogen het tijdelijke gebied met beperkingen binnenvliegen na toestemming van MilATCC Schiphol.</text:p>
      <text:p text:style-name="ifm_p_mt.3.7mm_ifm">Via een vooraf gepubliceerde <text:span text:style-name="ifm_span_font.italic_ifm">Notice to Airmen</text:span> is het vliegverkeer gewaarschuwd dat het betrokken luchtruim verboden gebied is.</text:p>
      <text:p text:style-name="ifm_p_mt.3.7mm_ifm">In verband met het bijzondere karakter van deze inzet zal deze beschikking pas na beëindiging hiervan worden gepubliceer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0 nr. 59445</text:span><text:tab/>17 november 2020</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0 nr. 59445</text:span><text:tab/>17 november 2020</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Instelling tijdelijk gebied met beperkingen Venlo (RPAS-vluchten), Ministerie van Defensie</dc:title>
    <meta:user-defined meta:name="OVERHEIDop.Staatscourant/DC.type">Ontheffingen</meta:user-defined>
    <meta:user-defined meta:name="OVERHEID.Ministerie/DC.creator">Ministerie van Defensie</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20-59445</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59445</meta:user-defined>
    <meta:user-defined meta:name="OVERHEIDop.publicationName">Staatscourant</meta:user-defined>
    <meta:user-defined meta:name="OVERHEID.Organisatietype/OVERHEID.organisationType">ministerie</meta:user-defined>
    <meta:user-defined meta:name="DCTERMS.W3CDTF/OVERHEIDop.jaargang">2020</meta:user-defined>
    <meta:user-defined meta:name="OVERHEIDop.doctype">Officiële Publicaties, versie 1.1</meta:user-defined>
    <meta:user-defined meta:name="OVERHEID.Informatietype/DC.type">officiële publicatie</meta:user-defined>
    <meta:user-defined meta:name="OVERHEID.TaxonomieBeleidsagenda/OVERHEID.category">Internationaal | Defensie</meta:user-defined>
    <meta:user-defined meta:name="OVERHEID.TaxonomieBeleidsagenda/OVERHEID.category">Verkeer | Luchtvaart</meta:user-defined>
    <meta:user-defined meta:name="DC.title">Instelling tijdelijk gebied met beperkingen Venlo (RPAS-vluchten), Ministerie van Defensie</meta:user-defined>
    <meta:user-defined meta:name="DCTERMS.W3CDTF/DCTERMS.available">2020-11-17</meta:user-defined>
  </office:meta>
</office:document-meta>
</file>