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Burgemeestersutoriusstraati98ff8642-1a0b-49a8-b85b-380279d2c8bd.png" manifest:media-type="image/png"/>
  <manifest:file-entry manifest:full-path="Pictures/Bebordingoplaadpaali4db14076-760c-4f1b-bdab-7f616b892f6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9">
      <text:list-level-style-bullet text:bullet-char="•" text:level="1">
        <style:list-level-properties text:min-label-width="10mm"/>
      </text:list-level-style-bullet>
    </text:list-style>
    <text:list-style style:name="id1-3-2-2-1-17-10">
      <text:list-level-style-bullet text:bullet-char="•" text:level="1">
        <style:list-level-properties text:min-label-width="10mm"/>
      </text:list-level-style-bullet>
    </text:list-style>
    <text:list-style style:name="id1-3-2-2-1-17-11">
      <text:list-level-style-bullet text:bullet-char="•" text:level="1">
        <style:list-level-properties text:min-label-width="10mm"/>
      </text:list-level-style-bullet>
    </text:list-style>
    <text:list-style style:name="id1-3-2-2-1-17-12">
      <text:list-level-style-bullet text:bullet-char="•" text:level="1">
        <style:list-level-properties text:min-label-width="10mm"/>
      </text:list-level-style-bullet>
    </text:list-style>
    <text:list-style style:name="id1-3-2-2-1-17-13">
      <text:list-level-style-bullet text:bullet-char="•" text:level="1">
        <style:list-level-properties text:min-label-width="10mm"/>
      </text:list-level-style-bullet>
    </text:list-style>
    <text:list-style style:name="id1-3-2-2-1-17-14">
      <text:list-level-style-bullet text:bullet-char="•" text:level="1">
        <style:list-level-properties text:min-label-width="10mm"/>
      </text:list-level-style-bullet>
    </text:list-style>
    <text:list-style style:name="id1-3-2-2-1-17-15">
      <text:list-level-style-bullet text:bullet-char="•" text:level="1">
        <style:list-level-properties text:min-label-width="10mm"/>
      </text:list-level-style-bullet>
    </text:list-style>
    <text:list-style style:name="id1-3-2-2-1-17-16">
      <text:list-level-style-bullet text:bullet-char="•" text:level="1">
        <style:list-level-properties text:min-label-width="10mm"/>
      </text:list-level-style-bullet>
    </text:list-style>
    <text:list-style style:name="id1-3-2-2-1-17-16-3">
      <text:list-level-style-bullet text:bullet-char="•" text:level="1">
        <style:list-level-properties text:min-label-width="10mm"/>
      </text:list-level-style-bullet>
    </text:list-style>
    <text:list-style style:name="id1-3-2-2-1-17-16-3-1">
      <text:list-level-style-bullet text:bullet-char="•" text:level="1">
        <style:list-level-properties text:min-label-width="10mm"/>
      </text:list-level-style-bullet>
    </text:list-style>
    <text:list-style style:name="id1-3-2-2-1-17-16-3-2">
      <text:list-level-style-bullet text:bullet-char="•" text:level="1">
        <style:list-level-properties text:min-label-width="10mm"/>
      </text:list-level-style-bullet>
    </text:list-style>
    <text:list-style style:name="id1-3-2-2-1-17-16-3-3">
      <text:list-level-style-bullet text:bullet-char="•" text:level="1">
        <style:list-level-properties text:min-label-width="10mm"/>
      </text:list-level-style-bullet>
    </text:list-style>
    <text:list-style style:name="id1-3-2-2-1-17-17">
      <text:list-level-style-bullet text:bullet-char="•" text:level="1">
        <style:list-level-properties text:min-label-width="10mm"/>
      </text:list-level-style-bullet>
    </text:list-style>
    <text:list-style style:name="id1-3-2-2-1-17-18">
      <text:list-level-style-bullet style:num-suffix=""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0-8">
      <text:list-level-style-bullet style:num-suffix="" text:bullet-char="​" text:level="1">
        <style:list-level-properties text:min-label-width="10mm"/>
      </text:list-level-style-bullet>
    </text:list-style>
    <text:list-style style:name="id1-3-2-2-1-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8-3">
      <text:list-level-style-bullet style:num-suffix="" text:bullet-char="​" text:level="1">
        <style:list-level-properties text:min-label-width="10mm"/>
      </text:list-level-style-bullet>
    </text:list-style>
    <text:list-style style:name="id1-3-2-2-1-60">
      <text:list-level-style-bullet style:num-suffix="" text:bullet-char="​" text:level="1">
        <style:list-level-properties text:min-label-width="10mm"/>
      </text:list-level-style-bullet>
    </text:list-style>
    <text:list-style style:name="id1-3-2-2-1-60-1">
      <text:list-level-style-bullet style:num-suffix="" text:bullet-char="​" text:level="1">
        <style:list-level-properties text:min-label-width="10mm"/>
      </text:list-level-style-bullet>
    </text:list-style>
    <text:list-style style:name="id1-3-2-2-1-62">
      <text:list-level-style-bullet style:num-suffix="" text:bullet-char="​" text:level="1">
        <style:list-level-properties text:min-label-width="10mm"/>
      </text:list-level-style-bullet>
    </text:list-style>
    <text:list-style style:name="id1-3-2-2-1-62-1">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serveren van twee parkeerplaatsen ten behoeve van het opladen van elektrische auto’s op de Burgemeester Sutoriusstraat naast Vloed 81-107. </text:p>
          </table:table-cell>
          <table:table-cell office:value-type="string" table:style-name="staatscourantkop.B.cell">
            <text:section text:name="plaatje_id1-3-1-1" text:style-name="plaatje">
              <text:p text:style-name="illustratie_id1-3-1-1-1"><draw:frame draw:style-name="illustratie_id1-3-1-1-1" text:anchor-type="paragraph" svg:width="40mm" svg:height="5.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0-005282 d.d. 6 november 2020.</text:p>
            <text:p text:style-name="common-al"/>
            <text:p text:style-name="common-al">Burgemeester en wethouders van Breda</text:p>
            <text:p text:style-name="common-al"/>
            <text:p text:style-name="common-al">
            <text:span text:style-name="nadrukvet">Gelet op:</text:span>
          </text:p>
            <text:list text:style-name="id1-3-2-2-1-7">
              <text:list-item text:style-override="id1-3-2-2-1-7-1">
                <text:number>•</text:number>
                <text:p text:style-name="al">de bepalingen in de Wegenverkeerswet 1994, het Reglement Verkeersregels en Verkeerstekens 1990, het Besluit Administratieve Bepalingen inzake het Wegverkeer (BABW) en de Algemene wet bestuursrecht;</text:p>
              </text:list-item>
              <text:list-item text:style-override="id1-3-2-2-1-7-2">
                <text:number>•</text:number>
                <text:p text:style-name="al">het Algemeen Mandaatbesluit Breda 2019, vastgesteld door burgemeester en wethouders op 15 januari 2019, van kracht geworden op 24 januari 2019, inzake de bevoegdheid tot het nemen van verkeersbesluiten;</text:p>
              </text:list-item>
              <text:list-item text:style-override="id1-3-2-2-1-7-3">
                <text:number>•</text:number>
                <text:p text:style-name="al">artikel 15, eerste lid, van de Wegenverkeerswet 1994, een verkeersbesluit moet genomen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7-4">
                <text:number>•</text:number>
                <text:p text:style-name="al">de Structuurvisie Breda 2030, de Duurzaamheidsvisie Breda 2030, het Uitvoeringsprogramma Klimaat (UPK) en het Uitvoeringsprogramma Mobiliteit (UPM).</text:p>
              </text:list-item>
            </text:list>
            <text:p text:style-name="common-al"/>
            <text:p text:style-name="common-al">
            <text:span text:style-name="nadrukvet">Uit het oogpunt van:</text:span>
          </text:p>
            <text:list text:style-name="id1-3-2-2-1-10">
              <text:list-item text:style-override="id1-3-2-2-1-10-1">
                <text:number>•</text:number>
                <text:p text:style-name="al">het voorkomen of beperken van door het verkeer veroorzaakte overlast, hinder of schade alsmede de gevolgen voor het milieu, als bedoeld in de Wet Milieubeheer en</text:p>
              </text:list-item>
              <text:list-item text:style-override="id1-3-2-2-1-10-2">
                <text:number>•</text:number>
                <text:p text:style-name="al">het bevorderen van een doelmatig of zuinig energieverbruik.</text:p>
              </text:list-item>
            </text:list>
            <text:p text:style-name="common-al"/>
            <text:p text:style-name="common-al">
            <text:span text:style-name="nadrukvet">Is het gewenst om:</text:span>
          </text:p>
            <text:p text:style-name="common-al">twee parkeerplaatsen te reserveren op de Burgemeester Sutoriusstraat naast Vloed huisnummers 81-107 uitsluitend ten behoeve van het opladen van elektrische auto’s; </text:p>
            <text:p text:style-name="common-al">bij de parkeerplaatsen het bord E04, parkeergelegenheid, met onderbord met de tekst ‘alleen voor opladen elektrische voertuigen’ en het onderbord OB504, twee pijlen, te plaatsen zoals weergegeven op de bijgevoegde locatietekening ‘Reserveren van twee parkeerplaatsen ten behoeve van het opladen van elektrische auto’s op de Burgemeester Sutoriusstraat naast Vloed 81-107’.</text:p>
            <text:p text:style-name="common-al"/>
            <text:p text:style-name="common-al">
            <text:span text:style-name="nadrukvet">Overwegende dat:</text:span>
          </text:p>
            <text:list text:style-name="id1-3-2-2-1-17">
              <text:list-item text:style-override="id1-3-2-2-1-17-1">
                <text:number>•</text:number>
                <text:p text:style-name="al">elektrisch rijden bijdraagt aan de Nederlandse klimaatdoelstellingen. De Nederlandse ambitie is om uiterlijk in 2030 alle nieuwe auto’s emissieloos te laten zijn;</text:p>
              </text:list-item>
              <text:list-item text:style-override="id1-3-2-2-1-17-2">
                <text:number>•</text:number>
                <text:p text:style-name="al">de gemeente Breda streeft naar een leefbare en duurzame stad. Breda heeft de ambitie om in 2044 klimaatneutraal te zijn. Een kwart van die opgave ligt op het terrein van de stedelijke mobiliteit;</text:p>
              </text:list-item>
              <text:list-item text:style-override="id1-3-2-2-1-17-3">
                <text:number>•</text:number>
                <text:p text:style-name="al">de gemeente Breda het elektrisch rijden wil stimuleren en faciliteren door het realiseren van publieke oplaadlocaties zodat er voldoende oplaadlocaties in de stad zijn;</text:p>
              </text:list-item>
              <text:list-item text:style-override="id1-3-2-2-1-17-4">
                <text:number>•</text:number>
                <text:p text:style-name="al">de aanbieder van oplaadpalen bij het college een aanvraag heeft ingediend om een oplaadpaal te plaatsen op de locatie Burgemeester Sutoriusstraat naast Vloed huisnummer 81-107; </text:p>
              </text:list-item>
              <text:list-item text:style-override="id1-3-2-2-1-17-5">
                <text:number>•</text:number>
                <text:p text:style-name="al">daarbij is verzocht twee parkeerplaatsen te reserveren voor het opladen van elektrische voertuigen en hiervoor een verkeersbesluit te nemen; </text:p>
              </text:list-item>
              <text:list-item text:style-override="id1-3-2-2-1-17-6">
                <text:number>•</text:number>
                <text:p text:style-name="al">binnen 300 meter van de aangevraagde locatie behoefte bestaat aan openbare oplaadmogelijkheden en de potentiële gebruikers die zich hebben gemeld geen mogelijkheid hebben om op eigen terrein hun elektrische auto te parkeren en op te laden;</text:p>
              </text:list-item>
              <text:list-item text:style-override="id1-3-2-2-1-17-7">
                <text:number>•</text:number>
                <text:p text:style-name="al">er een aantal concrete verzoeken zijn voor een oplaadpaal vanuit de Burgemeester Vermeulenstraat en de Burgemeester Sutoriusstraat zelf;</text:p>
              </text:list-item>
              <text:list-item text:style-override="id1-3-2-2-1-17-8">
                <text:number>•</text:number>
                <text:p text:style-name="al">dat hieruit blijkt dat het aantal elektrische rijders in dit gebied nog altijd groeiende is en de verwachting is dat ook de komende periode er nog meer elektrische rijders komen</text:p>
              </text:list-item>
              <text:list-item text:style-override="id1-3-2-2-1-17-9">
                <text:number>•</text:number>
                <text:p text:style-name="al">de dichtstbijzijnde paal op ruim 200 meter afstand aan Van Slingerlandtstraat niet toereikend is voor de toegenomen vraag; </text:p>
              </text:list-item>
              <text:list-item text:style-override="id1-3-2-2-1-17-10">
                <text:number>•</text:number>
                <text:p text:style-name="al">er groei wordt verwacht in dit gebied en de gekozen locatie daarom ook een wervend karakter heeft; </text:p>
              </text:list-item>
              <text:list-item text:style-override="id1-3-2-2-1-17-11">
                <text:number>•</text:number>
                <text:p text:style-name="al">dat het reserveren van parkeerplaatsen wenselijk is om op momenten waarop er parkeerdruk ontstaat, te voorkomen dat de parkeerplaatsen bezet worden gehouden door gewone voertuigen en er voor elektrische voertuigen geen mogelijkheid is om op te laden;</text:p>
              </text:list-item>
              <text:list-item text:style-override="id1-3-2-2-1-17-12">
                <text:number>•</text:number>
                <text:p text:style-name="al">in deze omgeving de parkeerdruk over het algemeen het grootst is in de avond en nacht en in de weekenden als veel bewoners thuis zijn;</text:p>
              </text:list-item>
              <text:list-item text:style-override="id1-3-2-2-1-17-13">
                <text:number>•</text:number>
                <text:p text:style-name="al">dat het opladen van een hybride voertuig 2 tot 4 uur duurt en het opladen van een volledig elektrisch voertuig 4 tot 8 uur duurt en er per oplaadplaats dus slechts enkele voertuigen gebruik van kunnen maken;</text:p>
              </text:list-item>
              <text:list-item text:style-override="id1-3-2-2-1-17-14">
                <text:number>•</text:number>
                <text:p text:style-name="al">er zijn voldoende parkeerplaatsen in de omgeving aanwezig voor gewone voertuigen om te parkeren;</text:p>
              </text:list-item>
              <text:list-item text:style-override="id1-3-2-2-1-17-15">
                <text:number>•</text:number>
                <text:p text:style-name="al">de locatiekeuze mede wordt gepaald door de concrete vraag die zich voordoet en de verwachte groei, dit bepaald mede de spreiding van oplaadpalen. </text:p>
              </text:list-item>
              <text:list-item text:style-override="id1-3-2-2-1-17-16">
                <text:number>•</text:number>
                <text:p text:style-name="al">de gekozen locatie geschikt is op basis van:</text:p>
                <text:list text:style-name="id1-3-2-2-1-17-16-3">
                  <text:list-item text:style-override="id1-3-2-2-1-17-16-3-1">
                    <text:number>•</text:number>
                    <text:p text:style-name="al">technisch haalbaar (kabels, aansluitingen etc.), goed zichtbaar en vindbaar voor buurtbewoners en hun bezoek;</text:p>
                  </text:list-item>
                  <text:list-item text:style-override="id1-3-2-2-1-17-16-3-2">
                    <text:number>•</text:number>
                    <text:p text:style-name="al">de oplaadplaatsen op deze locatie goed inpasbaar zijn in het straatbeeld. Ze liggen niet direct in het zicht aan de voorzijde van woningen, de paal staat bij een zijgevel met raam, en geven geen belemmeringen voor een normaal gebruik, beheer en onderhoud van de weg;</text:p>
                  </text:list-item>
                  <text:list-item text:style-override="id1-3-2-2-1-17-16-3-3">
                    <text:number>•</text:number>
                    <text:p text:style-name="al">de oplaadplaatsen op een acceptabele loopafstand liggen voor de elektrische rijders in dit gebied;</text:p>
                  </text:list-item>
                </text:list>
              </text:list-item>
              <text:list-item text:style-override="id1-3-2-2-1-17-17">
                <text:number>•</text:number>
                <text:p text:style-name="al">verdichting van het netwerk aan laadpalen in dit gebied, gezien de vraag, wenselijk is en</text:p>
              </text:list-item>
              <text:list-item text:style-override="id1-3-2-2-1-17-18">
                <text:number/>
                <text:p text:style-name="al">spreiding gewenst is zodat loopafstanden zo beperkt mogelijk worden gehouden voor eenieder. </text:p>
              </text:list-item>
            </text:list>
            <text:p text:style-name="common-al"/>
            <text:p text:style-name="common-al">
            <text:span text:style-name="nadrukvet">De belangen afwegend:</text:span>
          </text:p>
            <text:list text:style-name="id1-3-2-2-1-20">
              <text:list-item text:style-override="id1-3-2-2-1-20-1">
                <text:number>•</text:number>
                <text:p text:style-name="al">dat met de doelstellingen van dit verkeersbesluit algemene belangen op het gebied van duurzaamheid, klimaat en milieu zijn gediend;</text:p>
              </text:list-item>
              <text:list-item text:style-override="id1-3-2-2-1-20-2">
                <text:number>•</text:number>
                <text:p text:style-name="al">dat er sprake is van veranderingen op het gebied van mobiliteit, het aantal elektrische voertuigen toeneemt, niet iedereen de mogelijkheid heeft om op te laden op eigen terrein en dat hiervoor dus oplaadlocaties moeten worden gerealiseerd in de openbare ruimte;</text:p>
              </text:list-item>
              <text:list-item text:style-override="id1-3-2-2-1-20-3">
                <text:number>•</text:number>
                <text:p text:style-name="al">dat er door het reserveren van de parkeerplaatsen de mogelijkheden voor gewone voertuigen om te parkeren wijzigen maar dat er voldoende openbare parkeerplaatsen aanwezig zijn om te parkeren;</text:p>
              </text:list-item>
              <text:list-item text:style-override="id1-3-2-2-1-20-4">
                <text:number>•</text:number>
                <text:p text:style-name="al">dat zowel elektrische rijders als personen met een conventionele auto niet altijd direct bij hun woning zullen kunnen parkeren maar dat dit niet onevenredig nadelig is voor een of meer belanghebbenden; </text:p>
              </text:list-item>
              <text:list-item text:style-override="id1-3-2-2-1-20-5">
                <text:number>•</text:number>
                <text:p text:style-name="al">dat er geen sprake is van een onevenredige belasting van de parkeerdruk door het toewijzen van twee gereserveerde parkeerplaatsen gezien het aantal concrete verzoeken en de te verwachten groei en omdat elektrische auto’s veelal een conventionele auto vervangen; </text:p>
              </text:list-item>
              <text:list-item text:style-override="id1-3-2-2-1-20-6">
                <text:number>•</text:number>
                <text:p text:style-name="al">dat de nadelige gevolgen van het verkeersbesluit naar onze mening niet onevenredig zijn in verhouding tot de met dit verkeersbesluit te dienen milieudoelen;</text:p>
              </text:list-item>
              <text:list-item text:style-override="id1-3-2-2-1-20-7">
                <text:number>•</text:number>
                <text:p text:style-name="al">dat het college het belang van het realiseren van publieke oplaadlocaties zwaarder laten wegen dan het belang van conventionele autogebruikers om op alle beschikbare parkeerplaatsen in de openbare ruimte te kunnen parkeren. </text:p>
              </text:list-item>
              <text:list-item text:style-override="id1-3-2-2-1-20-8">
                <text:number/>
                <text:p text:style-name="al"/>
              </text:list-item>
            </text:list>
            <text:p text:style-name="common-al">
            <text:span text:style-name="nadrukvet">Gehoord</text:span>
          </text:p>
            <text:p text:style-name="common-al">Overeenkomstig artikel 24 van het Besluit administratieve bepalingen inzake het wegverkeer is overleg gepleegd met de politie Zeeland, West-Brabant. Deze heeft positief geadviseerd. </text:p>
            <text:p text:style-name="common-al"/>
            <text:p text:style-name="common-al">
            <text:span text:style-name="nadrukvet">Besluit</text:span>
          </text:p>
            <text:p text:style-name="common-al"/>
            <text:p text:style-name="common-al">I. In verband met het reserveren van twee parkeerplaatsen op de locatie Burgemeester Sutoriusstraat naast Vloed huisnummer 81-107 het bord E04, parkeergelegenheid, te plaatsen met onderbord met de tekst ‘alleen voor opladen elektrische voertuigen’ en het onderbord OB504, twee pijlen.</text:p>
            <text:p text:style-name="common-al"/>
            <text:p text:style-name="common-al">II. Een en ander overeenkomstig locatietekening, ‘Reserveren van twee parkeerplaatsen ten behoeve van het opladen van elektrische auto’s op de locatie Burgemeester Sutoriusstraat naast Vloed huisnummer 81-107’, welke onderdeel uitmaakt van dit besluit.</text:p>
            <text:p text:style-name="common-al"/>
            <text:p text:style-name="common-al">III. De datum van openbaarmaking van dit verkeersbesluit te bepalen op 6 november 2020. </text:p>
            <text:p text:style-name="common-al"/>
            <text:p text:style-name="common-al"/>
            <text:p text:style-name="common-al">Breda, 6 november 2020. </text:p>
            <text:p text:style-name="common-al"/>
            <text:p text:style-name="common-al">burgemeester en wethouders van Breda,</text:p>
            <text:p text:style-name="common-al">namens dezen,</text:p>
            <text:p text:style-name="common-al">Medewerker beleid &amp; advies</text:p>
            <text:p text:style-name="common-al"/>
            <text:p text:style-name="common-al"/>
            <text:p text:style-name="common-al">A. Kuijpers.</text:p>
            <text:p text:style-name="common-al"/>
            <text:p text:style-name="common-al"/>
            <text:p text:style-name="common-al">
            <text:span text:style-name="nadrukvet">Ter inzage </text:span>
          </text:p>
            <text:p text:style-name="common-al">Het verkeersbesluit is voor een ieder in te zien via www.officielepublicaties.nl en www.overheid.nl. Nadere informatie kan worden ingewonnen bij de heer M. Burm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Reserveren van twee parkeerplaatsen te behoeve van het opladen van elektrische auto’s op de locatie Burgemeester Sutoriusstraat naast Vloed 81-107’</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n onderdeel uitmakend van die besluit</text:span>
          </text:p>
            <text:list text:style-name="id1-3-2-2-1-58">
              <text:list-item text:style-override="id1-3-2-2-1-58-1">
                <text:number>1.</text:number>
                <text:p text:style-name="al">Tekening ‘Reserveren van twee parkeerplaatsen ten behoeve van het opladen van elektrische auto’s op de locatie Burgemeester Sutoriusstraat naast Vloed 81-107 ’</text:p>
              </text:list-item>
              <text:list-item text:style-override="id1-3-2-2-1-58-2">
                <text:number>2.</text:number>
                <text:p text:style-name="al">Afbeelding van bebording. </text:p>
              </text:list-item>
              <text:list-item text:style-override="id1-3-2-2-1-58-3">
                <text:number/>
                <text:p text:style-name="al"/>
              </text:list-item>
            </text:list>
            <text:section text:name="plaatje_id1-3-2-2-1-59" text:style-name="plaatje">
              <text:p text:style-name="illustratie_id1-3-2-2-1-59-1"><draw:frame draw:style-name="illustratie_id1-3-2-2-1-59-1" text:anchor-type="paragraph" svg:width="153mm" svg:height="86.02641509433961mm"><draw:image xlink:href="Pictures/Burgemeestersutoriusstraati98ff8642-1a0b-49a8-b85b-380279d2c8bd.png" xlink:type="simple"/></draw:frame></text:p>
            </text:section>
            <text:list text:style-name="id1-3-2-2-1-60">
              <text:list-item text:style-override="id1-3-2-2-1-60-1">
                <text:number/>
                <text:p text:style-name="al"/>
              </text:list-item>
            </text:list>
            <text:section text:name="plaatje_id1-3-2-2-1-61" text:style-name="plaatje">
              <text:p text:style-name="illustratie_id1-3-2-2-1-61-1"><draw:frame draw:style-name="illustratie_id1-3-2-2-1-61-1" text:anchor-type="paragraph" svg:width="153mm" svg:height="95.55283018867924mm"><draw:image xlink:href="Pictures/Bebordingoplaadpaali4db14076-760c-4f1b-bdab-7f616b892f69.png" xlink:type="simple"/></draw:frame></text:p>
            </text:section>
            <text:list text:style-name="id1-3-2-2-1-62">
              <text:list-item text:style-override="id1-3-2-2-1-62-1">
                <text:number/>
                <text:p text:style-name="al"/>
              </text:list-item>
            </text:list>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9-1" style:parent-style-name="Standard">
      <style:paragraph-properties style:line-spacing="0mm" style:text-autospace="none" ofo:line-height="0.001cm"/>
    </style:style>
    <style:style style:family="graphic" style:name="illustratie_id1-3-2-2-1-59-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8618</text:span><text:line-break/><text:date style:data-style-name="dag" text:fixed="true" text:date-value="2020-11-06"/><text:line-break/><text:date style:data-style-name="jaar" text:fixed="true" text:date-value="2020-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8618</text:span><text:date style:data-style-name="nicedate" text:fixed="true" text:date-value="2020-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8618</text:span><text:date style:data-style-name="nicedate" text:fixed="true" text:date-value="2020-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reda</meta:user-defined>
    <meta:user-defined meta:name="OVERHEID.Gemeente/DC.creator">Breda</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Verkeersbesluit reserveren van twee parkeerplaatsen ten behoeve van het opladen van elektrische auto’s  - Burgemeester Sutoriusstraat naast Vloed 81-10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0-005282 d.d. 6 november 2020.</meta:user-defined>
    <meta:user-defined meta:name="DCTERMS.abstract">Twee parkeerplaatsen te reserveren op de Burgemeester Sutoriusstraat naast Vloed huisnummers  81-107 uitsluitend ten behoeve van het opladen van elektrische auto’s</meta:user-defined>
    <meta:user-defined meta:name="OVERHEIDop.verkeersbordcode">E4</meta:user-defined>
    <dc:language>nl</dc:language>
    <meta:user-defined meta:name="OVERHEID.EPSG28992/DC.spatial">110249.644 398279.267</meta:user-defined>
    <meta:user-defined meta:name="DC.title">Reserveren van twee parkeerplaatsen ten behoeve van het opladen van elektrische auto’s op de Burgemeester Sutoriusstraat naast Vloed 81-107.</meta:user-defined>
    <meta:user-defined meta:name="OVERHEID.PostcodeHuisnummer/OVERHEIDop.postcodeHuisnummer">4813PC 105</meta:user-defined>
    <meta:user-defined meta:name="OVERHEIDop.straatnaam">Vloed</meta:user-defined>
    <meta:user-defined meta:name="OVERHEIDop.woonplaats">Breda</meta:user-defined>
    <meta:user-defined meta:name="DCTERMS.W3CDTF/DCTERMS.available">2020-11-06</meta:user-defined>
    <meta:user-defined meta:name="OVERHEIDop.StcrtID/DC.identifier">stcrt-2020-58618</meta:user-defined>
    <meta:user-defined meta:name="OVERHEIDop.externeBijlage">Tekening Burgemeester Sutoriusstraat|exb-2020-60171</meta:user-defined>
    <meta:user-defined meta:name="OVERHEIDop.externeBijlage">Tekening bebording|exb-2020-60172</meta:user-defined>
    <meta:user-defined meta:name="DCTERMS.W3CDTF/OVERHEIDop.jaargang">2020</meta:user-defined>
    <meta:user-defined meta:name="OVERHEIDop.publicationIssue">58618</meta:user-defined>
    <meta:user-defined meta:name="OVERHEIDop.versieInformatie"/>
  </office:meta>
</office:document-meta>
</file>