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Maastricht, tervisielegging van het ontwerp-bestemmingsplan en de ontwerpomgevingsvergunning ‘Cimbalenstraat’ </text:p>
          </table:table-cell>
          <table:table-cell office:value-type="string" table:style-name="staatscourantkop.B.cell">
            <text:section text:name="plaatje_id1-3-1-1" text:style-name="plaatje">
              <text:p text:style-name="illustratie_id1-3-1-1-1"><draw:frame draw:style-name="illustratie_id1-3-1-1-1" text:anchor-type="paragraph" svg:width="40mm" svg:height="11.79999999999999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aastricht maken bekend dat het ontwerp-bestemmingsplan ‘Cimbalenstraat’ voor de duur van zes weken ter inzage ligt. In dit plan zijn geen ontwikkelingen waarvoor een exploitatieplan moet worden opgesteld. </text:p>
            <text:p text:style-name="common-al">
            <text:span text:style-name="nadrukvet">Coördinatiebesluit</text:span>
          </text:p>
            <text:p text:style-name="common-al">Tevens wordt volgens het besluit van de gemeenteraad d.d. 31 maart 2015 tot coördinatie van het bestemmingsplan en de omgevingsvergunning, het ontwerp van de omgevingsvergunning ten behoeve van de nieuwbouw ter visie gelegd. Dit wil zeggen dat het ontwerpbestemmingsplan en de ontwerp-omgevingsvergunning in één procedure door burgemeester en wethouders worden gecoördineerd. De omgevingsvergunning is bekend als ontwerpomgevingsvergunning Cimbalenstraat, Largostraat en Rondostraat te Maastricht, kenmerk 20-1430WB.</text:p>
            <text:p text:style-name="common-al">
            <text:span text:style-name="nadrukvet">Over het ontwerp-bestemmingslan</text:span>
          </text:p>
            <text:p text:style-name="common-al">De ontwerpomgevingsvergunning is aangevraagd ten behoeve van de bouw van 8 nieuwe grondgebonden woningen op een perceel gelegen tussen de Cimbalenstraat, Largostraat en Rondostraat in de wijk Caberg in het noordwesten van Maastricht.</text:p>
            <text:p text:style-name="common-al">Op het perceel heeft een gebouw gestaan met op de begane grond een kinderopvang en op de verdiepingen 8 appartementen. Sinds de sloop van het gebouw liggen de gronden braak. De nieuwbouw past niet binnen de regels van het vigerende bestemmingsplan “Maastricht-West”. Omdat de nieuwbouw van de grondgebonden woningen op dit perceel een gewenste ontwikkeling betreft is een nieuw bestemmingsplan opgesteld ten behoeve van het uitvoeren van het bouwplan.</text:p>
            <text:p text:style-name="common-al">
            <text:span text:style-name="nadrukvet">Inloopbijeenkomst</text:span>
          </text:p>
            <text:p text:style-name="common-al">Wilt u meer informatie over het bestemmingsplan en/of de omgevingsvergunning? Op donderdag 12 november van 16:00 tot 19:00 uur vindt een inloopbijeenkomst plaats in buurtcentrum De Wiemerink aan de Spinetlaan 25, 6217XL Maastricht.</text:p>
            <text:p text:style-name="common-al">Let op: de alsdan door het RIVM aanbevolen maatregelen met betrekking tot het coronavirus zijn van toepassing op deze inloopbijeenkomst, d.w.z. dat o.a. een minimale afstand van 1,5 meter in acht dient te worden genomen en dat mogelijk niet alle belangstellenden tegelijkertijd toegelaten kunnen worden.</text:p>
            <text:p text:style-name="common-al">
            <text:span text:style-name="nadrukvet">Inzien:</text:span>
          </text:p>
            <text:p text:style-name="common-al">Met ingang van donderdag 5 november 2020 tot en met woensdag 16 december 2020 liggen het ontwerp-bestemmingsplan en de ontwerpomgevingsvergunning met de bijbehorende stukken ter inzage aan het GemeenteLoket, Mosae Forum 10, Maastricht.  </text:p>
            <text:p text:style-name="common-al">Het ontwerp-bestemmingsplan en de ontwerpomgevingsvergunning zijn digitaal te raadplegen op de landelijke website:</text:p>
            <text:p text:style-name="common-al">
            <text:a xlink:href="http://www.ruimtelijkeplannen.nl/?planidn=NL.IMRO.0935.bpCimbalenstraat-ow01" xlink:type="simple">www.ruimtelijkeplannen.nl/?planidn=NL.IMRO.0935.bpCimbalenstraat-ow01</text:a>
          </text:p>
            <text:p text:style-name="common-al">Vanwege Corona-maatregelen is het GemeenteLoket tot 1 januari 2021 beperkt toegankelijk. Wij adviseren u daarom om de stukken online in te zien. Kom alleen naar het GemeenteLoket als online inzien van de stukken voor u niet mogelijk is. Maak dan wel eerst een afspraak. Dat kan digitaal via <text:a xlink:href="https://gemeentemaastricht.nl/bouwen-en-verbouwen/inzage-bestemmingsplan" xlink:type="simple">https://gemeentemaastricht.nl/bouwen-en-verbouwen/inzage-bestemmingsplan</text:a> of telefonisch via 14 043. </text:p>
            <text:p text:style-name="common-al">
            <text:span text:style-name="nadrukvet">Schriftelijke zienswijzen </text:span>
          </text:p>
            <text:p text:style-name="common-al">Binnen de termijn van terinzagelegging kunt u schriftelijk of mondeling reageren op het ontwerp-bestemmingsplan en de ontwerp-omgevingsvergunning. Richt schriftelijke zienswijzen aan de gemeenteraad van Maastricht, Postbus 1992, 6201 BZ Maastricht. Dit kan ook per e-mail via <text:a xlink:href="mailto:post@maastricht.nl" xlink:type="simple">post@maastricht.nl</text:a> onder vermelding van: ‘aan de raad, zienswijzen ontwerp-bestemmingsplan Cimbalenstraat’ en/of ‘aan de raad: zienswijze ontwerp-omgevingsvergunning Cimbalenstraat 20-1430WB’. Uw zienswijze dient tenminste te zijn voorzien van naam, adres, handtekening en motivering. De zienswijze betreffende het ontwerp-bestemmingsplan wordt behandeld door de raad, de zienswijze betreffende de ontwerp-omgevingsvergunning wordt behandeld door het college van burgemeester en wethouders.</text:p>
            <text:p text:style-name="common-al">
            <text:span text:style-name="nadrukvet">Mondelinge zienswijzen</text:span>
          </text:p>
            <text:p text:style-name="common-al">Voor het inbrengen van een mondelinge zienswijze kunt u op werkdagen een afspraak maken met de heer Peter Nutters via de e-mail: <text:a xlink:href="mailto:peter.nutters@maastricht.nl" xlink:type="simple">peter.nutters@maastricht.nl</text:a> of via telefoonnummer 043-3505038. </text:p>
            <text:p text:style-name="common-al">Maastricht, 4 november 2020.</text:p>
            <text:p text:style-name="common-al">Burgemeester en wethouders van Maastricht,</text:p>
            <text:p text:style-name="common-al">De Secretaris, R.E.C. Kleijnen </text:p>
            <text:p text:style-name="common-al">De Burgemeester, J.M. Penn-te Strak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7895</text:span><text:line-break/><text:date style:data-style-name="dag" text:fixed="true" text:date-value="2020-11-04"/><text:line-break/><text:date style:data-style-name="jaar" text:fixed="true" text:date-value="2020-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7895</text:span><text:date style:data-style-name="nicedate" text:fixed="true" text:date-value="2020-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7895</text:span><text:date style:data-style-name="nicedate" text:fixed="true" text:date-value="2020-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Maastricht</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935.bpCimbalenstraat-ow01</meta:user-defined>
    <meta:user-defined meta:name="OVERHEIDop.referentienummer">Coll 27102020</meta:user-defined>
    <meta:user-defined meta:name="DCTERMS.abstract">Gemeente Maastricht, tervisielegging van het ontwerp-bestemmingsplan en de ontwerpomgevingsvergunning Cimbalenstraat</meta:user-defined>
    <meta:user-defined meta:name="OVERHEIDop.Ruimtelijkeplannen/DC.type">bestemmingsplan</meta:user-defined>
    <dc:language>nl</dc:language>
    <meta:user-defined meta:name="OVERHEID.Gemeente/DC.spatial">Maastricht</meta:user-defined>
    <meta:user-defined meta:name="OVERHEID.EPSG28992/DC.spatial">174649.879 319052.523</meta:user-defined>
    <meta:user-defined meta:name="OVERHEID.EPSG28992/DC.spatial">174715.586 319029.422</meta:user-defined>
    <meta:user-defined meta:name="OVERHEID.EPSG28992/DC.spatial">174692.179 319043.549</meta:user-defined>
    <meta:user-defined meta:name="DC.title">Gemeente Maastricht, tervisielegging van het ontwerp-bestemmingsplan en de ontwerpomgevingsvergunning ‘Cimbalenstraat’</meta:user-defined>
    <meta:user-defined meta:name="OVERHEID.PostcodeHuisnummer/OVERHEIDop.postcodeHuisnummer">6217CX 19</meta:user-defined>
    <meta:user-defined meta:name="OVERHEID.PostcodeHuisnummer/OVERHEIDop.postcodeHuisnummer">6217EE 13</meta:user-defined>
    <meta:user-defined meta:name="OVERHEID.PostcodeHuisnummer/OVERHEIDop.postcodeHuisnummer">6217EG 10</meta:user-defined>
    <meta:user-defined meta:name="OVERHEIDop.straatnaam">Rondostraat</meta:user-defined>
    <meta:user-defined meta:name="OVERHEIDop.straatnaam">Largostraat</meta:user-defined>
    <meta:user-defined meta:name="OVERHEIDop.straatnaam">Largostraat</meta:user-defined>
    <meta:user-defined meta:name="OVERHEIDop.woonplaats">Maastricht</meta:user-defined>
    <meta:user-defined meta:name="OVERHEIDop.woonplaats">Maastricht</meta:user-defined>
    <meta:user-defined meta:name="OVERHEIDop.woonplaats">Maastricht</meta:user-defined>
    <meta:user-defined meta:name="DCTERMS.W3CDTF/DCTERMS.available">2020-11-04</meta:user-defined>
    <meta:user-defined meta:name="DCTERMS.W3CDTF/OVERHEIDop.jaargang">2020</meta:user-defined>
    <meta:user-defined meta:name="OVERHEIDop.publicationIssue">57895</meta:user-defined>
    <meta:user-defined meta:name="OVERHEIDop.StcrtID/DC.identifier">stcrt-2020-57895</meta:user-defined>
    <meta:user-defined meta:name="OVERHEIDop.versieInformatie"/>
  </office:meta>
</office:document-meta>
</file>