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BESLUIT VERKEERSMAATREGEL     Samuel Eschmeijerplein (ROTTERDAM)</text:p>
          </table:table-cell>
          <table:table-cell office:value-type="string" table:style-name="staatscourantkop.B.cell">
            <text:section text:name="plaatje_id1-3-1-1" text:style-name="plaatje">
              <text:p text:style-name="illustratie_id1-3-1-1-1"><draw:frame draw:style-name="illustratie_id1-3-1-1-1" text:anchor-type="paragraph" svg:width="40mm" svg:height="4.2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
            <text:p text:style-name="al">aan het Samuel Eschmeijerplein een winkelcentrum is gevestigd;</text:p>
            <text:p text:style-name="al"/>
            <text:p text:style-name="al">dit winkelcentrum veelvuldig wordt bezocht door gehandicapten gasten;</text:p>
            <text:p text:style-name="al"/>
            <text:p text:style-name="al">er behoefte bestaat aan twee gereserveerde parkeerplaats voor gehandicapten;</text:p>
            <text:p text:style-name="al"/>
            <text:p text:style-name="al">deze parkeerplaatsen tevens gebruikt kan worden voor gehandicapten met een andere bestemming</text:p>
            <text:p text:style-name="al">Deze maatregel;</text:p>
            <text:p text:style-name="al"/>
            <text:p text:style-name="al">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aan de Otto Verdoornplaats ter hoogte van de achterzijde van het Samuel Eschmeijerplein 32 en 34 inrichten van twee algemene gehandicapten parkeerplaatsen, door middel van plaatsing van bord E6 RVV 1990 aangevuld met een kruismarkering in het parkeervak.</text:p>
            <text:p text:style-name="common-al"/>
            <text:p text:style-name="common-al">A. Tahraoui</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30 oktober 2020</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text:p>
            <text:p><text:span text:style-name="functie"/></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7662</text:span><text:line-break/><text:date style:data-style-name="dag" text:fixed="true" text:date-value="2020-11-04"/><text:line-break/><text:date style:data-style-name="jaar" text:fixed="true" text:date-value="2020-1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7662</text:span><text:date style:data-style-name="nicedate" text:fixed="true" text:date-value="2020-1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7662</text:span><text:date style:data-style-name="nicedate" text:fixed="true" text:date-value="2020-1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Rotterdam</meta:user-defined>
    <meta:user-defined meta:name="OVERHEID.Gemeente/DC.creator">Rotterdam</meta:user-defined>
    <meta:user-defined meta:name="OVERHEIDop.configuratie">https://repository.officiele-overheidspublicaties.nl/MasterConfiguraties/MC-DRP-VB-Web-CB/3.11/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tterdam - Inrichten twee algemene Gehandicapten parkeerplaatsen - Samuel Eschmeijerplein</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97266.968 439377.179</meta:user-defined>
    <meta:user-defined meta:name="DC.title">BESLUIT VERKEERSMAATREGEL     Samuel Eschmeijerplein (ROTTERDAM)</meta:user-defined>
    <meta:user-defined meta:name="OVERHEID.PostcodeHuisnummer/OVERHEIDop.postcodeHuisnummer">3067AR 26</meta:user-defined>
    <meta:user-defined meta:name="OVERHEIDop.straatnaam">Otto Verdoornplaats</meta:user-defined>
    <meta:user-defined meta:name="OVERHEIDop.woonplaats">Rotterdam</meta:user-defined>
    <meta:user-defined meta:name="DCTERMS.W3CDTF/DCTERMS.available">2020-11-04</meta:user-defined>
    <meta:user-defined meta:name="OVERHEIDop.StcrtID/DC.identifier">stcrt-2020-57662</meta:user-defined>
    <meta:user-defined meta:name="DCTERMS.W3CDTF/OVERHEIDop.jaargang">2020</meta:user-defined>
    <meta:user-defined meta:name="OVERHEIDop.publicationIssue">57662</meta:user-defined>
    <meta:user-defined meta:name="OVERHEIDop.versieInformatie"/>
  </office:meta>
</office:document-meta>
</file>