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Instellen gehandicaptenparkeerplaats op kenteken Hendrik Goltziusstraat te Mepp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r. 235644/241888</text:p>
            <text:p text:style-name="context_bottom"/>
          </text:section>
          <text:p text:style-name="aanhef_wie">Burgemeester en wethouders van Meppel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* dat de aanvrager in het bezit is van een Europese gehandicaptenparkeerkaart; </text:p>
            <text:p text:style-name="considerans.al">* dat deze maatregel genomen wordt tot: </text:p>
            <text:p text:style-name="considerans.al">o het beschermen van de weggebruikers en passagiers; </text:p>
            <text:p text:style-name="considerans.al">o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last-al">tot het instellen van een gehandicaptenparkeerplaats door middel van  het plaatsen van verkeersbord E6 (gehandicaptenparkeerplaats) met  onderbord met kenteken aan de Hendrik Goltziusstraat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27-01-2020</text:span>
          </text:p>
          </text:section>
          <text:section text:name="ondertekening_id1-3-2-3-2">
            <text:p><text:span text:style-name="functie">Burgemeester en wethouders</text:span></text:p>
            <text:p><text:span text:style-name="deze">Namens deze,</text:span></text:p>
            <text:p><text:span text:style-name="ondertekening_naam">
            <text:span text:style-name="voornaam">J.B.</text:span>
            <text:span text:style-name="achternaam">Stahl</text:span>
          </text:span></text:p>
            <text:p>Teamleider Openbare Ruimte Binnen</text:p>
          </text:section>
        </text:section>
        <text:section text:name="bezwaarschrift_id1-3-2-4" text:style-name="bezwaarschrift">
          <text:p text:style-name="bezwaarschrift_top"/>
          <text:p text:style-name="tussenkopvetcur">Bezwaar maken </text:p>
          <text:p text:style-name="tussenkopcur">Wilt u bezwaar maken tegen ons besluit? Stuurt u dan binnen 6 weken na de datum van deze brief uw bezwaarschrift naar:  </text:p>
          <text:p text:style-name="tussenkopcur">Gemeente Meppel </text:p>
          <text:p text:style-name="tussenkopcur">College van burgemeester en wethouders </text:p>
          <text:p text:style-name="tussenkopcur">Postbus 501  </text:p>
          <text:p text:style-name="tussenkopcur">7940 AM  MEPPEL </text:p>
          <text:p text:style-name="tussenkopcur">Let  u erop dat u in uw bezwaarschrift in ieder geval de volgende gegevens  opneemt. Zo voorkomt u dat uw bezwaar vertraging oploopt: </text:p>
          <text:p text:style-name="tussenkopcur">- uw naam en adres; </text:p>
          <text:p text:style-name="tussenkopcur">- de datum waarop u uw bezwaarschrift indient; </text:p>
          <text:p text:style-name="tussenkopcur">- een korte omschrijving van het besluit waartegen u bezwaar maakt; </text:p>
          <text:p text:style-name="tussenkopcur">- een duidelijke uitleg waarom u het niet eens bent met ons besluit. </text:p>
          <text:p text:style-name="tussenkopcur">Vergeet u niet het bezwaarschrift te ondertekenen? </text:p>
          <text:p text:style-name="tussenkopcur">
          <text:span text:style-name="nadrukvet">Voorlopige voorziening </text:span>
        </text:p>
          <text:p text:style-name="tussenkopcur">U  kunt ook een voorlopige voorziening aanvragen als u een bezwaarschrift  heeft ingediend. Dat is een voorlopige beslissing om een bepaald besluit  uit te stellen of juist door te laten gaan. Een voorlopige voorziening  vraagt u aan bij:  </text:p>
          <text:p text:style-name="tussenkopcur">Voorzieningenrechter van de Rechtbank Noord-Nederland </text:p>
          <text:p text:style-name="tussenkopcur">Afdeling bestuursrecht </text:p>
          <text:p text:style-name="tussenkopcur">Postbus 150 </text:p>
          <text:p text:style-name="tussenkopcur">9700 AD Groningen </text:p>
          <text:p text:style-name="tussenkopcur">Let u erop dat de Rechtbank voor uw verzoek om een voorlopige voorziening 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680</text:span><text:line-break/><text:date style:data-style-name="dag" text:fixed="true" text:date-value="2020-01-27"/><text:line-break/><text:date style:data-style-name="jaar" text:fixed="true" text:date-value="2020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680</text:span><text:date style:data-style-name="nicedate" text:fixed="true" text:date-value="2020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680</text:span><text:date style:data-style-name="nicedate" text:fixed="true" text:date-value="2020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3.0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208565 522297</meta:user-defined>
    <meta:user-defined meta:name="DC.title">Instellen gehandicaptenparkeerplaats op kenteken Hendrik Goltziusstraat te Meppel</meta:user-defined>
    <meta:user-defined meta:name="OVERHEID.PostcodeHuisnummer/OVERHEIDop.postcodeHuisnummer">7944CA 7</meta:user-defined>
    <meta:user-defined meta:name="OVERHEIDop.straatnaam">Hendrik Goltziusstraat</meta:user-defined>
    <meta:user-defined meta:name="OVERHEIDop.woonplaats">Meppel</meta:user-defined>
    <meta:user-defined meta:name="DCTERMS.W3CDTF/DCTERMS.available">2020-01-27</meta:user-defined>
    <meta:user-defined meta:name="OVERHEIDop.StcrtID/DC.identifier">stcrt-2020-5680</meta:user-defined>
    <meta:user-defined meta:name="OVERHEIDop.externeBijlage">Besluit GPP op kenteken Hendrik Goltziusstraat|exb-2020-3728</meta:user-defined>
    <meta:user-defined meta:name="DCTERMS.W3CDTF/OVERHEIDop.jaargang">2020</meta:user-defined>
    <meta:user-defined meta:name="OVERHEIDop.publicationIssue">5680</meta:user-defined>
    <meta:user-defined meta:name="OVERHEIDop.versieInformatie"/>
  </office:meta>
</office:document-meta>
</file>