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wijzigingsplan ‘Kollumerpomp-Brongersmaweg 11’, gemeente Noardeast-Fryslân</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Vanaf donderdag 29 oktober tot en met woensdag 9 december 2020 ligt het ontwerpwijzigingsplan ‘Kollumerpomp-Brongersmaweg 11’ ter inzage (NL.IMRO.1970.WpKpBrongersmawg11-ON01). </text:p>
            <text:p text:style-name="common-al">Op het perceel aan de Brongersmaweg 11 Kollumerpomp wordt geen agrarisch bedrijf meer uitgeoefend. De initiatiefnemers willen het perceel gebruiken voor woondoeleinden. Het wijzigingsplan voorziet in een bestemmingswijziging van de agrarische bestemming naar de bestemmingen Wonen-2 en Tuin.  </text:p>
            <text:p text:style-name="tussenkopcur">Het ontwerpwijzigingsplan inzien</text:p>
            <text:p text:style-name="common-al">Het ontwerpwijzigingsplan en bijbehorende stukken worden digitaal ter inzage gelegd. Vanwege het coronavirus is fysieke inzage op het gemeentehuis niet mogelijk. Als digitale inzage geen optie is, kunt u contact opnemen en wordt een kopie van het plan met bijbehorende stukken opgestuurd via e-mail of per post.</text:p>
            <text:p text:style-name="common-al">U kunt het ontwerpwijzigingsplan bekijken op <text:a xlink:href="http://www.ruimtelijkeplannen.nl/" xlink:type="simple">www.ruimtelijkeplannen.nl</text:a></text:p>
            <text:p text:style-name="tussenkopcur">Wilt u reageren?</text:p>
            <text:p text:style-name="common-al">U kunt uw zienswijze van 29 oktober tot en met 9 december 2020 schriftelijk indienen bij het college van burgemeester en wethouders, Postbus 13, 9290 AA te Kollum. Ook kunt u mondeling reageren. Daarvoor moet u een afspraak maken met het team Romte.</text:p>
            <text:p text:style-name="tussenkopcur">Vragen?</text:p>
            <text:p text:style-name="last-al">Als u vragen heeft, kunt u contact opnemen met het team Romte, telefoon: 0519-298888.</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6061</text:span><text:line-break/><text:date style:data-style-name="dag" text:fixed="true" text:date-value="2020-10-28"/><text:line-break/><text:date style:data-style-name="jaar" text:fixed="true" text:date-value="2020-10-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6061</text:span><text:date style:data-style-name="nicedate" text:fixed="true" text:date-value="2020-10-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6061</text:span><text:date style:data-style-name="nicedate" text:fixed="true" text:date-value="2020-10-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1/xml/MC-DRP-PlanRuimtelijk-Web-ZM.xml</meta:user-defined>
    <meta:user-defined meta:name="OVERHEID.Gemeente/DC.creator">Noardeast-Fryslâ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1970.WpKpBrongersmawg11-ON01</meta:user-defined>
    <meta:user-defined meta:name="OVERHEIDop.Ruimtelijkeplannen/DC.type">wijzigings- of uitwerkingsplan</meta:user-defined>
    <dc:language>nl</dc:language>
    <meta:user-defined meta:name="OVERHEID.Gemeente/DC.spatial">Noardeast-Fryslân</meta:user-defined>
    <meta:user-defined meta:name="OVERHEID.EPSG28992/DC.spatial">209512.29 589567.84</meta:user-defined>
    <meta:user-defined meta:name="DC.title">Ontwerpwijzigingsplan ‘Kollumerpomp-Brongersmaweg 11’, gemeente Noardeast-Fryslân</meta:user-defined>
    <meta:user-defined meta:name="OVERHEID.PostcodeHuisnummer/OVERHEIDop.postcodeHuisnummer">9293LX 11</meta:user-defined>
    <meta:user-defined meta:name="OVERHEIDop.straatnaam">Brongersmaweg</meta:user-defined>
    <meta:user-defined meta:name="OVERHEIDop.woonplaats">Kollumerpomp</meta:user-defined>
    <meta:user-defined meta:name="DCTERMS.W3CDTF/DCTERMS.available">2020-10-28</meta:user-defined>
    <meta:user-defined meta:name="DCTERMS.W3CDTF/OVERHEIDop.jaargang">2020</meta:user-defined>
    <meta:user-defined meta:name="OVERHEIDop.publicationIssue">56061</meta:user-defined>
    <meta:user-defined meta:name="OVERHEIDop.StcrtID/DC.identifier">stcrt-2020-56061</meta:user-defined>
    <meta:user-defined meta:name="OVERHEIDop.versieInformatie"/>
  </office:meta>
</office:document-meta>
</file>