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wee openbare parkeervakken alleen voor opladen elektrische voertuigen aan de Invasiestraat - Groni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20.8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8295870</text:p>
            <text:p text:style-name="context_bottom"/>
          </text:section>
          <text:p text:style-name="aanhef_wie"/>
          <text:section text:name="considerans_id1-3-2-1-3" text:style-name="considerans">
            <text:p text:style-name="tussenkopcur">
            <text:span text:style-name="nadrukvet"/>
          </text:p>
            <text:p text:style-name="considerans.al">
            <text:span text:style-name="nadrukcur">Bevoegdheid</text:span>
          </text:p>
            <text:p text:style-name="considerans.al">Op grond van artikel 18, eerste lid, sub d, van de Wegenverkeerswet 1994 (WVW) is het college van burgemeester en wethouders bevoegd tot het nemen van verkeersbesluiten. </text:p>
            <text:p text:style-name="considerans.al">
            <text:span text:style-name="nadrukcur"/>
          </text:p>
            <text:p text:style-name="considerans.al">
            <text:span text:style-name="nadrukcur">Grondslag</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span text:style-name="nadrukcur"/>
          </text:p>
            <text:p text:style-name="considerans.al">
            <text:span text:style-name="nadrukcur">Adviezen</text:span>
          </text:p>
            <text:p text:style-name="considerans.al">Conform artikel 24 BABW hebben wij advies gevraagd aan de Politie Eenheid Noord-Nederland, Dienst Regionale Operationele Samenwerking, afdeling Infrastructuur, team Verkeer. De politie heeft ingestemd met de hieronder beschreven verkeersmaatregel.</text:p>
            <text:p text:style-name="considerans.al">
            <text:span text:style-name="nadrukcur"/>
          </text:p>
            <text:p text:style-name="considerans.al">
            <text:span text:style-name="nadrukcur">Motivering</text:span>
          </text:p>
            <text:p text:style-name="considerans.al">De gemeente Groningen wil elektrisch rijden stimuleren. Dit is verwoord in de ‘Visie Openbare Laadinfrastructuur Groningen 2025’. In de visie is het beleid van de gemeente voor laadpalen opgenomen. Uitgangspunt is dat er steeds een voldoende dekkend netwerk van elektrische oplaadpunten is om het elektrisch rijden te stimuleren. Als er geen of onvoldoende laadmogelijkheden in de nabije omgeving van de aanvrager zijn, wordt een laadpaal geplaatst binnen een redelijke afstand van het aanvragersadres.</text:p>
            <text:p text:style-name="considerans.al">Er is een aanvraag ingediend om een oplaadpunt te realiseren. De gemeente Groningen beoordeelt een ingekomen aanvraag op basis van bepaalde criteria. Deze criteria zijn terug te vinden in de ‘Plaatsingsleidraad openbare laadinfrastructuur’. Op basis van deze plaatsingsleidraad is aan de zuidoostkant van de Invasiestraat ter plaatse van Bezettingslaan 5-11 een geschikte locatie gekozen om een laadpaal te plaatsen.</text:p>
            <text:p text:style-name="considerans.al">Een laadpaal wordt voor of naast twee openbare parkeervakken geplaatst en heeft twee oplaadpunten. Om te zorgen dat de laadpaal ook effectief gebruikt kan worden voor het doel waarvoor hij geplaatst is, namelijk het opladen van elektrische voertuigen, is het nodig om de twee bijbehorende parkeervakken aan te wijzen als parkeervakken alleen voor opladen elektrische voertuigen. De parkeervakken blijven openbaar, maar mogen alleen gebruikt worden voor het opladen van elektrische voertuigen.</text:p>
            <text:p text:style-name="considerans.al"/>
            <text:p text:style-name="considerans.al">Gelet op artikel 2 van de Wegenverkeerswet, strekt de maatregel tot:</text:p>
            <text:p text:style-name="considerans.al">Lid 1 sub c: het in stand houden van de weg en het waarborgen van de bruikbaarheid daarvan;</text:p>
            <text:p text:style-name="considerans.al">Lid 2 sub b: het voorkomen of beperken van door het verkeer veroorzaakte aantasting van het karakter of van de functie van objecten of gebieden;</text:p>
            <text:p text:style-name="considerans.al">Lid 3 sub a: het bevorderen van een doelmatig of zuinig energiegebruik. <text:span text:style-name="nadrukvet"/></text:p>
            <text:p text:style-name="considerans.al">
            <text:span text:style-name="nadrukvet"/>
          </text:p>
            <text:p text:style-name="considerans.al">
            <text:span text:style-name="nadrukvet">Besluit</text:span>
          </text:p>
            <text:p text:style-name="considerans.al">Wij besluiten op grond van bovenvermelde overwegingen twee parkeervakken, bij de laadpaal aan de zuidoostkant van de Invasiestraat ter plaatse van Bezettingslaan 5-11, aan te wijzen als parkeervakken alleen voor opladen elektrische voertuigen middels plaatsing van bord E4 uit bijlage 1 van het RVV 1990 met een onderbord met daarop de tekst ‘alleen voor opladen elektrische voertuigen’ alsmede pijlen, waaruit blijkt dat het bord voor twee parkeervakken van toepassing is.</text:p>
            <text:p text:style-name="considerans.al"/>
            <text:p text:style-name="considerans.al">
            <text:span text:style-name="nadrukcur">Bezwaar</text:span>
          </text:p>
            <text:p text:style-name="considerans.al">Als u het niet eens bent met dit besluit, dan kunt u daar schriftelijk bezwaar tegen maken. Hoe dit moet, kunt u lezen op gemeente.groningen.nl/bezwaar-maken. Als u dit wilt, kunt u de informatie van de website ook schriftelijk ontvangen. Belt u dan met de afdeling Juridische Zaken, telefoon 050 367 74 83. </text:p>
            <text:p text:style-name="considerans.al"/>
            <text:p text:style-name="considerans.al">Vermeld in uw bezwaarschrift in elk geval:</text:p>
            <text:p text:style-name="considerans.al"/>
            <text:p text:style-name="considerans.al">- uw naam, adres en telefoonnummer;</text:p>
            <text:p text:style-name="considerans.al">- de datum waarop u het bezwaar indient;</text:p>
            <text:p text:style-name="considerans.al">- het besluit waartegen u bezwaar maakt (stuur zo mogelijk een kopie van het besluit mee);</text:p>
            <text:p text:style-name="considerans.al">- waarom u het niet eens bent met het besluit;</text:p>
            <text:p text:style-name="considerans.al">- uw handtekening. </text:p>
            <text:p text:style-name="considerans.al"/>
            <text:p text:style-name="considerans.al">Let op: het bezwaarschrift moet u indienen binnen zes weken na de dagtekening van dit besluit. Dat is de datum die u bovenaan dit besluit vindt. </text:p>
            <text:p text:style-name="considerans.al"/>
            <text:p text:style-name="considerans.al">Stuur uw bezwaarschrift naar:</text:p>
            <text:p text:style-name="considerans.al">college van burgemeester en wethouders</text:p>
            <text:p text:style-name="considerans.al">Postbus 30026</text:p>
            <text:p text:style-name="considerans.al">9700 RM Groningen </text:p>
            <text:p text:style-name="considerans.al"/>
            <text:p text:style-name="considerans.al">Met vriendelijke groet,</text:p>
            <text:p text:style-name="considerans.al">burgemeester en wethouders van Groningen,</text:p>
            <text:p text:style-name="considerans.al">namens hen, </text:p>
            <text:p text:style-name="considerans.al">concerndirecteur Groningen,</text:p>
            <text:p text:style-name="considerans.al">namens deze, </text:p>
            <text:p text:style-name="considerans.al">E.A. Tollenaar teamleider Stadsontwikkeling</text:p>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5645</text:span><text:line-break/><text:date style:data-style-name="dag" text:fixed="true" text:date-value="2020-10-26"/><text:line-break/><text:date style:data-style-name="jaar" text:fixed="true" text:date-value="2020-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5645</text:span><text:date style:data-style-name="nicedate" text:fixed="true" text:date-value="2020-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5645</text:span><text:date style:data-style-name="nicedate" text:fixed="true" text:date-value="2020-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Groningen</meta:user-defined>
    <meta:user-defined meta:name="OVERHEID.Gemeente/DC.creator">Groninge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Groningen - twee openbare parkeervakken alleen voor opladen elektrische  - Invasiestraat Gron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8295870</meta:user-defined>
    <meta:user-defined meta:name="DCTERMS.abstract">Verkeersbesluit twee openbare parkeervakken alleen voor opladen elektrische voertuigen aan de Invasiestraat - Groningen</meta:user-defined>
    <meta:user-defined meta:name="OVERHEIDop.verkeersbordcode">E4</meta:user-defined>
    <dc:language>nl</dc:language>
    <meta:user-defined meta:name="OVERHEID.EPSG28992/DC.spatial">233404.246 579814.19</meta:user-defined>
    <meta:user-defined meta:name="DC.title">Verkeersbesluit twee openbare parkeervakken alleen voor opladen elektrische voertuigen aan de Invasiestraat - Groningen</meta:user-defined>
    <meta:user-defined meta:name="OVERHEID.PostcodeHuisnummer/OVERHEIDop.postcodeHuisnummer">9728EG 19</meta:user-defined>
    <meta:user-defined meta:name="OVERHEIDop.straatnaam">Bezettingslaan</meta:user-defined>
    <meta:user-defined meta:name="OVERHEIDop.woonplaats">Groningen</meta:user-defined>
    <meta:user-defined meta:name="DCTERMS.W3CDTF/DCTERMS.available">2020-10-26</meta:user-defined>
    <meta:user-defined meta:name="OVERHEIDop.StcrtID/DC.identifier">stcrt-2020-55645</meta:user-defined>
    <meta:user-defined meta:name="OVERHEIDop.externeBijlage">Verkeersbesluit|exb-2020-57039</meta:user-defined>
    <meta:user-defined meta:name="DCTERMS.W3CDTF/OVERHEIDop.jaargang">2020</meta:user-defined>
    <meta:user-defined meta:name="OVERHEIDop.publicationIssue">55645</meta:user-defined>
    <meta:user-defined meta:name="OVERHEIDop.versieInformatie"/>
  </office:meta>
</office:document-meta>
</file>