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handicaptenparkeerplaats C.G. Schraderstraat ter hoogte van nummer 7 te Dokkum </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C.G. Schraderstraat ter hoogte van nummer 7 te Dokkum,  één en ander zoals aangegeven op de bijgevoegde tekening.</text:p>
            <text:p text:style-name="tussenkopcur">Motivering</text:p>
            <text:p text:style-name="common-al">Op 17 oktober 2019 is een aanvraag ingediend betreffende het aanwijzen van een gehandicaptenparkeerplaats op kenteken aan C.G. Schraderstraat ter hoogte van nummer  7 te Dokkum.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C.G. Schraderstraat, ter hoogte van nummer 7 te Dokk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span text:style-name="nadrukvet">Belangenafweging</text:span>
          </text:p>
            <text:p text:style-name="common-al">Op C.G. Schraderstraat ter hoogte van nummer 7 te Dokkum<text:span text:style-name="nadrukvet"/>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C.G. Schraderstraat,  ter hoogte van C.G. Schraderstraat 7 te Dokk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7 oktober 2020</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J. Bil</text:p>
            <text:p text:style-name="common-al">Teamleider Fergunningferliening</text:p>
            <text:p text:style-name="common-al"/>
            <text:p text:style-name="common-al">Op grond van artikel 18, eerste lid, onder d van de Wegenverkeerswet 1994 zijn wij bevoegd dit verkeersbesluit te nemen.</text:p>
            <text:p text:style-name="common-al"/>
            <text:p text:style-name="common-al"/>
            <text:p text:style-name="common-al"/>
            <text:p text:style-name="common-al"/>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1833</text:span><text:line-break/><text:date style:data-style-name="dag" text:fixed="true" text:date-value="2020-10-07"/><text:line-break/><text:date style:data-style-name="jaar" text:fixed="true" text:date-value="2020-10-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1833</text:span><text:date style:data-style-name="nicedate" text:fixed="true" text:date-value="2020-10-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1833</text:span><text:date style:data-style-name="nicedate" text:fixed="true" text:date-value="2020-10-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Noardeast-Fryslân</meta:user-defined>
    <meta:user-defined meta:name="OVERHEID.Gemeente/DC.creator">Noardeast-Fryslân</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Noardeast-Fryslân - Gehandicaptenparkeerplaats -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192919</meta:user-defined>
    <meta:user-defined meta:name="DCTERMS.abstract">Aanwijzen gehandicaptenparkeerplaats C.G. Schraderstraat 7 te Dokkum</meta:user-defined>
    <meta:user-defined meta:name="OVERHEIDop.verkeersbordcode">E6</meta:user-defined>
    <dc:language>nl</dc:language>
    <meta:user-defined meta:name="OVERHEID.EPSG28992/DC.spatial">195192.785 593069.709</meta:user-defined>
    <meta:user-defined meta:name="DC.title">Verkeersbesluit gehandicaptenparkeerplaats C.G. Schraderstraat ter hoogte van nummer 7 te Dokkum</meta:user-defined>
    <meta:user-defined meta:name="OVERHEID.PostcodeHuisnummer/OVERHEIDop.postcodeHuisnummer">9101CD 7</meta:user-defined>
    <meta:user-defined meta:name="OVERHEIDop.straatnaam">Catharina Geertruida Schraderstraat</meta:user-defined>
    <meta:user-defined meta:name="OVERHEIDop.woonplaats">Dokkum</meta:user-defined>
    <meta:user-defined meta:name="DCTERMS.W3CDTF/DCTERMS.available">2020-10-07</meta:user-defined>
    <meta:user-defined meta:name="OVERHEIDop.StcrtID/DC.identifier">stcrt-2020-51833</meta:user-defined>
    <meta:user-defined meta:name="DCTERMS.W3CDTF/OVERHEIDop.jaargang">2020</meta:user-defined>
    <meta:user-defined meta:name="OVERHEIDop.publicationIssue">51833</meta:user-defined>
    <meta:user-defined meta:name="OVERHEIDop.versieInformatie"/>
  </office:meta>
</office:document-meta>
</file>