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instellen van parkeerplaatsen voor het laden elektrische auto’s aan de Mûnebuorren te Anj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text:p>
            <text:p text:style-name="tussenkopcur">Motivering</text:p>
            <text:p text:style-name="common-al">De gemeente heeft 2 aanvragen ontvangen voor de plaatsing van oplaadpunten voor elektrische personenauto’s. </text:p>
            <text:p text:style-name="common-al">De gemeente Noardeast-Fryslân wil meewerken aan de realisatie hiervan en het instellen van een parkeerplaats voor laden van elektrische auto’s. Door de opkomst van elektrische voertuigen is er een toenemende vraag naar de mogelijkheid om een elektrisch voertuig op te kunnen laden, zowel op een privé- als op een openbare parkeerplaats. Deze vraag neemt in de nabije toekomst nog verder toe.</text:p>
            <text:p text:style-name="common-al">Nederland heeft zich internationaal gecommitteerd aan de doelstelling om in 2030 de uitstoot van CO2 met 49% terug te dringen ten opzichte van 1990. In het Klimaatakkoord zijn afspraken gemaakt om te komen tot een haalbare, betaalbare en uitvoerbare transitie voor gemeenten en inwoners. </text:p>
            <text:p text:style-name="common-al">Met de plaatsing van de voornoemde laadpalen en de aanwijs van parkeerplaatsen voor elektrisch laden wordt bijgedragen aan de afgesproken doelstellingen. De gemeente volgt dit beleid door op aanvraag laadpalen te plaatsen.</text:p>
            <text:p text:style-name="common-al">De parkeerplaatsen liggen centraal in het dorp aan de parkeerplaats nabij het dorpshuis. Er is voldoende parkeerruimte om 4 parkeerplaatsen aan te wijzen voor het laden van elektrische auto’s. De parkeerplaatsen zijn voor algemeen gebruik en niet aan individuele gebruikers of aan een specifiek voertuig toegewezen.</text:p>
            <text:p text:style-name="common-al">Dit besluit dient de volgende doelen uit artikel 2 van de Wegenverkeerswet 1994:</text:p>
            <text:list text:style-name="id1-3-2-2-1-15">
              <text:list-item text:style-override="id1-3-2-2-1-15-1">
                <text:number>•</text:number>
                <text:p text:style-name="al">het zoveel mogelijk waarborgen van de vrijheid van het verkeer;</text:p>
              </text:list-item>
              <text:list-item text:style-override="id1-3-2-2-1-15-2">
                <text:number>•</text:number>
                <text:p text:style-name="al">het bevorderen van een doelmatig of zuinig energiegebruik. </text:p>
              </text:list-item>
            </text:list>
            <text:p text:style-name="common-al">
            <text:span text:style-name="nadrukvet">Besluit</text:span>
          </text:p>
            <text:p text:style-name="common-al">Wij besluiten op grond van bovenvermelde overwegingen tot</text:p>
            <text:list text:style-name="id1-3-2-2-1-18">
              <text:list-item text:style-override="id1-3-2-2-1-18-1">
                <text:number>•</text:number>
                <text:p text:style-name="al">4 parkeerplaatsen aan te wijzen voor het opladen van elektrische voertuigen aan de Mûnebuorren te Anjum; </text:p>
              </text:list-item>
              <text:list-item text:style-override="id1-3-2-2-1-18-2">
                <text:number>•</text:number>
                <text:p text:style-name="al">de parkeerplaatsen aan te duiden door plaatsing van het verkeersbord E4 van bijlage 1 van het RVV 1990 met een onderbord met de tekst ‘opladen elektrische voertuigen’ en een onderbord met twee pijlen op de locaties zoals aangegeven op de bijgevoegde situatietekening.</text:p>
              </text:list-item>
            </text:list>
            <text:p text:style-name="common-al"/>
            <text:p text:style-name="common-al">Vastgesteld in de collegevergadering 29 september 2020</text:p>
            <text:p text:style-name="common-al">Burgemeester en wethouders van Noardeast-Fryslân, </text:p>
            <text:p text:style-name="common-al"/>
            <text:p text:style-name="common-al">H.J.C.M. Verbunt, MBA, Secretaris</text:p>
            <text:p text:style-name="common-al">mr. J.G. Kramer, Burgemeester</text:p>
            <text:p text:style-name="last-al"/>
            <text:p text:style-name="tekst_bottom"/>
          </text:section>
        </text:section>
        <text:section text:name="bezwaarschrift_id1-3-2-3" text:style-name="bezwaarschrift">
          <text:p text:style-name="bezwaarschrift_to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494</text:span><text:line-break/><text:date style:data-style-name="dag" text:fixed="true" text:date-value="2020-10-07"/><text:line-break/><text:date style:data-style-name="jaar" text:fixed="true" text:date-value="2020-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494</text:span><text:date style:data-style-name="nicedate" text:fixed="true" text:date-value="2020-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494</text:span><text:date style:data-style-name="nicedate" text:fixed="true" text:date-value="2020-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Noardeast-Fryslân - Instellen parkeerplaatsen laden elektrische auto’s  - Mûnebuorren te Anj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85782-2020</meta:user-defined>
    <meta:user-defined meta:name="DCTERMS.abstract">Verkeersbesluit voor het instellen van parkeerplaatsen voor het laden elektrische auto’s aan de Mûnebuorren te Anjum </meta:user-defined>
    <meta:user-defined meta:name="OVERHEIDop.verkeersbordcode">E4</meta:user-defined>
    <dc:language>nl</dc:language>
    <meta:user-defined meta:name="OVERHEID.EPSG28992/DC.spatial">204200.626 598988.729</meta:user-defined>
    <meta:user-defined meta:name="DC.title">Verkeersbesluit voor het instellen van parkeerplaatsen voor het laden elektrische auto’s aan de Mûnebuorren te Anjum</meta:user-defined>
    <meta:user-defined meta:name="OVERHEID.PostcodeHuisnummer/OVERHEIDop.postcodeHuisnummer">9133MA 5</meta:user-defined>
    <meta:user-defined meta:name="OVERHEIDop.straatnaam">Mûnebuorren</meta:user-defined>
    <meta:user-defined meta:name="OVERHEIDop.woonplaats">Anjum</meta:user-defined>
    <meta:user-defined meta:name="DCTERMS.W3CDTF/DCTERMS.available">2020-10-07</meta:user-defined>
    <meta:user-defined meta:name="OVERHEIDop.StcrtID/DC.identifier">stcrt-2020-51494</meta:user-defined>
    <meta:user-defined meta:name="DCTERMS.W3CDTF/OVERHEIDop.jaargang">2020</meta:user-defined>
    <meta:user-defined meta:name="OVERHEIDop.publicationIssue">51494</meta:user-defined>
    <meta:user-defined meta:name="OVERHEIDop.versieInformatie"/>
  </office:meta>
</office:document-meta>
</file>