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Tweede wijzigingsplan ‘Camping Tusken de Marren’, Akkrum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9a en artikel 3.8 lid 3 van de Wet ruimtelijke ordening en artikel 16.2 van het bestemmingsplan ‘Recreatiezone Akkrum, Tusken de Marren’ bekend dat het Tweede wijzigingsplan ‘Camping Tusken de Marren’, ongewijzigd is vastgesteld. Dit plan ligt met ingang van vrijdag 2 oktober 2020 voor een periode van zes weken voor een ieder ter inzage. </text:p>
            <text:p text:style-name="common-al">
            <text:span text:style-name="nadrukvet">Toelichting </text:span>
          </text:p>
            <text:p text:style-name="common-al">Dit wijzigingsplan heeft betrekking op het agrarisch gebied dat globaal gelegen is ten zuidwesten van het Recreatiepark Tusken de Marren aan de Ljouwerterdyk 63 in Akkrum en grenst aan de Meinesleat. Het plan voorziet in een wijziging van de bestemming ‘Agrarisch’ in de bestemming 'Recreatie - Verblijfsrecreatie' ten behoeve van een uitbreiding van het Recreatiepark Tusken de Marren. Deze uitbreiding betreft de bouw van drie familiewoningen en de aanleg van een voetbal- en volleybalveld en een aantal lig- en parkeerplaatsen.</text:p>
            <text:p text:style-name="common-al">
            <text:span text:style-name="nadrukvet">Ter inzage </text:span>
          </text:p>
            <text:p text:style-name="common-al">
            <text:span text:style-name="nadrukcur">digitaal</text:span>
          </text:p>
            <text:p text:style-name="common-al">Het vastgestelde wijzigingsplan kan worden ingezien op www.ruimtelijkeplannen.nl. Op deze website kunt u via de tabbladen ‘plan bekijken’ en ‘plannen zoeken’ het adres invoeren. U kunt ook de plannaam of het plannummer (NL.IMRO.0074.WP2TdmarrenAK-VG01) invoeren.</text:p>
            <text:p text:style-name="common-al">
            <text:span text:style-name="nadrukcur">papieren versie</text:span>
          </text:p>
            <text:p text:style-name="common-al">Het vastgestelde bestemmingsplan kan tevens gedurende de hiervoor genoemde termijn, tijdens openingsure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text:span>
          </text:p>
            <text:p text:style-name="common-al">Tijdens de periode dat het plan ter inzage ligt, kan tegen het vastgestelde wijzigingsplan beroep worden ingesteld bij de Afdeling bestuursrechtspraak van de Raad van State, Postbus 20019, 2500 EA ’s-Gravenhage door:</text:p>
            <text:p text:style-name="common-al">- belanghebbenden die tijdig een zienswijze hebben ingediend op het ontwerp-wijzigingsplan;</text:p>
            <text:p text:style-name="common-al">- belanghebbenden aan wie redelijkerwijs niet verweten kan worden dat zij niet tijdig een zienswijze hebben ingediend.</text:p>
            <text:p text:style-name="common-al">
            <text:span text:style-name="nadrukvet">Inwerkingtreding</text:span>
          </text:p>
            <text:p text:style-name="common-al">Het wijzigingsplan treedt in werking op de eerste dag na afloop van de beroepstermijn, tenzij binnen de beroepstermijn behalve een beroepschrift ook een verzoek om voorlopige voorziening is ingediend bij de Afdeling bestuursrechtspraak van de Raad van State. In dat geval treedt het wijzigingsplan niet in werking voordat de Afdeling bestuursrechtspraak op dat verzoek een besluit heeft genomen.</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777</text:span><text:line-break/><text:date style:data-style-name="dag" text:fixed="true" text:date-value="2020-10-01"/><text:line-break/><text:date style:data-style-name="jaar" text:fixed="true" text:date-value="2020-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0777</text:span><text:date style:data-style-name="nicedate" text:fixed="true" text:date-value="2020-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0777</text:span><text:date style:data-style-name="nicedate" text:fixed="true" text:date-value="2020-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2TdmarrenAK-VG01</meta:user-defined>
    <meta:user-defined meta:name="OVERHEIDop.Ruimtelijkeplannen/DC.type">wijzigings- of uitwerkingsplan</meta:user-defined>
    <dc:language>nl</dc:language>
    <meta:user-defined meta:name="OVERHEID.Gemeente/DC.spatial">Heerenveen</meta:user-defined>
    <meta:user-defined meta:name="OVERHEID.EPSG28992/DC.spatial">183949.575 562431.695</meta:user-defined>
    <meta:user-defined meta:name="DC.title">Tweede wijzigingsplan ‘Camping Tusken de Marren’, Akkrum vastgesteld</meta:user-defined>
    <meta:user-defined meta:name="OVERHEID.PostcodeHuisnummer/OVERHEIDop.postcodeHuisnummer">8491MK 72</meta:user-defined>
    <meta:user-defined meta:name="OVERHEIDop.straatnaam">Meinesleatwei</meta:user-defined>
    <meta:user-defined meta:name="OVERHEIDop.woonplaats">Akkrum</meta:user-defined>
    <meta:user-defined meta:name="DCTERMS.W3CDTF/DCTERMS.available">2020-10-01</meta:user-defined>
    <meta:user-defined meta:name="DCTERMS.W3CDTF/OVERHEIDop.jaargang">2020</meta:user-defined>
    <meta:user-defined meta:name="OVERHEIDop.publicationIssue">50777</meta:user-defined>
    <meta:user-defined meta:name="OVERHEIDop.StcrtID/DC.identifier">stcrt-2020-50777</meta:user-defined>
    <meta:user-defined meta:name="OVERHEIDop.versieInformatie"/>
  </office:meta>
</office:document-meta>
</file>