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5064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0640</text:p>
          </table:table-cell>
        </table:table-row>
        <table:table-row table:style-name="staatscourant.koprow1">
          <table:covered-table-cell/>
          <table:covered-table-cell/>
          <table:table-cell office:value-type="string" table:style-name="staatscourant.publicatiedatumcel">
            <text:p>1 oktober</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Sittard (RPAS-vluchten)</text:h>
      <text:p text:style-name="ifm_p_font.italic_mt.7.4mm_ifm">21 september 2020</text:p>
      <text:p text:style-name="ifm_p_font.italic_ifm">Nr. MLA/167/2020/Kenmerk BS2020018505</text:p>
      <text:p text:style-name="ifm_p_mt.3.7mm_ifm">De Minister van Defensie,</text:p>
      <text:p text:style-name="ifm_p_mt.3.7mm_ifm">Handelende in overeenstemming met de Minister van Infrastructuur en Waterstaat;</text:p>
      <text:p text:style-name="ifm_p_mt.3.7mm_ifm">Gelezen het verzoek van de korpschef van de Nationale Politie en de burgemeester van Sittard van woensdag 16 september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text:span text:style-name="ifm_span_font.italic_mt.4.23mm_ifm">Remotely Piloted Aircraft Systems</text:span> (RPAS) type Raven in het kader van bijstandverlening aan de Nationale Politie wordt als inzetgebied het tijdelijke gebied met beperkingen (TGB) Sittard aangewezen, begrensd door de volgende coördinaten en hoogte:</text:p>
      <text:p text:style-name="ifm_p_indent.0mm_mleft.7mm_ifm">TGB Sittard</text:p>
      <text:p text:style-name="ifm_p_indent.0mm_mleft.7mm_ifm">Van 50°57'41.42"N 005°51'38.85"E naar 50°59'48.79"N 005°54'13.03"E, naar 51°02'02.57"N 005°49'58.44"E, naar 51°00'06.72"N 005°47'54.20"E en terug naar 50°57'41.42"N 005°51'38.85"E, van grondniveau tot 1700ft AMSL (zie figuur).</text:p>
      <text:p text:style-name="ifm_p_mt.3.7mm_indent.-7mm_mleft.7mm_ifm">2.<text:tab/>Het TGB Sittard, genoemd in het eerste lid, wordt ingesteld op de hieronder genoemde dagen en tijdstippen:</text:p>
      <text:p text:style-name="ifm_p_indent.0mm_mleft.7mm_ifm"><text:span text:style-name="ifm_span_font.bold_ifm">Week 39:</text:span></text:p>
      <text:p text:style-name="ifm_p_indent.0mm_mleft.7mm_ifm">dinsdag 22 september 2020 van 20:00 uur tot en met woensdag 23 september 2020 05:00 uur lokale tijd;</text:p>
      <text:p text:style-name="ifm_p_indent.0mm_mleft.7mm_ifm">woensdag 23 september 2020 van 20:00 uur tot en met donderdag 24 september 2020 05:00 uur lokale tijd;</text:p>
      <text:p text:style-name="ifm_p_indent.0mm_mleft.7mm_ifm">donderdag 24 september 2020 van 20:00 uur tot en met vrijdag 25 september 2020 05:00 uur lokale tijd.</text:p>
      <text:p text:style-name="ifm_p_mt.3.7mm_page.break-before_ifm"><draw:frame draw:name="Afbeelding1" draw:style-name="frame.picture" draw:z-index="1" svg:height="159mm" svg:width="149mm" text:anchor-type="paragraph" style:rel-height="scale" style:rel-width="scale"><draw:image draw:filter-name="PNG - Portable Network Graphics" xlink:actuate="onLoad" xlink:href="Pictures/stcrt-2020-50640-001.png" xlink:show="embed" xlink:type="simple"/></draw:frame></text:p>
      <text:h text:style-name="ifm_p_font.bold_mt.5.08mm_page.keep-with-next_ifm" text:outline-level="2">Artikel<text:s/>2<text:s/></text:h>
      <text:p text:style-name="ifm_p_mt.4.23mm_ifm">Voor het gebruik van het TGB Sittard gelden de volgende regels:</text:p>
      <text:p text:style-name="ifm_p_indent.-7mm_mleft.7mm_ifm">a.<text:tab/>het uitvoeren van andere dan bij de inzet betrokken vluchten in het TGB Sittard is niet toegestaan, met uitzondering van de door tussenkomst van de plaatselijke luchtverkeersleiding Beek gecoördineerde HEMS- en SAR-vluchten en vluchten van de Landelijke Eenheid, Dienst Infrastructuur, afdeling Luchtvaart, of gecoördineerde vluchten door luchtvaartuigen die vooraf toestemming hebben verkregen van de plaatselijke luchtverkeersleiding van Beek in samenspraak met de RPAS commandant;</text:p>
      <text:p text:style-name="ifm_p_indent.-7mm_mleft.7mm_ifm">b.<text:tab/>gedurende de uitvoering van de vluchten met het RPAS of een gecoördineerde vlucht binnen het TGB dient te allen tijde contact mogelijk te zijn tussen de uitvoerende eenheid en de plaatselijke luchtverkeersleiding Beek;</text:p>
      <text:p text:style-name="ifm_p_indent.-7mm_mleft.7mm_ifm">c.<text:tab/>aanvang en beëindiging van de vluchten met het RPAS worden gecoördineerd met de plaatselijke luchtverkeersleiding Beek;</text:p>
      <text:p text:style-name="ifm_p_indent.-7mm_mleft.7mm_ifm">d.<text:tab/>tijdens de uitvoering van de vluchten met het RPAS worden de in het “Operations Manual” en “Permit to Fly”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p text:style-name="ifm_p_indent.-7mm_mleft.7mm_ifm">h.<text:tab/>de maximale vlieghoogte is 1000ft AGL.</text:p>
      <text:h text:style-name="ifm_p_font.bold_mt.5.08mm_page.keep-with-next_ifm" text:outline-level="2">Artikel<text:s/>3<text:s/></text:h>
      <text:p text:style-name="ifm_p_mt.4.23mm_ifm">Deze beschikking treedt in werking met ingang van dinsdag 22 september 2020 en vervalt met ingang van zaterdag 26 september 2020.</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te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het TGB Sittard zullen in het kader van bijstandverlening aan de Nationale Politie vluchten met een RPAS worden uitgevoerd. De grenzen van het TGB zullen daarbij niet worden overschreden.</text:p>
      <text:p text:style-name="ifm_p_mt.3.7mm_ifm">Luchtvaartuigen in gebruik bij de Landelijke Eenheid, Dienst Infrastructuur, afdeling Luchtvaart, en luchtvaartuigen ten behoeve van HEMS- en SAR-vluchten of gecoördineerde vluchten door luchtvaartuigen die vooraf toestemming hebben verkregen van de plaatselijke luchtverkeersleiding Beek (in samenspraak met de RPAS commandant) mogen het tijdelijke gebied met beperkingen binnenvliegen.</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50640</text:span><text:tab/>1 oktober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50640</text:span><text:tab/>1 oktober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Sittard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5064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0640</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Sittard (RPAS-vluchten)</meta:user-defined>
    <meta:user-defined meta:name="DCTERMS.W3CDTF/DCTERMS.available">2020-10-01</meta:user-defined>
  </office:meta>
</office:document-meta>
</file>