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Parkeerverbod oostzijde Bogardweg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2996</text:p>
            <text:p text:style-name="al"/>
            <text:p text:style-name="al">Onderwerp: Parkeerverbod oostzijde Bogardweg Heerenveen</text:p>
            <text:p text:style-name="al"/>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list text:style-name="id1-3-2-1-1-12">
              <text:list-item text:style-override="id1-3-2-1-1-12-1">
                <text:number>•</text:number>
                <text:p text:style-name="al">het verzekeren van de veiligheid op de weg; </text:p>
              </text:list-item>
              <text:list-item text:style-override="id1-3-2-1-1-12-2">
                <text:number>•</text:number>
                <text:p text:style-name="al">het beschermen van weggebruikers en passagiers; </text:p>
              </text:list-item>
            </text:list>
            <text:p text:style-name="al">dat aan de westzijde van de Bogardweg uitritten en garages aanwezig zijn van bewoners van de Badweg, die direct aansluiten op de Bogardweg;</text:p>
            <text:p text:style-name="al">dat aan de oostzijde van de Bogardweg achtertuinen aanwezig zijn van bewoners van de Van Medenblikstraat, die direct aansluiten op de Bogardweg;</text:p>
            <text:p text:style-name="al">dat er veelvuldig aan de oostzijde van de Bogardweg wordt geparkeerd;</text:p>
            <text:p text:style-name="al">dat hierdoor het verlaten van de achtertuinen van de bewoners van de Van Medenblikstraat naar de Bogardweg met bijvoorbeeld fietsen wordt gehinderd en geblokkeerd;</text:p>
            <text:p text:style-name="al">dat hierdoor het in- of uitrijden van de uitritten en garages van de bewoners van de Badweg naar de Bogardweg wordt gehinderd of bemoeilijkt;</text:p>
            <text:p text:style-name="al">dat hierdoor de bereikbaarheid via de achtertuinen of brandgangen/stegen van de woningen aan de Van Medenblikstraat wordt geblokkeerd of gehinderd;</text:p>
            <text:p text:style-name="al">dat door het veelvuldig parkeren de kwaliteit van de openbare ruimte en de leefbaarheid van de woonomgeving wort aangetast;</text:p>
            <text:p text:style-name="al">dat het vanuit een oogpunt van verkeersveiligheid, bereikbaarheid en leefbaarheid gewenst is aan de oostzijde van de Bogardweg een parkeerverbod in te stellen;</text:p>
            <text:p text:style-name="al">dat als gevolg van het weren van geparkeerde voertuigen de positie van voetgangers en andere gebruikers wordt verbeterd:</text:p>
            <text:p text:style-name="al">dat hierdoor het in- of uitrijden van uitritten en garages van de bewoners van de Badweg naar de Bogardweg wordt verbeterd;</text:p>
            <text:p text:style-name="al">dat hierdoor het verlaten van de achtertuinen van de bewoners van de Van Medenblikstraat naar de Bogardweg en via de brandgangen en steden wordt verbeterd;</text:p>
            <text:p text:style-name="al">dat hierdoor de kwaliteit van de openbare ruimte en de woonomgeving wordt verbeterd;</text:p>
            <text:p text:style-name="al">dat bedoelde wegen zijn gelegen binnen de gemeente Heerenveen en bij de gemeente Heerenveen in beheer zijn;</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verbod in te stellen aan de oostzijde van de Bogardweg in Heerenveen E1 van het Reglement Verkeersregels en Verkeerstekens 1990. </text:p>
              </text:list-item>
              <text:list-item text:style-override="id1-3-2-2-1-1-2">
                <text:number>2.</text:number>
                <text:p text:style-name="al">Een en ander overeenkomstig de bij dit verkeersbesluit behorende situatietekening van 31 augustus 2020.</text:p>
              </text:list-item>
            </text:list>
            <text:p text:style-name="tekst_bottom"/>
          </text:section>
        </text:section>
        <text:section text:name="regeling-sluiting_id1-3-2-3" text:style-name="regeling-sluiting">
          <text:section text:name="ondertekening_id1-3-2-3-1">
            <text:p><text:span text:style-name="functie">Heerenveen, 16 september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212</text:span><text:line-break/><text:date style:data-style-name="dag" text:fixed="true" text:date-value="2020-09-21"/><text:line-break/><text:date style:data-style-name="jaar" text:fixed="true" text:date-value="2020-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9212</text:span><text:date style:data-style-name="nicedate" text:fixed="true" text:date-value="2020-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9212</text:span><text:date style:data-style-name="nicedate" text:fixed="true" text:date-value="2020-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Parkeerverbod oostzijde Bogardweg - Bogardweg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2996</meta:user-defined>
    <meta:user-defined meta:name="DCTERMS.abstract">Instellen parkeerverbod oostzijde Bogardweg Heerenveen</meta:user-defined>
    <meta:user-defined meta:name="OVERHEIDop.verkeersbordcode">E1</meta:user-defined>
    <dc:language>nl</dc:language>
    <meta:user-defined meta:name="OVERHEID.EPSG28992/DC.spatial">190758.84 552552.053</meta:user-defined>
    <meta:user-defined meta:name="DC.title">Verkeersbesluit, Parkeerverbod oostzijde Bogardweg Heerenveen</meta:user-defined>
    <meta:user-defined meta:name="OVERHEID.PostcodeHuisnummer/OVERHEIDop.postcodeHuisnummer">8442PT 4</meta:user-defined>
    <meta:user-defined meta:name="OVERHEIDop.straatnaam">Bogardweg</meta:user-defined>
    <meta:user-defined meta:name="OVERHEIDop.woonplaats">Heerenveen</meta:user-defined>
    <meta:user-defined meta:name="DCTERMS.W3CDTF/DCTERMS.available">2020-09-21</meta:user-defined>
    <meta:user-defined meta:name="OVERHEIDop.StcrtID/DC.identifier">stcrt-2020-49212</meta:user-defined>
    <meta:user-defined meta:name="OVERHEIDop.externeBijlage">Parkeerverbod oostzijde Bogardweg Heerenveen|exb-2020-49616</meta:user-defined>
    <meta:user-defined meta:name="DCTERMS.W3CDTF/OVERHEIDop.jaargang">2020</meta:user-defined>
    <meta:user-defined meta:name="OVERHEIDop.publicationIssue">49212</meta:user-defined>
    <meta:user-defined meta:name="OVERHEIDop.versieInformatie"/>
  </office:meta>
</office:document-meta>
</file>