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 electrische voertuigen t.h.v. Golflaan 10-22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1808</text:p>
            <text:p text:style-name="al"/>
            <text:p text:style-name="al">Onderwerp: Aanwijzen twee parkeerplaatsen aan de Golflaan ter hoogte van nummer 10-22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Golflaan;</text:p>
            <text:p text:style-name="al">een laadlocatie aan de Golflaan maakt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parkeerplaats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Golflaan 10-22 te Heerenveen twee parkeerplaatsen te reserveren voor het laden van elektrische voertuigen;</text:p>
              </text:list-item>
              <text:list-item text:style-override="id1-3-2-2-1-1-2">
                <text:number>2.</text:number>
                <text:p text:style-name="al">Een en ander overeenkomstig de bij dit verkeersbesluit behorende situatietekening d.d. 21 jan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9 september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248</text:span><text:line-break/><text:date style:data-style-name="dag" text:fixed="true" text:date-value="2020-09-15"/><text:line-break/><text:date style:data-style-name="jaar" text:fixed="true" text:date-value="2020-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248</text:span><text:date style:data-style-name="nicedate" text:fixed="true" text:date-value="2020-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248</text:span><text:date style:data-style-name="nicedate" text:fixed="true" text:date-value="2020-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Plaatsen oplaadpunt elektrische voertuigen - Golflaan 10-22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1808</meta:user-defined>
    <meta:user-defined meta:name="DCTERMS.abstract">Aanwijzen een parkeerplaatsen aan de Golflaan ter hoogte van nummer 10-22 te Heerenveen voor het opladen van elektrische voertuigen.</meta:user-defined>
    <meta:user-defined meta:name="OVERHEIDop.verkeersbordcode">E4</meta:user-defined>
    <dc:language>nl</dc:language>
    <meta:user-defined meta:name="OVERHEID.EPSG28992/DC.spatial">192189 550084</meta:user-defined>
    <meta:user-defined meta:name="DC.title">Verkeersbesluit, laadpunt electrische voertuigen t.h.v. Golflaan 10-22 Heerenveen</meta:user-defined>
    <meta:user-defined meta:name="OVERHEID.PostcodeHuisnummer/OVERHEIDop.postcodeHuisnummer">8445SX 10</meta:user-defined>
    <meta:user-defined meta:name="OVERHEIDop.straatnaam">Golflaan</meta:user-defined>
    <meta:user-defined meta:name="OVERHEIDop.woonplaats">Heerenveen</meta:user-defined>
    <meta:user-defined meta:name="DCTERMS.W3CDTF/DCTERMS.available">2020-09-15</meta:user-defined>
    <meta:user-defined meta:name="OVERHEIDop.StcrtID/DC.identifier">stcrt-2020-48248</meta:user-defined>
    <meta:user-defined meta:name="OVERHEIDop.externeBijlage">Locatie oplaadpunt t.h.v.Golflaan 10-22 Heerenveen|exb-2020-48667</meta:user-defined>
    <meta:user-defined meta:name="DCTERMS.W3CDTF/OVERHEIDop.jaargang">2020</meta:user-defined>
    <meta:user-defined meta:name="OVERHEIDop.publicationIssue">48248</meta:user-defined>
    <meta:user-defined meta:name="OVERHEIDop.versieInformatie"/>
  </office:meta>
</office:document-meta>
</file>