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 (geharmoniseerde) welstandsnota gemeente Noardeast-Fryslân</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het ontwerp van de (geharmoniseerde) Welstandsnota gemeente Noardeast-Fryslân ter inzage leggen.</text:p>
            <text:p text:style-name="common-al"/>
            <text:p text:style-name="common-al">In het kader van beleidsharmonisatie zijn de drie bestaande welstandsnota’s bij elkaar gebracht tot één document: Welstandsnota Noardeast-Fryslân. Het betreft primair het samenvoegen, het onderling afstemmen en het opheffen van verschillen. Het betreft dus een harmonisatieslag van de bestaande welstandsnota’s van de voormalige fusiegemeenten, het gaat dus niet om een nieuwe beleidsbenadering.</text:p>
            <text:p text:style-name="common-al"/>
            <text:p text:style-name="common-al">De drie nota’s zijn met elkaar vergeleken: de opzet van de nota’s van de voormalige fusiegemeenten Kollumerland c.a. en Dongeradeel hebben veel met elkaar gemeen voor de gebiedsgerichte benadering. Die van Ferwerderadiel is anders. Het verschil zit met name in de formulering van kenmerken en de daaraan gekoppelde inzet voor welstand. Een heel essentieel andere benadering is het niet. Daarmee wordt bewerkstelligd dat alle drie nota’s qua hoofdopzet in elkaar passen, daarmee ontstaat er één duidelijke en actuele welstandsnota.</text:p>
            <text:p text:style-name="common-al"/>
            <text:p text:style-name="common-al">Inzien</text:p>
            <text:p text:style-name="common-al">De geharmoniseerde welstandsnota wordt digitaal ter inzage gelegd. Vanwege het coronavirus is fysieke inzage op het gemeentehuis niet mogelijk. De stukken zijn te raadplegen via <text:a xlink:href="https://www.noardeast-fryslan.nl/plannen-noardeast-fryslan-ter-inzage" xlink:type="simple">https://www.noardeast-fryslan.nl/plannen-noardeast-fryslan-ter-inzage</text:a></text:p>
            <text:p text:style-name="common-al"/>
            <text:p text:style-name="common-al">Wilt u reageren?</text:p>
            <text:p text:style-name="common-al">U kunt uw zienswijze van 10 september tot en met 21 oktober 2020 schriftelijk indienen bij het college van burgemeester en wethouders, postbus 13, 9290 AA te Kollum. </text:p>
            <text:p text:style-name="common-al"/>
            <text:p text:style-name="common-al">Vragen?</text:p>
            <text:p text:style-name="common-al">Als u vragen heeft, kunt u contact opnemen met het team Romte, telefoon: 0519-298888.</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6803</text:span><text:line-break/><text:date style:data-style-name="dag" text:fixed="true" text:date-value="2020-09-09"/><text:line-break/><text:date style:data-style-name="jaar" text:fixed="true" text:date-value="2020-09-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6803</text:span><text:date style:data-style-name="nicedate" text:fixed="true" text:date-value="2020-09-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6803</text:span><text:date style:data-style-name="nicedate" text:fixed="true" text:date-value="2020-09-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Overig-Web-ZM/2.10/xml/MC-DRP-PlanOverig-Web-ZM.xml</meta:user-defined>
    <meta:user-defined meta:name="OVERHEID.Gemeente/DC.creator">Noardeast-Fryslân</meta:user-defined>
    <meta:user-defined meta:name="OVERHEID.Informatietype/DC.type">officiële publicatie</meta:user-defined>
    <meta:user-defined meta:name="OVERHEIDop.Staatscourant/DC.type">Overig</meta:user-defined>
    <meta:user-defined meta:name="OVERHEID.Ministerie/DCTERMS.publisher">Ministerie van Binnenlandse Zaken en Koninkrijksrelaties</meta:user-defined>
    <meta:user-defined meta:name="OVERHEID.TaxonomieBeleidsagenda/OVERHEID.category">Bestuur | Organisatie en beleid</meta:user-defined>
    <meta:user-defined meta:name="DC.source">artikel 12a van de Woningwet]|[1.0:c:BWBR0005181&amp;artikel=12a&amp;g=2020-08-01</meta:user-defined>
    <dc:language>nl</dc:language>
    <meta:user-defined meta:name="OVERHEID.Gemeente/DC.spatial">Noardeast-Fryslân</meta:user-defined>
    <meta:user-defined meta:name="DC.title">Ontwerp (geharmoniseerde) welstandsnota gemeente Noardeast-Fryslân</meta:user-defined>
    <meta:user-defined meta:name="DCTERMS.W3CDTF/DCTERMS.available">2020-09-09</meta:user-defined>
    <meta:user-defined meta:name="DCTERMS.W3CDTF/OVERHEIDop.jaargang">2020</meta:user-defined>
    <meta:user-defined meta:name="OVERHEIDop.publicationIssue">46803</meta:user-defined>
    <meta:user-defined meta:name="OVERHEIDop.StcrtID/DC.identifier">stcrt-2020-46803</meta:user-defined>
    <meta:user-defined meta:name="OVERHEIDop.versieInformatie"/>
  </office:meta>
</office:document-meta>
</file>