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Verkeersbesluit 1293016-2020</text:p>
          </table:table-cell>
          <table:table-cell office:value-type="string" table:style-name="staatscourantkop.B.cell">
            <text:section text:name="plaatje_id1-3-1-1" text:style-name="plaatje">
              <text:p text:style-name="illustratie_id1-3-1-1-1"><draw:frame draw:style-name="illustratie_id1-3-1-1-1" text:anchor-type="paragraph" svg:width="24.43991853360489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
            <text:span text:style-name="nadrukvet">Burgemeester Van Dijkesingel</text:span>: aanwijzing van bushaltes.</text:p>
            <text:p text:style-name="common-al"/>
            <text:p text:style-name="common-al">Op de Burgemeester Van Dijkesingel worden ter hoogte van huisnummer 34 aan weerszijden van de rijbaan bushaltes aangewezen.</text:p>
            <text:p text:style-name="common-al"/>
            <text:p text:style-name="common-al"/>
            <text:p text:style-name="common-al">
            <text:span text:style-name="nadrukvet">BURGEMEESTER EN WETHOUDERS VAN G O U D A</text:span>
          </text:p>
            <text:p text:style-name="common-al">Overwegende,</text:p>
            <text:p text:style-name="common-al"/>
            <text:p text:style-name="common-al">dat uiterlijk 13 december 2020 de route van de buslijnen tussen Station Gouda en Westergouwe wijzigt, waarbij de bus door de wijk Westergouwe gaat rijden;</text:p>
            <text:p text:style-name="common-al"/>
            <text:p text:style-name="common-al">dat de Provincie Zuid-Holland de bushaltes ‘Westergouwe’ aan de provinciale weg N207 zal opheffen bij de reconstructie van het kruispunt N207-Burg. van Dijkesingel en dat hiervoor in de plaats de haltes op de Burgemeester Van Dijkesingel komen;</text:p>
            <text:p text:style-name="common-al"/>
            <text:p text:style-name="common-al">dat daardoor de Van Dijkesingel onderdeel gaat uitmaken van een busroute door Westergouwe en dat in verband daarmee bushaltes aan weerzijden van de  weg noodzakelijk zijn, zoals op de bijgaande tekening is aangegeven;</text:p>
            <text:p text:style-name="common-al"/>
            <text:p text:style-name="common-al">dat in de wijk Westergouwe nog geen bushaltes aanwezig zijn;</text:p>
            <text:p text:style-name="common-al"/>
            <text:p text:style-name="common-al">dat de verwachting is dat de nieuwe  haltes voorzien in de toenemende behoefte naar openbaar vervoer in deze nieuwbouwwijk;</text:p>
            <text:p text:style-name="common-al"/>
            <text:p text:style-name="common-al">dat de situering van de bushaltes zodanig is dat ze vanuit de wijk goed bereikbaar zijn; </text:p>
            <text:p text:style-name="common-al"/>
            <text:p text:style-name="common-al">dat de verkeersveiligheid bij de situering van de haltes voldoende gewaarborgd blijft; </text:p>
            <text:p text:style-name="common-al"/>
            <text:p text:style-name="common-al">dat er bij de halte aan de zuidzijde van de Burgemeester van Dijkesingel ook een abri geplaatst zal worden;</text:p>
            <text:p text:style-name="common-al"/>
            <text:p text:style-name="common-al">dat de vervoerder akkoord is met de ligging en inpassing van de bushaltes in de dienstregeling;</text:p>
            <text:p text:style-name="common-al"/>
            <text:p text:style-name="common-al">dat met de aanleg van deze bushaltes wordt aangesloten op de –door de provincie Zuid-Holland verleende- busconcessie Zuid-Holland Noord;</text:p>
            <text:p text:style-name="common-al"/>
            <text:p text:style-name="common-al">dat conform artikel 23 van het Reglement verkeersregels en verkeerstekens 1990 een bestuurder bij een bord L3 ter hoogte van de geblokte markering dan wel, ingeval die markering niet is aangebracht, op een afstand van minder dan 12 meter van het bord, zijn voertuig niet mag laten stilstaan, behoudens voor het onmiddellijk laten in- en uitstappen van passagiers;</text:p>
            <text:p text:style-name="common-al"/>
            <text:p text:style-name="common-al">dat het, om een goede belangenafweging inzake de voorgestelde locatie van de haltes te kunnen maken, wenselijk is belanghebbenden in de gelegenheid te stellen vooraf hun zienswijzen bekend te maken middels het ter inzage leggen van dit ontwerpbesluit conform de uniforme voorbereidingsprocedure als bedoeld in afdeling 3.4 van  Algemene wet bestuursrecht;</text:p>
            <text:p text:style-name="common-al"/>
            <text:p text:style-name="common-al">dat het in verband met de in artikel 2 van de Wegenverkeerswet genoemde belangen, te weten  het verzekeren van de veiligheid op de weg, het beschermen van de weggebruikers, en het zoveel mogelijk waarborgen van de vrijheid van het verkeer, voorgesteld wordt het in het dictum genoemde besluit te nemen; </text:p>
            <text:p text:style-name="common-al"/>
            <text:p text:style-name="common-al">Overwegende voorts dat deze maatregel betrekking heeft op een bij de gemeente in beheer zijnde weg;</text:p>
            <text:p text:style-name="common-al">dat gelet op artikel 24 van het Besluit administratieve bepalingen inzake het wegverkeer overleg met de politie heeft plaatsgevonden, waarbij de politie geen bezwaar had tegen de haltes;</text:p>
            <text:p text:style-name="common-al"/>
            <text:p text:style-name="common-al">dat dit ontwerp-verkeersbesluit ter inzage ligt van 26 augustus 2020 tot en met 7 oktober 2020;</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Mandatenbesluit 2012;</text:p>
            <text:p text:style-name="common-al"/>
            <text:p text:style-name="common-al">
            <text:span text:style-name="nadrukvet">BESLUITEN:</text:span>
          </text:p>
            <text:p text:style-name="common-al"/>
            <text:p text:style-name="common-al">1. Het verlenen van toestemming aan de concessiehouder voor het plaatsen van twee halteborden conform model L3b van Bijlage 1 van het Reglement verkeersregels en verkeerstekens 1990 volgens de concessievoorschriften Zuid-Holland Noord van de provincie Zuid-Holland.</text:p>
            <text:p text:style-name="common-al"/>
            <text:p text:style-name="common-al">2. Het aanbrengen van geblokte haltemarkering, zoals bedoeld in artikel 23 lid 1 onder e van het Reglement verkeersregels en verkeerstekens 1990, en aanwijzen van de nieuwe bushaltes aan weerszijden van de Burgemeester Van Dijkesingel, zoals aangegeven op de bij dit besluit behorende tekening. </text:p>
            <text:p text:style-name="common-al"/>
            <text:p text:style-name="common-al">3. Op verzoek van de provincie Zuid-Holland de huidige bushaltes ‘Westergouwe’ langs de provinciale weg N207 op te heffen na realisatie van de nieuwe bushaltes aan de Burgemeester van Dijkesingel. </text:p>
            <text:p text:style-name="common-al"/>
            <text:p text:style-name="common-al"/>
            <text:p text:style-name="common-al">GOUDA, 26 augustus 2020</text:p>
            <text:p text:style-name="common-al">Burgemeester en wethouders voornoemd,</text:p>
            <text:p text:style-name="common-al">namens dezen,</text:p>
            <text:p text:style-name="common-al">het hoofd van de afdeling Beheer openbare ruimte,</text:p>
            <text:p text:style-name="common-al"/>
            <text:p text:style-name="common-al"/>
            <text:p text:style-name="common-al">Ing R.J. van Gool</text:p>
            <text:p text:style-name="common-al">Bijlage: tekening</text:p>
            <text:p text:style-name="common-al"/>
            <text:p text:style-name="common-al"/>
            <text:p text:style-name="common-al"/>
            <text:p text:style-name="common-al"/>
            <text:p text:style-name="common-al">
            <text:span text:style-name="nadrukvet">Publicatie</text:span>
          </text:p>
            <text:p text:style-name="common-al">Het voornemen voor dit verkeersbesluit is bekendgemaakt door publicatie in de Staatscourant van 26 augustus 2020. Een vermelding van het ontwerpbesluit is tevens geplaatst op de gemeentepagina in de Goudse Post. Het besluit ligt na de publicatiedatum gedurende zes weken ter inzage in het Huis van de Stad.</text:p>
            <text:p text:style-name="common-al"/>
            <text:p text:style-name="common-al">
            <text:span text:style-name="nadrukvet">V</text:span>
            <text:span text:style-name="nadrukvet">oornemenprocedure</text:span>
          </text:p>
            <text:p text:style-name="common-al">Op dit besluit is de uniforme openbare voorbereidingsprocedure uit afdeling 3.4 van de Algemene wet bestuursrecht van toepassing. Dit ontwerpbesluit ligt ter inzage van 26 augustus 2020 tot en met 7 oktober 2020.  Gedurende deze termijn kunnen belanghebbenden schriftelijke zienswijzen naar voren brengen bij de gemeente Gouda, afdeling Ruimtelijk Beleid en Advies, postbus 1086, 2800 BB Gouda of per mail rob.ogink@gouda.nl via onder vermelding van ‘zienswijze bushaltes Burg. van Dijkesingel’. Indien u van de mogelijkheid gebruik wilt maken om mondeling uw zienswijze te geven, dan verzoeken wij u hiervoor contact op te nemen met de heer Ogink, telefoonnummer  14 0182, Na afloop van deze termijn wordt een definitief besluit genomen.</text:p>
            <text:p text:style-name="common-al"/>
            <text:p text:style-name="last-al">Mocht u overigens een zienswijze overwegen, dan kunt u ook eerst bellen voor meer informatie of om vragen te stellen, via het hierboven genoemde telefoonnummer of emailadres.</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4254</text:span><text:line-break/><text:date style:data-style-name="dag" text:fixed="true" text:date-value="2020-08-26"/><text:line-break/><text:date style:data-style-name="jaar" text:fixed="true" text:date-value="2020-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4254</text:span><text:date style:data-style-name="nicedate" text:fixed="true" text:date-value="2020-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44254</text:span><text:date style:data-style-name="nicedate" text:fixed="true" text:date-value="2020-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ouda</meta:user-defined>
    <meta:user-defined meta:name="OVERHEID.Gemeente/DC.creator">Gouda</meta:user-defined>
    <meta:user-defined meta:name="OVERHEIDop.configuratie">https://repository.officiele-overheidspublicaties.nl/MasterConfiguraties/MC-DRP-VB-Web-CB/3.9/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Gouda - verkeersbesluit - Burgemeester van Dijkesingel</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referentienummer">1293016-2020</meta:user-defined>
    <meta:user-defined meta:name="DCTERMS.abstract">voornemen tot aanwijzing van bushaltes op de Burgemeester Van Dijkesingel ter hoogte van huisnummer 34 aan weerszijden van de rijbaan </meta:user-defined>
    <meta:user-defined meta:name="OVERHEIDop.verkeersbordcode">L3</meta:user-defined>
    <dc:language>nl</dc:language>
    <meta:user-defined meta:name="OVERHEID.EPSG28992/DC.spatial">106587.84 446323.918</meta:user-defined>
    <meta:user-defined meta:name="OVERHEID.EPSG28992/DC.spatial">106604.409 446323.023</meta:user-defined>
    <meta:user-defined meta:name="DC.title">Ontwerp-Verkeersbesluit 1293016-2020</meta:user-defined>
    <meta:user-defined meta:name="OVERHEID.PostcodeHuisnummer/OVERHEIDop.postcodeHuisnummer">2809RD 34</meta:user-defined>
    <meta:user-defined meta:name="OVERHEID.PostcodeHuisnummer/OVERHEIDop.postcodeHuisnummer">2809RD 32</meta:user-defined>
    <meta:user-defined meta:name="OVERHEIDop.straatnaam">Burgemeester van Dijkesingel</meta:user-defined>
    <meta:user-defined meta:name="OVERHEIDop.straatnaam">Burgemeester van Dijkesingel</meta:user-defined>
    <meta:user-defined meta:name="OVERHEIDop.woonplaats">Gouda</meta:user-defined>
    <meta:user-defined meta:name="OVERHEIDop.woonplaats">Gouda</meta:user-defined>
    <meta:user-defined meta:name="DCTERMS.W3CDTF/DCTERMS.available">2020-08-26</meta:user-defined>
    <meta:user-defined meta:name="OVERHEIDop.StcrtID/DC.identifier">stcrt-2020-44254</meta:user-defined>
    <meta:user-defined meta:name="OVERHEIDop.externeBijlage">locatietekening|exb-2020-44287</meta:user-defined>
    <meta:user-defined meta:name="DCTERMS.W3CDTF/OVERHEIDop.jaargang">2020</meta:user-defined>
    <meta:user-defined meta:name="OVERHEIDop.publicationIssue">44254</meta:user-defined>
    <meta:user-defined meta:name="OVERHEIDop.versieInformatie"/>
  </office:meta>
</office:document-meta>
</file>