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Leidingtracé Nieuwehorne” en Milieueffectenrapport “Gaswinning Nieuwehorne”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0 augustus 2020 het ontwerp-wijzigingsplan “Leidingtracé Nieuwehorne” en het Milieueffectenrapport (MER) “Gaswinning Nieuwehorne” voor een periode van zes weken ter inzage liggen. </text:p>
            <text:p text:style-name="common-al">Met dit ontwerp-wijzigingsplan geven burgemeester en wethouders toepassing aan het bepaalde in artikel 37, lid 37.7, sub b, van de regels van het bestemmingsplan “Buitengebied 2007”. Daarmee wordt de aanleg van de aardgastransportleiding mogelijk gemaakt tussen de winningslocatie van gas aan de Vogelweide in Nieuwehorne en het knooppunt van Vermilion ten zuiden van Mildam mogelijk gemaakt. Deze transportleiding is bedoeld om het gas dat in Nieuwehorne wordt gewonnen af te voeren naar het behandelstation in Garyp. </text:p>
            <text:p text:style-name="common-al">Het wijzigingsplan hangt onlosmakelijk samen met een activiteit waarvoor op grond van de Wet Milieubeheer en het Besluit milieueffectrapportage een milieueffectenrapport (MER) moet worden opgesteld. Dat betekent dat onderzoek moet worden gedaan naar de effecten voor het milieu als gevolg van het winnen van gas in Nieuwehorne en de afvoer van dat gas. De resultaten van dit onderzoek zijn opgenomen in het Milieueffectenrapport “Gaswinning Nieuwehorne”. </text:p>
            <text:p text:style-name="common-al">
            <text:span text:style-name="nadrukvet">Ter inzage</text:span>
          </text:p>
            <text:p text:style-name="common-al">
            <text:span text:style-name="nadrukcur">Digitale versie</text:span>
          </text:p>
            <text:p text:style-name="common-al">Het ontwerp-wijzigingsplan en het MER kunnen online worden ingezien op <text:span text:style-name="nadrukondlijn">www.ruimtelijkeplannen.nl</text:span>. Op deze website kunt u via de tabbladen ‘plan bekijken’ en ‘plannen zoeken’ het adres invoeren. U kunt ook het plannaam of het plannummer (NL.IMRO.00740000WPgasleidingNH-) invoeren. Ook kan het wijzigingsplan en het MER via <text:a xlink:href="http://www.heerenveen.nl" xlink:type="simple">www.heerenveen.nl</text:a> worden ingezien. </text:p>
            <text:p text:style-name="common-al">
            <text:span text:style-name="nadrukcur">Papieren versie</text:span>
          </text:p>
            <text:p text:style-name="common-al">Het ontwerp-bestemmingsplan en het MER kunnen tijdens deze termijn van zes weken, ook worden ingezien bij de receptie van het gemeentehuis, Crackstraat 2 te Heerenveen. In verband met het coronavirus is een bezoek aan het gemeentehuis, in ieder geval tot 1 september, alleen op afspraak mogelijk. Voor het inzien van de papieren versie kan telefonisch via 14 0513 of via WhatsApp(06) 14 39 95 59 een afspraak worden gemaakt.</text:p>
            <text:p text:style-name="common-al">Het ontwerp-bestemmingsplan en het MER liggen ook ter inzage in dorpshuis De Kiekenhof, Molenweg 29 in Nieuwehorne. </text:p>
            <text:p text:style-name="common-al">
            <text:span text:style-name="nadrukvet">Zienswijzen</text:span>
          </text:p>
            <text:p text:style-name="common-al">Tijdens de periode dat het ontwerp-wijzigingsplan en het MER ter inzage liggen, kan door belanghebbenden schriftelijk of mondeling een zienswijze op het ontwerp-wijzigingsplan en het MER worden ingediend. </text:p>
            <text:p text:style-name="common-al">
            <text:span text:style-name="nadrukcur">Schriftelijke zienswijzen</text:span>
          </text:p>
            <text:p text:style-name="common-al">Schriftelijke zienswijzen op het ontwerp-wijzigingsplan en het MER kunnen worden ingediend bij burgemeester en wethouders van Heerenveen, Postbus 15.000, 8440 GA Heerenveen. In een zienswijze moet in ieder geval zijn opgenomen:</text:p>
            <text:list text:style-name="id1-3-2-1-1-14">
              <text:list-item text:style-override="id1-3-2-1-1-14-1">
                <text:number>1.</text:number>
                <text:p text:style-name="al">naam, handtekening en adres van de indiener, </text:p>
              </text:list-item>
              <text:list-item text:style-override="id1-3-2-1-1-14-2">
                <text:number>2.</text:number>
                <text:p text:style-name="al">de datum, en </text:p>
              </text:list-item>
              <text:list-item text:style-override="id1-3-2-1-1-14-3">
                <text:number>3.</text:number>
                <text:p text:style-name="al">de argumenten van de zienswijze. </text:p>
              </text:list-item>
            </text:list>
            <text:p text:style-name="common-al">Een zienswijze kan via www.heerenveen.nl ook digitaal worden ingediend. Dat kan door op de website via ‘contact’, ‘melding maken’ naar de pagina ‘klacht, bezwaar en beroep’ te gaan.</text:p>
            <text:p text:style-name="common-al">
            <text:span text:style-name="nadrukcur">Mondelinge zienswijzen</text:span>
          </text:p>
            <text:p text:style-name="common-al">Om mondelinge zienswijzen in te dienen kan contact worden opgenomen met de heer Steven Doelman op telefoonnummer 14 0513 (tijdens kantooruren) of per e-mail: <text:a xlink:href="mailto:s.doelman@heerenveen.nl" xlink:type="simple">s.doelman@heerenveen.nl</text:a>. </text:p>
            <text:p text:style-name="common-al">
            <text:span text:style-name="nadrukvet">Overige informatie</text:span>
          </text:p>
            <text:p text:style-name="common-al">Gelijktijdig met het ontwerp-wijzigingsplan “Leidingtracé Nieuwehorne” ligt ook het ontwerp-wijzigingsplan “Mijnbouwlocatie Nieuwehorne-Katlijk” ter inzage. Dit wijzigingsplan voorziet in het mogen winnen van aardgas op de locatie van Vermilion aan de Vogelweide in Nieuwehorne. Dit is met een aparte publicatie bekendgemaakt. </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884</text:span><text:line-break/><text:date style:data-style-name="dag" text:fixed="true" text:date-value="2020-08-19"/><text:line-break/><text:date style:data-style-name="jaar" text:fixed="true" text:date-value="2020-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884</text:span><text:date style:data-style-name="nicedate" text:fixed="true" text:date-value="2020-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884</text:span><text:date style:data-style-name="nicedate" text:fixed="true" text:date-value="2020-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9/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gasleidingNH-OW01</meta:user-defined>
    <meta:user-defined meta:name="OVERHEIDop.Ruimtelijkeplannen/DC.type">wijzigings- of uitwerkingsplan</meta:user-defined>
    <dc:language>nl</dc:language>
    <meta:user-defined meta:name="OVERHEID.Gemeente/DC.spatial">Heerenveen</meta:user-defined>
    <meta:user-defined meta:name="OVERHEID.EPSG28992/DC.spatial">197669.512 549850.272</meta:user-defined>
    <meta:user-defined meta:name="OVERHEID.EPSG28992/DC.spatial">196885.378 549762.837</meta:user-defined>
    <meta:user-defined meta:name="OVERHEID.EPSG28992/DC.spatial">198512.13 549977.504</meta:user-defined>
    <meta:user-defined meta:name="OVERHEID.EPSG28992/DC.spatial">199302.183 550042.224</meta:user-defined>
    <meta:user-defined meta:name="OVERHEID.EPSG28992/DC.spatial">199925.619 550024.93</meta:user-defined>
    <meta:user-defined meta:name="DC.title">Ontwerp-wijzigingsplan “Leidingtracé Nieuwehorne” en Milieueffectenrapport “Gaswinning Nieuwehorne” ter inzage</meta:user-defined>
    <meta:user-defined meta:name="OVERHEID.PostcodeHuisnummer/OVERHEIDop.postcodeHuisnummer">8455JW 1</meta:user-defined>
    <meta:user-defined meta:name="OVERHEID.PostcodeHuisnummer/OVERHEIDop.postcodeHuisnummer">8454KW 23</meta:user-defined>
    <meta:user-defined meta:name="OVERHEID.PostcodeHuisnummer/OVERHEIDop.postcodeHuisnummer">8455JH 32</meta:user-defined>
    <meta:user-defined meta:name="OVERHEID.PostcodeHuisnummer/OVERHEIDop.postcodeHuisnummer">8455JK 12</meta:user-defined>
    <meta:user-defined meta:name="OVERHEID.PostcodeHuisnummer/OVERHEIDop.postcodeHuisnummer">8455JK 12</meta:user-defined>
    <meta:user-defined meta:name="OVERHEIDop.straatnaam">Tjongervallei</meta:user-defined>
    <meta:user-defined meta:name="OVERHEIDop.straatnaam">de Karn</meta:user-defined>
    <meta:user-defined meta:name="OVERHEIDop.straatnaam">Schoterlandseweg</meta:user-defined>
    <meta:user-defined meta:name="OVERHEIDop.straatnaam">Houtwallen</meta:user-defined>
    <meta:user-defined meta:name="OVERHEIDop.straatnaam">Houtwallen</meta:user-defined>
    <meta:user-defined meta:name="OVERHEIDop.woonplaats">Katlijk</meta:user-defined>
    <meta:user-defined meta:name="OVERHEIDop.woonplaats">Mildam</meta:user-defined>
    <meta:user-defined meta:name="OVERHEIDop.woonplaats">Katlijk</meta:user-defined>
    <meta:user-defined meta:name="OVERHEIDop.woonplaats">Katlijk</meta:user-defined>
    <meta:user-defined meta:name="OVERHEIDop.woonplaats">Katlijk</meta:user-defined>
    <meta:user-defined meta:name="DCTERMS.W3CDTF/DCTERMS.available">2020-08-19</meta:user-defined>
    <meta:user-defined meta:name="DCTERMS.W3CDTF/OVERHEIDop.jaargang">2020</meta:user-defined>
    <meta:user-defined meta:name="OVERHEIDop.publicationIssue">43884</meta:user-defined>
    <meta:user-defined meta:name="OVERHEIDop.StcrtID/DC.identifier">stcrt-2020-43884</meta:user-defined>
    <meta:user-defined meta:name="OVERHEIDop.versieInformatie"/>
  </office:meta>
</office:document-meta>
</file>