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1.3.1 Bro en inspraak voorontwerpbestemmingsplan ‘Wegrestaurant te Dokkum’ (McDonalds).</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Noardeast-Fryslân maakt, overeenkomstig artikel 1.3.1 van het Besluit ruimtelijke ordening, bekend dat een bestemmingsplan wordt voorbereid voor het kadastraal perceel D1555 te Dokkum, nabij de kruising N361-N356 te Dokkum (lokaal bekend als carpoolplaats).</text:p>
            <text:p text:style-name="common-al">Het beoogde bestemmingsplan voorziet onder andere in de realisatie van een wegrestaurant met drivelane, een verwijsmast met een maximale hoogte van zes meter en de uitbreiding van het bestaande aantal parkeerplaatsen.</text:p>
            <text:p text:style-name="common-al">Het college maakt eveneens bekend dat het voorontwerp van het bestemmingsplan ‘Wegrestaurant Dokkum’ is vrijgegeven voor inspraak.</text:p>
            <text:p text:style-name="common-al">
            <text:span text:style-name="nadrukvet"/>
          </text:p>
            <text:p text:style-name="common-al">
            <text:span text:style-name="nadrukvet">Ter inzage en Inspraak</text:span>
          </text:p>
            <text:p text:style-name="common-al">Het voorontwerpbestemmingsplan ligt met ingang van donderdag 6 augustus 2020 gedurende zes weken digitaal ter inzage. U kunt de stukken raadplegen via de landelijke voorziening <text:a xlink:href="http://www.ruimtelijkeplannen.nl" xlink:type="simple">www.ruimtelijkeplannen.nl</text:a> onder identificatiedocde: NL.IMRO.1970.BP01214-0001</text:p>
            <text:p text:style-name="common-al">Tevens zijn de stukken raadpleegbaar via de gemeentelijke website:</text:p>
            <text:p text:style-name="common-al">
            <text:a xlink:href="https://www.noardeast-fryslan.nl/plannen-noardeast-fryslan-ter-inzage" xlink:type="simple">https://www.noardeast-fryslan.nl/plannen-noardeast-fryslan-ter-inzage</text:a>
          </text:p>
            <text:p text:style-name="common-al">Het bestemmingsplan wordt digitaal ter inzage gelegd. Vanwege het coronavirus is fysieke inzage op het gemeentehuis aan de Koningstraat 13 te Dokkum niet mogelijk. Indien digitale inzage geen optie is, kunt u contact opnemen en wordt een kopie van het plan opgestuurd via de post. In dat geval graag het volgende zaaknummer vermelden: Z277349-2020</text:p>
            <text:p text:style-name="common-al">
            <text:span text:style-name="nadrukvet"/>
          </text:p>
            <text:p text:style-name="common-al">
            <text:span text:style-name="nadrukvet">Wilt u reageren?</text:span>
          </text:p>
            <text:p text:style-name="common-al">Eenieder kan tot en met woensdag 16 september 2020 schriftelijk een inspraakreactie naar voren brengen. De inspraakreactie kan worden gericht aan het college van burgemeester en wethouders van de gemeente Noardeast-Fryslân, Postbus 13, 9290 AA te Kollum onder vermelding ‘inspraak bestemmingsplan Wegrestaurant te Dokkum’.</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Dokkum, </text:span>
            <text:span text:style-name="datum">5 augustis 2020</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1561</text:span><text:line-break/><text:date style:data-style-name="dag" text:fixed="true" text:date-value="2020-08-05"/><text:line-break/><text:date style:data-style-name="jaar" text:fixed="true" text:date-value="2020-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1561</text:span><text:date style:data-style-name="nicedate" text:fixed="true" text:date-value="2020-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1561</text:span><text:date style:data-style-name="nicedate" text:fixed="true" text:date-value="2020-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Noardeast-Fryslâ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970.BP01214-0001</meta:user-defined>
    <meta:user-defined meta:name="OVERHEIDop.Ruimtelijkeplannen/DC.type">bestemmingsplan</meta:user-defined>
    <dc:language>nl</dc:language>
    <meta:user-defined meta:name="OVERHEID.EPSG28992/DC.spatial">195510.414 591822.207</meta:user-defined>
    <meta:user-defined meta:name="DC.title">Kennisgeving 1.3.1 Bro en inspraak voorontwerpbestemmingsplan ‘Wegrestaurant te Dokkum’ (McDonalds).</meta:user-defined>
    <meta:user-defined meta:name="OVERHEID.PostcodeHuisnummer/OVERHEIDop.postcodeHuisnummer">9101PJ 60</meta:user-defined>
    <meta:user-defined meta:name="OVERHEIDop.straatnaam">Murmerwoudsterweg</meta:user-defined>
    <meta:user-defined meta:name="OVERHEIDop.woonplaats">Dokkum</meta:user-defined>
    <meta:user-defined meta:name="DCTERMS.W3CDTF/DCTERMS.available">2020-08-05</meta:user-defined>
    <meta:user-defined meta:name="DCTERMS.W3CDTF/OVERHEIDop.jaargang">2020</meta:user-defined>
    <meta:user-defined meta:name="OVERHEIDop.publicationIssue">41561</meta:user-defined>
    <meta:user-defined meta:name="OVERHEIDop.StcrtID/DC.identifier">stcrt-2020-41561</meta:user-defined>
    <meta:user-defined meta:name="OVERHEIDop.versieInformatie"/>
  </office:meta>
</office:document-meta>
</file>