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AlbertHelmanhof1BovenaanzichtExtraParkeervaki0440c5d8-2a4a-4b42-950c-2b55ea8e9b15.jpg" manifest:media-type="image/x-eps"/>
  <manifest:file-entry manifest:full-path="Pictures/AlbertHelmanhof1ZijaanzichtExtraParkeervaki98b0b6af-27ce-4978-a678-cce4d5b3985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en en inrichten van extra parkeervak ten behoeve van het laden van elektrische auto’s ter hoogte van de Albert Helmanhof 1 </text:p>
          </table:table-cell>
          <table:table-cell office:value-type="string" table:style-name="staatscourantkop.B.cell">
            <text:section text:name="plaatje_id1-3-1-1" text:style-name="plaatje">
              <text:p text:style-name="illustratie_id1-3-1-1-1"><draw:frame draw:style-name="illustratie_id1-3-1-1-1" text:anchor-type="paragraph" svg:width="40mm" svg:height="15.4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Steller:  H. Bakkum</text:p>
            <text:p text:style-name="al">Afdeling:  Stadsruimte</text:p>
            <text:p text:style-name="al">Nummer: 12861259    Datum: 22 juli 2020 </text:p>
          </text:section>
        </text:section>
        <text:section text:name="regeling-tekst_id1-3-2-2" text:style-name="regeling-tekst">
          <text:section text:name="tekst_id1-3-2-2-1" text:style-name="tekst">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e laadpaal staat ter hoogte van Albert Helmanhof 1 en er wordt momenteel één parkeervak gereserveerd voor het opladen van een elektrische auto.</text:p>
            <text:p text:style-name="common-al"/>
            <text:p text:style-name="common-al">
            <text:span text:style-name="nadrukvet">Is het gewenst om:</text:span>
          </text:p>
            <text:p text:style-name="common-al">
            <text:span text:style-name="nadrukvet"/>Voor de laadpaal voor elektrische auto’s ter hoogte van Albert Helmanhof 1, twee parkeervakken aan te wijzen voor het opladen van elektrische auto’s. Een laadpaal wordt namelijk met twee oplaadpunten uitgevoerd en daarom wordt een tweede parkeervak gereserveerd voor elektrisch laden. </text:p>
            <text:p text:style-name="common-al"/>
            <text:p text:style-name="common-al"/>
            <text:p text:style-name="common-al">De aanwijzing van deze twee parkeervakken zal bewerkstelligd worden door het plaatsen van het verkeersbord E04 met het onderbord “opladen van elektrische voertuigen” en het onderbord OB501 – schuin (links en rechts wijzend).</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
            <text:span text:style-name="nadrukvet"/>Op grond van vorenstaande overwegingen besluit burgemeester en wethouder om:</text:p>
            <text:p text:style-name="common-al">1. door het plaatsen van het verkeersbord E04, zoals bedoeld in bijlage I van het RVV </text:p>
            <text:p text:style-name="common-al">1990, met het onderbord “opladen van elektrische voertuigen”, twee </text:p>
            <text:p text:style-name="common-al">parkeervakken aan te wijzen voor elektrische voertuigen ter hoogte van Albert Helmanhof 1</text:p>
            <text:p text:style-name="common-al">2. een en ander overeenkomstig de bij dit verkeersbesluit horende situatietekening.</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op https://www.officielebekendmakingen.nl/staatscourant. </text:p>
            <text:p text:style-name="common-al">
            <text:span text:style-name="nadrukvet">Bezwaar- of beroepsclausule</text:span>
          </text:p>
            <text:p text:style-name="common-al">
            <text:span text:style-name="nadrukvet"/>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Meer informatie over het indienen van een bezwaar, kunt u vinden op: <text:a xlink:href="https://www.almere.nl/dienstverlening/overig/bezwaar-of-beroep-aantekenen/" xlink:type="simple">https://www.almere.nl/dienstverlening/overig/bezwaar-of-beroep-aantekenen/</text:a></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 Indien de belanghebbende de beslissing op het bezwaarschrift niet kan afwachten, kan de belanghebbende om een tijdelijke voorziening vragen bij de voorzieningenrechter, Rechtbank Midden-Nederland, Afdeling bestuursrecht, o.v.v. bodemzaken of voorlopige voorzieningen, Postbus 16005, 3500 DA Utrecht.</text:p>
            <text:p text:style-name="common-al">De rechter weegt hun belang af tegen het belang van de gemeente en neemt een tijdelijke beslissing of wijst het verzoek af.</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text:p text:style-name="common-al">teammanager van Stedelijke Beheersystemen</text:p>
            <text:p text:style-name="common-al">van de afdeling Stadsruimte</text:p>
            <text:p text:style-name="common-al"/>
            <text:p text:style-name="common-al"/>
            <text:p text:style-name="common-al"/>
            <text:p text:style-name="common-al"/>
            <text:p text:style-name="common-al">G.J. Nabers </text:p>
            <text:p text:style-name="common-al"/>
            <text:p text:style-name="common-al">
            <text:span text:style-name="nadrukvet">Bij</text:span>
            <text:span text:style-name="nadrukvet">l</text:span>
            <text:span text:style-name="nadrukvet">age: Situatietekening</text:span>
            <text:span text:style-name="nadrukvet"/>
            <text:span text:style-name="nadrukvet">ter hoogte van </text:span>
            <text:span text:style-name="nadrukvet">Albert </text:span>
            <text:span text:style-name="nadrukvet">Helmanhof</text:span>
            <text:span text:style-name="nadrukvet"> 1</text:span>
          </text:p>
            <text:p text:style-name="common-al">
            <draw:frame><draw:text-box><text:section text:name="plaatje_id1-3-2-2-1-49-1" text:style-name="plaatje">
              <text:p text:style-name="illustratie_id1-3-2-2-1-49-1-1"><draw:frame draw:style-name="illustratie_id1-3-2-2-1-49-1-1" text:anchor-type="paragraph" svg:width="153mm" svg:height="104.79056603773584mm"><draw:image xlink:href="Pictures/AlbertHelmanhof1BovenaanzichtExtraParkeervaki0440c5d8-2a4a-4b42-950c-2b55ea8e9b15.jpg" xlink:type="simple"/></draw:frame></text:p>
            </text:section></draw:text-box></draw:frame>
            <text:span text:style-name="nadrukvet"/>
          </text:p>
            <text:p text:style-name="last-al">
            <draw:frame><draw:text-box><text:section text:name="plaatje_id1-3-2-2-1-50-1" text:style-name="plaatje">
              <text:p text:style-name="illustratie_id1-3-2-2-1-50-1-1"><draw:frame draw:style-name="illustratie_id1-3-2-2-1-50-1-1" text:anchor-type="paragraph" svg:width="153mm" svg:height="82.17735849056602mm"><draw:image xlink:href="Pictures/AlbertHelmanhof1ZijaanzichtExtraParkeervaki98b0b6af-27ce-4978-a678-cce4d5b39855.jpg" xlink:type="simple"/></draw:frame></text:p>
            </text:section></draw:text-box></draw:frame>
            <text:span text:style-name="nadrukve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661</text:span><text:line-break/><text:date style:data-style-name="dag" text:fixed="true" text:date-value="2020-07-27"/><text:line-break/><text:date style:data-style-name="jaar" text:fixed="true" text:date-value="2020-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0661</text:span><text:date style:data-style-name="nicedate" text:fixed="true" text:date-value="2020-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0661</text:span><text:date style:data-style-name="nicedate" text:fixed="true" text:date-value="2020-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lmere</meta:user-defined>
    <meta:user-defined meta:name="OVERHEID.Gemeente/DC.creator">Almere</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xtra parkeervak ten behoeve van het laden van elektrische auto’s - Albert Helmanhof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41238.57 485528.981</meta:user-defined>
    <meta:user-defined meta:name="DC.title">Aanwijzen en inrichten van extra parkeervak ten behoeve van het laden van elektrische auto’s ter hoogte van de Albert Helmanhof 1</meta:user-defined>
    <meta:user-defined meta:name="OVERHEID.PostcodeHuisnummer/OVERHEIDop.postcodeHuisnummer">1321GE 1</meta:user-defined>
    <meta:user-defined meta:name="OVERHEIDop.straatnaam">Albert Helmanhof</meta:user-defined>
    <meta:user-defined meta:name="OVERHEIDop.woonplaats">Almere</meta:user-defined>
    <meta:user-defined meta:name="DCTERMS.W3CDTF/DCTERMS.available">2020-07-27</meta:user-defined>
    <meta:user-defined meta:name="OVERHEIDop.StcrtID/DC.identifier">stcrt-2020-40661</meta:user-defined>
    <meta:user-defined meta:name="DCTERMS.W3CDTF/OVERHEIDop.jaargang">2020</meta:user-defined>
    <meta:user-defined meta:name="OVERHEIDop.publicationIssue">40661</meta:user-defined>
    <meta:user-defined meta:name="OVERHEIDop.versieInformatie"/>
  </office:meta>
</office:document-meta>
</file>