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text:span><text:span text:style-name="nadrukvet">e verkeersmaatregelen in verband met het het organiseren van Kryst om de Kolk op 13 december 2020</text:span></text:p>
            <text:p text:style-name="common-al">
            <text:span text:style-name="nadrukvet">Burgemeester en wethouders van Heerenveen;</text:span>
          </text:p>
            <text:p text:style-name="common-al">dat het evenement op 13 december 2020 op de locatie hoek Jelle van Damweg en Bremsingel wordt georganiseerd;</text:p>
            <text:p text:style-name="common-al">dat het noodzakelijk is om de Jelle van Damweg vanaf kruising P W Janssenweg tot aan kruising Jelle van Damweg/Gentiaansingel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ESLUITEN </text:spa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20 september van 08.00 uur tot en met 18.30 uur.</text:p>
            <text:p text:style-name="common-al">
            <text:span text:style-name="nadrukvet">JUBBEGA, JELLE VAN DAMWEG VANAF KRUISING P W JANSSENWEG TOT AAN KRUISING GENTIAANSINGEL</text:span>
          </text:p>
            <text:p text:style-name="common-al">Heerenveen, 24 maart 2020</text:p>
            <text:p text:style-name="common-al">Hoogachtend, </text:p>
            <text:p text:style-name="common-al">Burgemeester en wethouders van Heerenveen,</text:p>
            <text:p text:style-name="common-al">namens dit college</text:p>
            <text:p text:style-name="common-al">hoofd afdeling vergunningen,</text:p>
            <text:p text:style-name="common-al"> S. Talstra </text:p>
            <text:p text:style-name="common-al">
            <text:span text:style-name="nadrukvet"/>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614</text:span><text:line-break/><text:date style:data-style-name="dag" text:fixed="true" text:date-value="2020-07-10"/><text:line-break/><text:date style:data-style-name="jaar" text:fixed="true" text:date-value="2020-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614</text:span><text:date style:data-style-name="nicedate" text:fixed="true" text:date-value="2020-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614</text:span><text:date style:data-style-name="nicedate" text:fixed="true" text:date-value="2020-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parkeerverbod in verband met Kryst om de Kolk op 13 december 2020 - Jelle van Damweg te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EPSG28992/DC.spatial">204473.416 557776.372</meta:user-defined>
    <meta:user-defined meta:name="OVERHEID.EPSG28992/DC.spatial">204577.951 557837.077</meta:user-defined>
    <meta:user-defined meta:name="DC.title">Verkeersbesluit</meta:user-defined>
    <meta:user-defined meta:name="OVERHEID.PostcodeHuisnummer/OVERHEIDop.postcodeHuisnummer">8411XD 20</meta:user-defined>
    <meta:user-defined meta:name="OVERHEID.PostcodeHuisnummer/OVERHEIDop.postcodeHuisnummer">8411XE 40</meta:user-defined>
    <meta:user-defined meta:name="OVERHEIDop.straatnaam">Jelle van Damweg</meta:user-defined>
    <meta:user-defined meta:name="OVERHEIDop.straatnaam">Jelle van Damweg</meta:user-defined>
    <meta:user-defined meta:name="OVERHEIDop.woonplaats">Jubbega</meta:user-defined>
    <meta:user-defined meta:name="OVERHEIDop.woonplaats">Jubbega</meta:user-defined>
    <meta:user-defined meta:name="DCTERMS.W3CDTF/DCTERMS.available">2020-07-10</meta:user-defined>
    <meta:user-defined meta:name="OVERHEIDop.StcrtID/DC.identifier">stcrt-2020-37614</meta:user-defined>
    <meta:user-defined meta:name="DCTERMS.W3CDTF/OVERHEIDop.jaargang">2020</meta:user-defined>
    <meta:user-defined meta:name="OVERHEIDop.publicationIssue">37614</meta:user-defined>
    <meta:user-defined meta:name="OVERHEIDop.versieInformatie"/>
  </office:meta>
</office:document-meta>
</file>