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7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tussenkopcur">Aanwijzen van parkeerplaatsen voor opladen elektrische auto's in de gemeente</text:p>
            <text:p text:style-name="tussenkopcur">Overbetuwe (verzamelbesluit 155 locaties)</text:p>
            <text:p text:style-name="tussenkopcur">Ons kenmerk: 20bwb00038</text:p>
            <text:p text:style-name="tussenkopcur">Burgemeester en wethouders van de gemeente Overbetuwe;</text:p>
            <text:p text:style-name="tussenkopcur">Gelet op</text:p>
            <text:p text:style-name="tussenkopcur">» Artikel 18, lid 1 onder d van de Wegenverkeerswet 1994 (hierna: WVW 1994)</text:p>
            <text:p text:style-name="tussenkopcur">ingevolge verkeersbesluiten worden genomen door burgemeester en wethouders</text:p>
            <text:p text:style-name="tussenkopcur">voor zover zij betreffen het verkeer op wegen, welke niet in beheer zijn bij het Rijk, de</text:p>
            <text:p text:style-name="tussenkopcur">Provincie of een waterschap;</text:p>
            <text:p text:style-name="tussenkopcur">» Artikel 15, lid 1 van de WVW 1994 ingevolge de plaatsing van de bij algemene</text:p>
            <text:p text:style-name="tussenkopcur">maatregel van bestuur aangewezen verkeerstekens en onderborden, voor zover</text:p>
            <text:p text:style-name="tussenkopcur">daardoor een gebod of verbod wordt gewijzigd, geschiedt krachtens een</text:p>
            <text:p text:style-name="tussenkopcur">verkeersbesluit;</text:p>
            <text:p text:style-name="tussenkopcur">» Artikel 12, lid b van het BABW, ingevolge het plaatsen van bord E1 geschiedt</text:p>
            <text:p text:style-name="tussenkopcur">krachtens een verkeersbesluit;</text:p>
            <text:p text:style-name="tussenkopcur">« Artikel 24 van het BABW ingevolge verkeersbesluiten worden genomen na overleg</text:p>
            <text:p text:style-name="tussenkopcur">met een gemachtigde van de korpschef van de politie.</text:p>
            <text:p text:style-name="tussenkopcur">Overwegende dat</text:p>
            <text:p text:style-name="tussenkopcur">» de gemeente heeft op 2 december 2016 de visie 'Duurzaam Overbetuwe'</text:p>
            <text:p text:style-name="tussenkopcur">vastgesteld, waarin elektrisch rijden een belangrijk speerpunt is en het parkeren van</text:p>
            <text:p text:style-name="tussenkopcur">elektrische auto's prioriteit krijgt ten opzichte van meer vervuilende auto's. Dit</text:p>
            <text:p text:style-name="tussenkopcur">verkeersbesluit voorziet in het reserveren van voldoende parkeerplaatsen voor het</text:p>
            <text:p text:style-name="tussenkopcur">opladen van elektrische auto's;</text:p>
            <text:p text:style-name="tussenkopcur">» dat burgemeester en wethouders op 28 augustus 2018 een ontwerpverkeersbesluit</text:p>
            <text:p text:style-name="tussenkopcur">hebben vastgesteld;</text:p>
            <text:p text:style-name="tussenkopcur">» dat het ontwerpverkeersbesluit op 5 september 2018 is gepubliceerd in de</text:p>
            <text:p text:style-name="tussenkopcur">Staatscourant en in huis-aan-huis-blad De Betuwe;</text:p>
            <text:p text:style-name="tussenkopcur">» belanghebbenden conform afdeling 3.4 van de Algemene wet bestuursecht vanaf</text:p>
            <text:p text:style-name="tussenkopcur">5 september 2018 tot en met 17 oktober 2018 (zes weken) zienswijzen konden</text:p>
            <text:p text:style-name="tussenkopcur">indienen tegen het ontwerpverkeersbesluit;</text:p>
            <text:p text:style-name="tussenkopcur">» er binnen deze zienswijzetermijn geen zienswijzen zijn ontvangen;</text:p>
            <text:p text:style-name="tussenkopcur">» er buiten deze zienswijzetermijn één zienswijze is ontvangen (een brief van 3 juli</text:p>
            <text:p text:style-name="tussenkopcur">2019, ontvangen 5 juli 2019, met het verzoek om een eerdere brief van 15 juni 2019,</text:p>
            <text:p text:style-name="tussenkopcur">ontvangen 18 juni 2019, aan te merken als zienswijze). Deze zienswijze is te laat</text:p>
            <text:p text:style-name="tussenkopcur">ingediend en daarom niet-ontvankelijk. Dat wil zeggen dat het niet inhoudelijk bij dit</text:p>
            <text:p text:style-name="tussenkopcur">verkeersbesluit is betrokken.</text:p>
            <text:p text:style-name="tussenkopcur">Overwegende dat:</text:p>
            <text:p text:style-name="tussenkopcur">« Steeds meer inwoners en bezoekers van de gemeente beschikken over een</text:p>
            <text:p text:style-name="tussenkopcur">elektrische auto;</text:p>
            <text:p text:style-name="tussenkopcur">» Het elektrisch rijden de komende jaren, naar verwachting, verder zal toenemen;</text:p>
            <text:p text:style-name="tussenkopcur">» Onder elektrisch vervoer en elektrische voertuigen in het geval van dit besluit</text:p>
            <text:p text:style-name="tussenkopcur">wordt verstaan een volledig elektrische of een plug-in hybride auto (vierwielig);</text:p>
            <text:p text:style-name="tussenkopcur">» Elektrische voertuigen regelmatig moeten worden opgeladen;</text:p>
            <text:p text:style-name="tussenkopcur">» Gebruikers niet de vrijheid hebben om op een willekeurige locatie op te laden,</text:p>
            <text:p text:style-name="tussenkopcur">maar zijn aangewezen op een parkeerplaats met een laadvoorziening;</text:p>
            <text:p text:style-name="tussenkopcur">Gebruikers zonder laadmogelijkheid op privéterrein, voor het (bij)laden van hun</text:p>
            <text:p text:style-name="tussenkopcur">elektrische auto aangewezen zijn op een openbare laadvoorziening;</text:p>
            <text:p text:style-name="tussenkopcur">Het daarom wenselijk is, zo niet noodzakelijk, dat er op openbare locaties</text:p>
            <text:p text:style-name="tussenkopcur">voldoende mogelijkheden aanwezig zijn om deze elektrische auto's op te laden</text:p>
            <text:p text:style-name="tussenkopcur">c.q. dat er voldoende oplaadpunten beschikbaar zijn;</text:p>
            <text:p text:style-name="tussenkopcur">De gemeente de visie 'Duurzaam Overbetuwe' heeft vastgesteld waarin</text:p>
            <text:p text:style-name="tussenkopcur">elektrisch rijden een belangrijk speerpunt is en het parkeren van elektrische</text:p>
            <text:p text:style-name="tussenkopcur">auto's prioriteit krijgt ten opzichte van meer vervuilende auto's;</text:p>
            <text:p text:style-name="tussenkopcur">Onvoldoende beschikbaarheid van openbare laadmogelijkheden een</text:p>
            <text:p text:style-name="tussenkopcur">belemmering vormt voor de snelle opmars van elektrisch vervoer in Nederland;</text:p>
            <text:p text:style-name="tussenkopcur">Daarom een plankaart openbare laadinfrastructuur (Plankaart) is opgesteld</text:p>
            <text:p text:style-name="tussenkopcur">waarin 155 laadlocaties zijn bepaald waar, op basis van een (geldige) aanvraag</text:p>
            <text:p text:style-name="tussenkopcur">en/of behoefte een laadpaal kan worden geplaatst;</text:p>
            <text:p text:style-name="tussenkopcur">De laadlocaties in de Plankaart zijn bepaald aan de hand van een</text:p>
            <text:p text:style-name="tussenkopcur">toekomstprognose per wijk (tot en met 2020) en een analyse van de ruimtelijke</text:p>
            <text:p text:style-name="tussenkopcur">geschiktheid, zoals bereikbaarheid van de parkeerplaatsen (bij voorkeur in een</text:p>
            <text:p text:style-name="tussenkopcur">cluster van parkeervakken of een parkeerterrein), de parkeerdruk en de</text:p>
            <text:p text:style-name="tussenkopcur">aansluitmogelijkheden op het laagspanningsnet (in samenwerking met de</text:p>
            <text:p text:style-name="tussenkopcur">netbeheerder);</text:p>
            <text:p text:style-name="tussenkopcur">Daarnaast tevens rekening is gehouden met het verkrijgen van een dekkend</text:p>
            <text:p text:style-name="tussenkopcur">laadnetwerk binnen de bebouwde kom en een maximale loopafstand van 250</text:p>
            <text:p text:style-name="tussenkopcur">meter voor de (toekomstige) gebruiker;</text:p>
            <text:p text:style-name="tussenkopcur">De gemeente een concessieovereenkomst is aangegaan met een bedrijf (de</text:p>
            <text:p text:style-name="tussenkopcur">concessiehouder) voor het verlenen van openbare laaddiensten voor elektrisch</text:p>
            <text:p text:style-name="tussenkopcur">autovervoer;</text:p>
            <text:p text:style-name="tussenkopcur">De concessiehouder op aanvraag van gebruikers van elektrische voertuigen</text:p>
            <text:p text:style-name="tussenkopcur">laadpalen mag plaatsen op de locaties van de Plankaart;</text:p>
            <text:p text:style-name="tussenkopcur">Het voor zowel de gebruiker als voor de concessiehouder van belang is dat een</text:p>
            <text:p text:style-name="tussenkopcur">parkeerplaats met laadpaal beschikbaar is voor het laden van elektrische</text:p>
            <text:p text:style-name="tussenkopcur">voertuigen en daarom vrijgehouden moet worden van voertuigen die enkel</text:p>
            <text:p text:style-name="tussenkopcur">worden aangedreven door een brandstofmotor;</text:p>
            <text:p text:style-name="tussenkopcur">De gemeente de bevoegdheid heeft om parkeerplaatsen te reserveren voor</text:p>
            <text:p text:style-name="tussenkopcur">uitsluitend het opladen van elektrische voertuigen, door middel van een</text:p>
            <text:p text:style-name="tussenkopcur">verkeersbesluit;</text:p>
            <text:p text:style-name="tussenkopcur">De oplaadpaal gelijktijdig twee elektrische auto's kan opladen;</text:p>
            <text:p text:style-name="tussenkopcur">Er daarvoor bij iedere paal van de Plankaart twee parkeerplaatsen worden</text:p>
            <text:p text:style-name="tussenkopcur">gereserveerd als parkeerplaats uitsluitend bedoeld voor het opladen van</text:p>
            <text:p text:style-name="tussenkopcur">elektrische auto's;</text:p>
            <text:p text:style-name="tussenkopcur">Door het tegelijk nemen van een verkeersbesluit voor alle locaties van de</text:p>
            <text:p text:style-name="tussenkopcur">Plankaart, de doorlooptijd van het aanvraag- en realisatieproces van</text:p>
            <text:p text:style-name="tussenkopcur">laadinfrastructuur korter wordt;</text:p>
            <text:p text:style-name="tussenkopcur">De uitvoering van het verkeersbesluit geschiedt door het plaatsen van het bord</text:p>
            <text:p text:style-name="tussenkopcur">E4 van bijlage 1 van het Reglement Verkeersregels en Verkeerstekens 1990 en</text:p>
            <text:p text:style-name="tussenkopcur">onderbord "opladen elektrische voertuigen";</text:p>
            <text:p text:style-name="tussenkopcur">Het verzamelverkeersbesluit niet automatisch inhoudt dat alle daarin opgenomen</text:p>
            <text:p text:style-name="tussenkopcur">parkeerplaatsen ook daadwerkelijk direct van een openbare laadpaal en</text:p>
            <text:p text:style-name="tussenkopcur">verkeersbord worden voorzien, aangezien de uitvoering afhankelijk is van de</text:p>
            <text:p text:style-name="tussenkopcur">aanvragen van derden;</text:p>
            <text:p text:style-name="tussenkopcur">Bij het daadwerkelijk starten van een laaddienst op één van de locaties, in eerste</text:p>
            <text:p text:style-name="tussenkopcur">instantie slechts één parkeerplaats wordt ingericht als laadplaats uitsluitend</text:p>
            <text:p text:style-name="tussenkopcur">bedoeld voor het opladen van elektrische auto's;</text:p>
            <text:p text:style-name="tussenkopcur">De tweede parkeerplaats in eerste instantie door elke auto gebruikt mag worden;</text:p>
            <text:p text:style-name="tussenkopcur">» Bij toenemend gebruik van de laadpaal op verzoek van de concessiehouder ook</text:p>
            <text:p text:style-name="tussenkopcur">de tweede parkeerplaats wordt ingericht als laadplaats uitsluitend bedoeld voor</text:p>
            <text:p text:style-name="tussenkopcur">het opladen van elektrische auto's;</text:p>
            <text:p text:style-name="tussenkopcur">» De openbare laaddienst uitsluitend wordt verzorgd met gecertificeerde groene</text:p>
            <text:p text:style-name="tussenkopcur">stroom uit hernieuwbare energiebronnen zoals: zon, wind en biomassa,</text:p>
            <text:p text:style-name="tussenkopcur">waterkracht en stortgas afkomstig uit Nederland;</text:p>
            <text:p text:style-name="tussenkopcur">» Het treffen van een verkeersmaatregel een normale maatschappelijke</text:p>
            <text:p text:style-name="tussenkopcur">ontwikkeling is waarmee een ieder kan worden geconfronteerd en waarvan de</text:p>
            <text:p text:style-name="tussenkopcur">nadelige gevolgen in beginsel voor rekening van betrokkenen behoren te blijven;</text:p>
            <text:p text:style-name="tussenkopcur">» De bovenvermelde maatregel wordt genomen op basis van artikel 2 van de</text:p>
            <text:p text:style-name="tussenkopcur">WVW 1994 voor het in stand houden van de weg en het waarborgen van de</text:p>
            <text:p text:style-name="tussenkopcur">bruikbaarheid daarvan, het zoveel mogelijk waarborgen van de vrijheid van het</text:p>
            <text:p text:style-name="tussenkopcur">verkeer, het voorkomen of beperken van door het verkeer veroorzaakte overlast,</text:p>
            <text:p text:style-name="tussenkopcur">hinder of schade alsmede de gevolgen voor het milieu, bedoeld in de Wet</text:p>
            <text:p text:style-name="tussenkopcur">milieubeheer, het voorkomen of beperken van door het verkeer veroorzaakte</text:p>
            <text:p text:style-name="tussenkopcur">aantasting van het karakter of van de functie van objecten of gebieden en het</text:p>
            <text:p text:style-name="tussenkopcur">bevorderen van een doelmatig of zuinig energiegebruik;</text:p>
            <text:p text:style-name="tussenkopcur">» Overeenkomstig artikel 24 van het BABW overleg is gevoerd met een</text:p>
            <text:p text:style-name="tussenkopcur">gemachtigde van de korpschef van de politie en dat positief is geadviseerd.</text:p>
            <text:p text:style-name="tussenkopcur">B E S L U I T E N :</text:p>
            <text:p text:style-name="tussenkopcur">1. Tot het aanwijzen van twee parkeerplaatsen uitsluitend bedoeld voor het opladen van</text:p>
            <text:p text:style-name="tussenkopcur">elektrische voertuigen op de locaties zoals opgenomen in de lijst met mogelijke</text:p>
            <text:p text:style-name="tussenkopcur">laadlocaties en de bijlage 'Plankaart openbare laadinfrastructuur gemeente</text:p>
            <text:p text:style-name="tussenkopcur">Overbetuwe' en daartoe de borden E4 van bijlage 1 van het Reglement</text:p>
            <text:p text:style-name="tussenkopcur">Verkeersregels en Verkeerstekens 1990 te plaatsen met onderbord "opladen</text:p>
            <text:p text:style-name="tussenkopcur">elektrische voertuigen" en de parkeerplaatsen te markeren met een wit kruis en Etegel</text:p>
            <text:p text:style-name="tussenkopcur">in het wegdek, maar wel onder de opschortende voorwaarden dat:</text:p>
            <text:p text:style-name="tussenkopcur">a. het verkeersbesluit voor een locatie pas in werking treedt als de</text:p>
            <text:p text:style-name="tussenkopcur">concessiehouder voor laaddiensten een verzoek bij de gemeente indient om</text:p>
            <text:p text:style-name="tussenkopcur">op die locatie een laaddienst te starten;</text:p>
            <text:p text:style-name="tussenkopcur">b. het verkeersbesluit in eerste instantie geldt voor één van de twee</text:p>
            <text:p text:style-name="tussenkopcur">aangewezen parkeerplaatsen op de betreffende laadlocatie en die</text:p>
            <text:p text:style-name="tussenkopcur">parkeerplaats conform het besluit wordt ingericht;</text:p>
            <text:p text:style-name="tussenkopcur">c. bij voldoende gebruik van de laadvoorziening, en op verzoek van de</text:p>
            <text:p text:style-name="tussenkopcur">concessiehouder het besluit ook voor de tweede parkeerplaats gaat gelden</text:p>
            <text:p text:style-name="tussenkopcur">nadat deze conform het besluit is ingericht;</text:p>
            <text:p text:style-name="tussenkopcur">2. Voor dit verkeersbesluit een maximale uitvoeringstermijn te hanteren tot en met 31</text:p>
            <text:p text:style-name="tussenkopcur">december 2020. Indien na het verstrijken van deze termijn nog geen uitvoering is</text:p>
            <text:p text:style-name="tussenkopcur">gegeven aan een locatie - door het plaatsen van het bord E4 van bijlage 1 van het</text:p>
            <text:p text:style-name="tussenkopcur">Reglement Verkeersregels en Verkeerstekens 1990, met onderbord "opladen</text:p>
            <text:p text:style-name="tussenkopcur">elektrische voertuigen" vervalt het desbetreffende (deel)besluit voor deze locatie.</text:p>
            <text:p text:style-name="tussenkopcur">Elst, 16 juni 2020</text:p>
            <text:p text:style-name="tussenkopcur">Namens burgemeester en wethouders,</text:p>
            <text:p text:style-name="tussenkopcur">de gemeentesecretaris burgemeester,</text:p>
            <text:p text:style-name="tussenkopcur">mr. M.F.H. Knaapen R.P. Hoytink-Roubos</text:p>
            <text:p text:style-name="tussenkopcur">Dit besluit wordt bekendgemaakt in de Staatscourant en huis-aan-huisblad Hét</text:p>
            <text:p text:style-name="tussenkopcur">Gemeentenieuws.</text:p>
            <text:p text:style-name="tussenkopcur">Afschrift aan: Politie</text:p>
            <text:p text:style-name="tussenkopcur">Divisie Executieve Ondersteuning</text:p>
            <text:p text:style-name="tussenkopcur">Afd. Verkeersadvisering</text:p>
            <text:p text:style-name="tussenkopcur">Niet mee eens?</text:p>
            <text:p text:style-name="tussenkopcur">Bent u het met het besluit niet eens? U kunt dan in beroep gaan als u zienswijzen heeft</text:p>
            <text:p text:style-name="tussenkopcur">ingediend tegen het ontwerpverkeersbesluit. In dat geval adviseren wij u om eerst telefonisch</text:p>
            <text:p text:style-name="tussenkopcur">contact met ons op te nemen. We nemen dan samen met u het besluit door. U kunt hiervoor</text:p>
            <text:p text:style-name="tussenkopcur">bellen naar (0481) 362300.</text:p>
            <text:p text:style-name="tussenkopcur">Beroep</text:p>
            <text:p text:style-name="tussenkopcur">Wilt u na dit gesprek alsnog in beroep gaan? Zorgt u ervoor dat u het beroep indient bij de</text:p>
            <text:p text:style-name="tussenkopcur">rechtbank Gelderland binnen zes weken na de dag waarop het definitieve besluit is</text:p>
            <text:p text:style-name="tussenkopcur">gepubliceerd in de Staatscourant. Het postadres is Postbus 9030, 6800 EM in Arnhem.</text:p>
            <text:p text:style-name="tussenkopcur">U moet in uw beroepschrift uw naam en adres, de datum en een omschrijving van dit besluit</text:p>
            <text:p text:style-name="tussenkopcur">zetten. Ook moet u zeggen waarom u het niet eens bent met het besluit. Vergeet ook niet uw</text:p>
            <text:p text:style-name="tussenkopcur">beroepschrift te ondertekenen en een kopie van dit besluit mee te sturen!</text:p>
            <text:p text:style-name="tussenkopcur">Voorlopige voorziening</text:p>
            <text:p text:style-name="tussenkopcur">Soms kunt u niet wachten op de uitspraak over uw beroepschrift. U kunt dan bij de</text:p>
            <text:p text:style-name="tussenkopcur">Voorzieningenrechter bij de rechtbank Gelderland om een voorlopige voorziening vragen.</text:p>
            <text:p text:style-name="tussenkopcur">Dat kan alleen als u een beroepschrift heeft ingediend. Het adres van de locatie Arnhem is:</text:p>
            <text:p text:style-name="tussenkopcur">Postbus 9030, 6800 EM in Arnhem.</text:p>
            <text:p text:style-name="tussenkopcur">Digitaal beroep instellen en voorlopige voorziening vragen</text:p>
            <text:p text:style-name="tussenkopcur">U kunt ook digitaal beroep instellen en/of om een voorlopige voorziening vragen via</text:p>
            <text:p text:style-name="tussenkopcur">http://loket.rechtspraak.nl/bestuursrecht. Hiervoor moet u een elektronische handtekening</text:p>
            <text:p text:style-name="tussenkopcur">(DigiD) hebben. Kijk op de genoemde site voor de precieze voorwaarden.</text:p>
            <text:p text:style-name="tussenkopcur">Voor informatie over het genoemde verkeersbesluit kunt u contact opnemen met de heer L.</text:p>
            <text:p text:style-name="tussenkopcur">van Teeffelen (0481 - 362 300) van het team Ruimte.</text:p>
            <text:p text:style-name="tussenkopcur">Lijst met mogelijke laadlocaties</text:p>
            <text:p text:style-name="tussenkopcur">ld-nr. 1 - De Hoge Wickstraat ter hoogte van nr. 44 (bijlage 2, kaart Oosterhout)</text:p>
            <text:p text:style-name="tussenkopcur">Id-nr. 2 - Peperstraat ter hoogte van nr. 17 (bijlage 2, kaart Oosterhout)</text:p>
            <text:p text:style-name="tussenkopcur">ld-nr. 3 - De Kempenbongerd ter hoogte van nr. 8 (bijlage 2, kaart Oosterhout)</text:p>
            <text:p text:style-name="tussenkopcur">ld-nr. 4 - Peperstraat ter hoogte van nr. 41 (bijlage 2, kaart Oosterhout)</text:p>
            <text:p text:style-name="tussenkopcur">ld-nr. 5 - Peperstraat ter hoogte van nr. 41 (bijlage 2, kaart Oosterhout)</text:p>
            <text:p text:style-name="tussenkopcur">ld-nr. 6 - Fruithof ter hoogte van nr. 1 (bijlage 2, kaart Oosterhout)</text:p>
            <text:p text:style-name="tussenkopcur">ld-nr. 7 - De Honsvoet ter hoogte van nr. 22 (bijlage 2, kaart Oosterhout)</text:p>
            <text:p text:style-name="tussenkopcur">ld-nr. 8 - De Onderijen ter hoogte van nr. 16 (bijlage 2, kaart Oosterhout)</text:p>
            <text:p text:style-name="tussenkopcur">ld-nr. 9 - Dorpsstraat ter hoogte van nr. 15 (bijlage 2, kaart Slijk-Ewijk)</text:p>
            <text:p text:style-name="tussenkopcur">ld-nr. 10 - Weem ter hoogte van nr. 15 (bijlage 2, kaart Valburg-Noord)</text:p>
            <text:p text:style-name="tussenkopcur">ld-nr. 11 - Stationsstraat ter hoogte van nr. 41 (bijlage 2, kaart Valburg-Noord)</text:p>
            <text:p text:style-name="tussenkopcur">ld-nr. 12 - Stationsstraat ter hoogte van nr. 23 (bijlage 2, kaart Valburg-Noord)</text:p>
            <text:p text:style-name="tussenkopcur">ld-nr. 13 - Dorpsstraat ter hoogte van nr. 20 (bijlage 2, kaart Valburg-Zuid)</text:p>
            <text:p text:style-name="tussenkopcur">ld-nr. 14 - Kerkplein ter hoogte van nr. 2 (bijlage 2. kaart Valburg-Zuid)</text:p>
            <text:p text:style-name="tussenkopcur">ld-nr. 15 - Molenstraat ter hoogte van nr. 3A (bijlage 2, kaart Valburg-Zuid)</text:p>
            <text:p text:style-name="tussenkopcur">ld-nr. 16 - Molenstraat ter hoogte van nr. 3A (bijlage 2, kaart Valburg-Zuid)</text:p>
            <text:p text:style-name="tussenkopcur">ld-nr. 17 - Vier Wieken ter hoogte van nr. 28 (bijlage 2, kaart Valburg-Zuid)</text:p>
            <text:p text:style-name="tussenkopcur">ld-nr. 18 - Hoofdstraat ter hoogte van nr. 152 (bijlage 2, kaart Herveld-Noord)</text:p>
            <text:p text:style-name="tussenkopcur">ld-nr. 19 - Hoofdstraat ter hoogte van nr. 163 (bijlage 2, kaart Herveld-Noord)</text:p>
            <text:p text:style-name="tussenkopcur">ld-nr. 20 - Hoofdstraat ter hoogte van nr. 163 (bijlage 2, kaart Herveld-Noord)</text:p>
            <text:p text:style-name="tussenkopcur">ld-nr. 21 - Het Dorpsplein ter hoogte van nr. 44 (bijlage 2, kaart Herveld-Noord)</text:p>
            <text:p text:style-name="tussenkopcur">ld-nr. 22 - De Kleefse Kamp ter hoogte van nr. 40 (bijlage 2, kaart Herveld-Noord)</text:p>
            <text:p text:style-name="tussenkopcur">ld-nr. 23 - Planetenlaan ter hoogte van nr. 20 (bijlage 2, kaart Herveld-Noord)</text:p>
            <text:p text:style-name="tussenkopcur">ld-nr. 24 - Grasklokje ter hoogte van nr. 4 (bijlage 2, kaart Herveld-Noord)</text:p>
            <text:p text:style-name="tussenkopcur">ld-nr. 25 - De Hoeve ter hoogte van nr. 24 (bijlage 2, kaart Herveld-Noord)</text:p>
            <text:p text:style-name="tussenkopcur">ld-nr. 26 - De Bongerd ter hoogte van nr. 10 (bijlage 2, kaart Herveld-Zuid)</text:p>
            <text:p text:style-name="tussenkopcur">ld-nr. 27 - De Hucht ter hoogte van nr. 1 (bijlage 2, kaart Herveld-Zuid)</text:p>
            <text:p text:style-name="tussenkopcur">ld-nr. 28 - Wanraaij ter hoogte van nr. 9 (bijlage 2, kaart Andelst-Noord)</text:p>
            <text:p text:style-name="tussenkopcur">ld-nr. 29 - Wanraaij ter hoogte van nr. 9 (bijlage 2, kaart Andelst-Noord)</text:p>
            <text:p text:style-name="tussenkopcur">ld-nr. 30 - De Zandakkers ter hoogte van nr. 43 (bijlage 2, kaart Andelst-Noord)</text:p>
            <text:p text:style-name="tussenkopcur">ld-nr. 31 - Julianastraat ter hoogte van nr. 15 (bijlage 2, kaart Andelst-Noord)</text:p>
            <text:p text:style-name="tussenkopcur">ld-nr. 32 - Constantijnstraat ter hoogte van nr. 1 (bijlage 2, kaart Andelst-Zuid)</text:p>
            <text:p text:style-name="tussenkopcur">ld-nr. 33 - 't Boogstuk ter hoogte van nr. 13 (bijlage 2, kaart Andelst-Zuid)</text:p>
            <text:p text:style-name="tussenkopcur">ld-nr. 34 - Burgemeester Chevallierplein ter hoogte van nr. 16 (bijlage 2, kaart Andelst-Zuid)</text:p>
            <text:p text:style-name="tussenkopcur">ld-nr. 35 - Kerkstraat ter hoogte van nr. 20a (bijlage 2, kaart Andelst-Zuid)</text:p>
            <text:p text:style-name="tussenkopcur">ld-nr. 36 - Bethelstraat ter hoogte van nr. 15p (bijlage 2, kaart Zetten-Noord)</text:p>
            <text:p text:style-name="tussenkopcur">ld-nr. 37 - Bethelstraat ter hoogte van nr. 1a (bijlage 2, kaart Zetten-Noord)</text:p>
            <text:p text:style-name="tussenkopcur">ld-nr. 38 - Sleënburgsestraat ter hoogte van nr. 19 (bijlage 2, kaart Zetten-Noord)</text:p>
            <text:p text:style-name="tussenkopcur">ld-nr. 39 - Marijkestraat ter hoogte van nr. 22 (bijlage 2, kaart Zetten-Noord)</text:p>
            <text:p text:style-name="tussenkopcur">ld-nr. 40 - Margrietstraat ter hoogte van nr. 43 (bijlage 2, kaart Zetten-Noord)</text:p>
            <text:p text:style-name="tussenkopcur">ld-nr. 41 - Hoofdstraat ter hoogte van nr. 28 (bijlage 2, kaart Zetten-Noord)</text:p>
            <text:p text:style-name="tussenkopcur">ld-nr. 42 - Steenbeekstraat ter hoogte van nr. 8a (bijlage 2, kaart Zetten-Noord)</text:p>
            <text:p text:style-name="tussenkopcur">d-nr. 43 - Bellefleur ter hoogte van nr. 40 (bijlage 2, kaart Zetten-Noord)</text:p>
            <text:p text:style-name="tussenkopcur">d-nr. 44 - Mammoetstraat ter hoogte van nr. 1-3 (bijlage 2, kaart Zetten-Noord)</text:p>
            <text:p text:style-name="tussenkopcur">d-nr. 45 - Dijkgraaf ter hoogte van nr. 30 (bijlage 2, kaart Zetten-Zuid)</text:p>
            <text:p text:style-name="tussenkopcur">d-nr. 46 - Beginstraat ter hoogte van nr. 1 (bijlage 2, kaart Zetten-Zuid)</text:p>
            <text:p text:style-name="tussenkopcur">d-nr. 47 - Nansenstraat ter hoogte van nr. 36 (bijlage 2, kaart Zetten-Zuid)</text:p>
            <text:p text:style-name="tussenkopcur">d-nr. 48 - Brittanjesingel ter hoogte van nr. 59 (bijlage 2, kaart Zetten-Zuid)</text:p>
            <text:p text:style-name="tussenkopcur">d-nr. 49 - De Grip ter hoogte van nr. 81 (bijlage 2, kaart Zetten-Zuid)</text:p>
            <text:p text:style-name="tussenkopcur">Id-nr. 50 - T.M.C. Asserplantsoen ter hoogte van nr. 22 (bijlage 2, kaart Zetten-Zuid)</text:p>
            <text:p text:style-name="tussenkopcur">ld-nr. 51 - Gieser Wildeman ter hoogte van nr. 22 (bijlage 2, kaart Zetten-Zuid)</text:p>
            <text:p text:style-name="tussenkopcur">Id-nr. 52 - Stationsstraat ter hoogte van nr. 27 (bijlage 2, kaart Zetten-Zuid)</text:p>
            <text:p text:style-name="tussenkopcur">Id-nr. 53 - Stationsstraat ter hoogte van nr. 27 (bijlage 2, kaart Zetten-Zuid)</text:p>
            <text:p text:style-name="tussenkopcur">Id-nr. 54 - Parallelweg-Noord ter hoogte van nr. 4 (bijlage 2, kaart Zetten-Zuid)</text:p>
            <text:p text:style-name="tussenkopcur">Id-nr. 55 - Wageningsestraat ter hoogte van nr. 35b (bijlage 2, kaart Zetten-Zuid)</text:p>
            <text:p text:style-name="tussenkopcur">Id-nr. 56 - Leigraafseweg ter hoogte van nr. 7 (bijlage 2, kaart Zetten-Zuid)</text:p>
            <text:p text:style-name="tussenkopcur">Id-nr. 57 - Erfstraat ter hoogte van nr. 4 (bijlage 2, kaart Randwijk-Noord)</text:p>
            <text:p text:style-name="tussenkopcur">Id-nr. 58 - Koningin Julianastraat ter hoogte van nr. 16 (bijlage 2, kaart Randwijk-Noord)</text:p>
            <text:p text:style-name="tussenkopcur">Id-nr. 59 - Koningin Wilhelminastraat ter hoogte van nr. 2 (bijlage 2, kaart Randwijk-Noord)</text:p>
            <text:p text:style-name="tussenkopcur">Id-nr. 60 - Bredeweg ter hoogte van nr. 12 (bijlage 2, kaart Randwijk-Zuid)</text:p>
            <text:p text:style-name="tussenkopcur">Id-nr. 61 - Bretagnesingel tussen nr. 1 en 3 (bijlage 2, kaart Heteren-Noord)</text:p>
            <text:p text:style-name="tussenkopcur">Id-nr. 62 - Onze Lieve Vrouwestraat tussen nr. 38 en 40 (bijlage 2, kaart Heteren-Noord)</text:p>
            <text:p text:style-name="tussenkopcur">Id-nr. 63 - Narcissenstraat ter hoogte van nr. 6 (bijlage 2, kaart Heteren-Noord)</text:p>
            <text:p text:style-name="tussenkopcur">Id-nr. 64 - Flessestraat ter hoogte van nr. 68 (bijlage 2, kaart Heteren-Noord)</text:p>
            <text:p text:style-name="tussenkopcur">Id-nr. 65 - De Haantjes naast nr. 30 (bijlage 2, kaart Heteren-Noord)</text:p>
            <text:p text:style-name="tussenkopcur">Id-nr. 66 - Hyacintenstraat ter hoogte van nr. 34 (bijlage 2, kaart Heteren-Noord)</text:p>
            <text:p text:style-name="tussenkopcur">Id-nr. 67 - Akeleistraat ter hoogte van nr. 37 (bijlage 2, kaart Heteren-Noord)</text:p>
            <text:p text:style-name="tussenkopcur">Id-nr. 68 - Bremstraat ter hoogte van nr. 1 (bijlage 2, kaart Heteren-Noord)</text:p>
            <text:p text:style-name="tussenkopcur">Id-nr. 69 - Klaverakker ter hoogte van nr. 41 (bijlage 2, kaart Heteren-Noord)</text:p>
            <text:p text:style-name="tussenkopcur">Id-nr. 70 - Kerklaan ter hoogte van nr. 14 (bijlage 2, kaart Heteren-Noord)</text:p>
            <text:p text:style-name="tussenkopcur">Id-nr. 71 - Tuin van de Burgemeester ter hoogte van nr. 16 (bijlage 2, kaart Heteren-Noord)</text:p>
            <text:p text:style-name="tussenkopcur">Id-nr. 72 - Zesmorgen ter hoogte van nr. 124 (bijlage 2, kaart Heteren-Noord)</text:p>
            <text:p text:style-name="tussenkopcur">Id-nr. 73 - Vicarie ter hoogte van nr. 25 (bijlage 2, kaart Heteren-Noord)</text:p>
            <text:p text:style-name="tussenkopcur">Id-nr. 74 - Tabaksland ter hoogte van nr. 1 (bijlage 2, kaart Heteren-Noord)</text:p>
            <text:p text:style-name="tussenkopcur">Id-nr. 75 - Poort van Midden Gelderland Groen ter hoogte van nr. 6 (bijlage 2, kaart Heteren-</text:p>
            <text:p text:style-name="tussenkopcur">Zuid)</text:p>
            <text:p text:style-name="tussenkopcur">Id-nr. 76 - Polderstraat ter hoogte van nr. 22 (bijlage 2, kaart Heteren-Zuid)</text:p>
            <text:p text:style-name="tussenkopcur">Id-nr. 77 - Weerbroek naast nr. 8 (bijlage 2, kaart Heteren-Zuid)</text:p>
            <text:p text:style-name="tussenkopcur">Id-nr. 78 - Oldenhof ter hoogte van nr. 31a (bijlage 2, kaart Driel-Noord)</text:p>
            <text:p text:style-name="tussenkopcur">Id-nr. 79 - Hofplein tegenover nr. 95a (bijlage 2, kaart Driel-Noord)</text:p>
            <text:p text:style-name="tussenkopcur">Id-nr. 80 - Kerkstraat tegenover nr. 27 (bijlage 2, kaart Driel-Noord)</text:p>
            <text:p text:style-name="tussenkopcur">Id-nr. 81 - Kievitstraat ter hoogte van nr. 8 (bijlage 2, kaart Driel-Noord)</text:p>
            <text:p text:style-name="tussenkopcur">Id-nr. 82 - De Nijstad naast nr. 10 (bijlage 2, kaart Driel-Noord)</text:p>
            <text:p text:style-name="tussenkopcur">Id-nr. 83 - De Nijstad ter hoogte van nr. 4 (bijlage 2, kaart Driel-Noord)</text:p>
            <text:p text:style-name="tussenkopcur">Id-nr. 84 - De Nijstad ter hoogte van nr. 2 (bijlage 2, kaart Driel-Noord)</text:p>
            <text:p text:style-name="tussenkopcur">Id-nr. 85 - Sosabowskiplein tegenover nr. 2 (bijlage 2, kaart Driel-Noord)</text:p>
            <text:p text:style-name="tussenkopcur">Id-nr. 86 - Van den Hoonaardstraat ter hoogte van nr. 42 (bijlage 2, kaart Driel-Noord)</text:p>
            <text:p text:style-name="tussenkopcur">Id-nr. 87 - Van Rooijenstraat ter hoogte van nr. 35 (bijlage 2, kaart Driel-Noord)</text:p>
            <text:p text:style-name="tussenkopcur">Id-nr. 88 - Grote Breeken rechts van de Paardenbloem (bijlage 2, kaart Driel-Zuid)</text:p>
            <text:p text:style-name="tussenkopcur">Id-nr. 89 - Kersenbongerd tegenover nr. 6 (bijlage 2, kaart Driel-Zuid)</text:p>
            <text:p text:style-name="tussenkopcur">Id-nr. 90 - Vogelwikke tegenover nr. 30 (bijlage 2, kaart Driel-Zuid)</text:p>
            <text:p text:style-name="tussenkopcur">Id-nr. 91 - Dorpsstraat ter hoogte van nr. 48 (bijlage 2, kaart Driel-Zuid)</text:p>
            <text:p text:style-name="tussenkopcur">Id-nr. 92 - Dorpsstraat voor het sportpark (bijlage 2, kaart Driel-Zuid)</text:p>
            <text:p text:style-name="tussenkopcur">Id-nr. 93 - Willem de Zwijgerstraat ter hoogte van nr. 20 (bijlage 2, kaart Noordwest-Eist)</text:p>
            <text:p text:style-name="tussenkopcur">Id-nr. 94 - Sweelinckstraat tegenover nr. 16 (bijlage 2, kaart Noordwest-Eist)</text:p>
            <text:p text:style-name="tussenkopcur">Id-nr. 95 - Mozartstraat ter hoogte van nr. 103 (bijlage 2, kaart Noordwest-Eist)</text:p>
            <text:p text:style-name="tussenkopcur">Id-nr. 96 - Haydnstraat tussen nr. 29 en 59 (bijlage 2, kaart Noordwest-Eist)</text:p>
            <text:p text:style-name="tussenkopcur">Id-nr. 97 - Reijersstraat tegenover nr. 4 (bijlage 2, kaart Noordwest-Eist)</text:p>
            <text:p text:style-name="tussenkopcur">Id-nr. 98 - Louise de Colignystraat tegenover nr. 6 (bijlage 2, kaart Noordwest-Eist)</text:p>
            <text:p text:style-name="tussenkopcur">Id-nr. 99 - Tweede Molenbergstraat tegenover nr. 1 (bijlage 2, kaart Noordwest-Eist)</text:p>
            <text:p text:style-name="tussenkopcur">ld-nr. 100 - Schubertstraat ter hoogte van nr. 1/De Helster (bijlage 2, kaart Noordwest-Eist)</text:p>
            <text:p text:style-name="tussenkopcur">ld-nr. 101 - Reijersstraat ter hoogte van nr. 194 (bijlage 2, kaart Noordwest-Eist)</text:p>
            <text:p text:style-name="tussenkopcur">ld-nr. 102 - Prins Hendrikstraat ter hoogte van nr. 88 (bijlage 2, kaart Noordwest-Eist)</text:p>
            <text:p text:style-name="tussenkopcur">ld-nr. 103 - De Kist ter hoogte van nr. 70c (bijlage 2, kaart Noordwest-Eist)</text:p>
            <text:p text:style-name="tussenkopcur">ld-nr. 104 - Koningin Wilhelminastraat tegenover Kleine Molenstraat nr. 43 (bijlage 2, kaart</text:p>
            <text:p text:style-name="tussenkopcur">Noordwest-Eist)</text:p>
            <text:p text:style-name="tussenkopcur">ld-nr. 105 - Mozartstraat ter hoogte van nr. 5 (bijlage 2, kaart Noordwest-Eist)</text:p>
            <text:p text:style-name="tussenkopcur">ld-nr. 106 - Prinses Irenestraat tegenover nr. 80 (bijlage 2, kaart Noordwest-Eist)</text:p>
            <text:p text:style-name="tussenkopcur">ld-nr. 107 - Prinses Irenestraat ter hoogte van nr. 80 (bijlage 2, kaart Noordwest-Eist)</text:p>
            <text:p text:style-name="tussenkopcur">ld-nr. 108 - Vriesenenk naast nr. 28 (bijlage 2, kaart Noordwest-Eist)</text:p>
            <text:p text:style-name="tussenkopcur">ld-nr. 109 - Valburgseweg ter hoogte van nr. 22a (bijlage 2, kaart Noordwest-Eist)</text:p>
            <text:p text:style-name="tussenkopcur">ld-nr. 1 1 0 - Valburgseweg tegenover nr. 16 (bijlage 2, kaart Noordwest-Eist)</text:p>
            <text:p text:style-name="tussenkopcur">ld-nr. 1 1 1 - Van Hogendorpstraat schuin tegenover nr. 1 (bijlage 2, kaart Noordwest-Eist)</text:p>
            <text:p text:style-name="tussenkopcur">ld-nr. 112 - De Savornin Lohmanstraat ter hoogte van nr. 42 (bijlage 2, kaart Noordwest-</text:p>
            <text:p text:style-name="tussenkopcur">Eist)</text:p>
            <text:p text:style-name="tussenkopcur">ld-nr. 113- Visstee tegenover nr. 3a (bijlage 2, kaart Noordwest-Eist)</text:p>
            <text:p text:style-name="tussenkopcur">ld-nr. 114- Europaplein ter hoogte van nr. 2 (bijlage 2, kaart Noordwest-Eist)</text:p>
            <text:p text:style-name="tussenkopcur">ld-nr. 115- Wagenmakersstraat naast nr. 17 (bijlage 2, kaart Noordwest-Eist)</text:p>
            <text:p text:style-name="tussenkopcur">ld-nr. 116- Stationsstraat ter hoogte van nr. 3 (bijlage 2, kaart Noordwest-Eist)</text:p>
            <text:p text:style-name="tussenkopcur">ld-nr. 117- Goudreinet ter hoogte van nr. 11 (bijlage 2, kaart Noordwest-Eist)</text:p>
            <text:p text:style-name="tussenkopcur">ld-nr. 118- Vriesenenk tegenover nr. 124 (bijlage 2, kaart Noordwest-Eist)</text:p>
            <text:p text:style-name="tussenkopcur">ld-nr. 119- Vergert ter hoogte van nr. 73 (bijlage 2, kaart Noordwest-Eist)</text:p>
            <text:p text:style-name="tussenkopcur">ld-nr. 120 - Elstar ter hoogte van nr. 21 (bijlage 2, kaart Noordwest-Eist)</text:p>
            <text:p text:style-name="tussenkopcur">ld-nr. 121 - Ochtendgloren tegenover nr. 11 (bijlage 2, kaart Noordoost-Eist)</text:p>
            <text:p text:style-name="tussenkopcur">ld-nr. 122 - Wodan tegenover nr. 25 (bijlage 2, kaart Noordoost-Eist)</text:p>
            <text:p text:style-name="tussenkopcur">ld-nr. 123 - Apollo tegenover nr. 16 (bijlage 2, kaart Noordoost-Eist)</text:p>
            <text:p text:style-name="tussenkopcur">ld-nr. 124 - Juno tegenover nr. 24 (bijlage 2, kaart Noordoost-Eist)</text:p>
            <text:p text:style-name="tussenkopcur">ld-nr. 125 - Ochtendnevel schuin voor nr. 7 (bijlage 2, kaart Noordoost-Eist)</text:p>
            <text:p text:style-name="tussenkopcur">ld-nr. 126 - Denarius ter hoogte van nr. 57 (bijlage 2, kaart Noordoost-Eist)</text:p>
            <text:p text:style-name="tussenkopcur">ld-nr. 127 - Senaat schuin tegenover nr. 119 (bijlage 2, kaart Noordoost-Eist)</text:p>
            <text:p text:style-name="tussenkopcur">ld-nr. 128 - Weegschaal ter hoogte van nr. 37 (bijlage 2, kaart Noordoost-Eist)</text:p>
            <text:p text:style-name="tussenkopcur">ld-nr. 129 - Weegschaal ter hoogte van nr. 37 (bijlage 2, kaart Noordoost-Eist)</text:p>
            <text:p text:style-name="tussenkopcur">ld-nr. 130 - Morgenster naast nr. 56 (bijlage 2, kaart Noordoost-Eist)</text:p>
            <text:p text:style-name="tussenkopcur">ld-nr. 131 - Avondster naast nr. 45 (bijlage 2, kaart Noordoost-Eist)</text:p>
            <text:p text:style-name="tussenkopcur">ld-nr. 132 - Fonteinkruid schuin voor nr. 6 (bijlage 2, kaart Noordoost-Eist)</text:p>
            <text:p text:style-name="tussenkopcur">ld-nr. 133 - Riet schuin voor nr. 26 (bijlage 2, kaart Noordoost-Eist)</text:p>
            <text:p text:style-name="tussenkopcur">ld-nr. 134 - Horizon naast nr. 84 (bijlage 2, kaart Noordoost-Eist)</text:p>
            <text:p text:style-name="tussenkopcur">ld-nr. 135 - Brugwachter schuin voor nr. 6 (bijlage 2, kaart Noordoost-Eist)</text:p>
            <text:p text:style-name="tussenkopcur">ld-nr. 136 - Nieuwe Aamsestraat tussen de Spoorlaan en nr. 26 (bijlage 2, kaart Noordoost-</text:p>
            <text:p text:style-name="tussenkopcur">Eist)</text:p>
            <text:p text:style-name="tussenkopcur">ld-nr. 136A - Nieuwe Aamsestraat tussen de Spoorlaan en nr. 26 (bijlage 2. kaart Noordoost-</text:p>
            <text:p text:style-name="tussenkopcur">Eist)</text:p>
            <text:p text:style-name="tussenkopcur">ld-nr. 137 - Lingegraaf tegenover nr. 6 (bijlage 2, kaart Noordoost-Eist)</text:p>
            <text:p text:style-name="tussenkopcur">ld-nr. 138 - Ruiterskamp schuin voor nr. 49 (bijlage 2, kaart Zuidwest-Eist)</text:p>
            <text:p text:style-name="tussenkopcur">ld-nr. 139 - Appelgaard tegenover nr. 6 (bijlage 2, kaart Zuidwest-Eist)</text:p>
            <text:p text:style-name="tussenkopcur">ld-nr. 140 - De Zuiling tegenover nr. 33 (bijlage 2, kaart Zuidwest-Eist)</text:p>
            <text:p text:style-name="tussenkopcur">ld-nr. 141 - Kievitshof naast nr. 18 (bijlage 2, kaart Zuidwest-Eist)</text:p>
            <text:p text:style-name="tussenkopcur">ld-nr. 142 - De Zuiling naast nr. 93 (bijlage 2, kaart Zuidwest-Eist)</text:p>
            <text:p text:style-name="tussenkopcur">ld-nr. 143 - Elzepas tegenover nr. 15 (bijlage 2, kaart Zuidwest-Eist)</text:p>
            <text:p text:style-name="tussenkopcur">ld-nr. 144 - Steenoven tegenover nr. 16 (bijlage 2, kaart Zuidwest-Eist)</text:p>
            <text:p text:style-name="tussenkopcur">ld-nr. 145 - Henriëtte Roland Holstlaan tegenover nr. 12 (bijlage 2, kaart Zuidwest-Eist)</text:p>
            <text:p text:style-name="tussenkopcur">Id-nr. 146 - Kraaiekamp naast nr. 56 (bijlage 2, kaart Zuidwest-Eist)</text:p>
            <text:p text:style-name="tussenkopcur">Id-nr. 147 - Ganzewei tegenover nr. 60 (bijlage 2, kaart Zuidwest-Eist)</text:p>
            <text:p text:style-name="tussenkopcur">Id-nr. 148 - Zoetendaal naast Griend nr. 28 (bijlage 2, kaart Zuidwest-Eist)</text:p>
            <text:p text:style-name="tussenkopcur">Id-nr. 149 - Anna Blamanlaan tegenover nr. 36 (bijlage 2, kaart Zuidwest-Eist)</text:p>
            <text:p text:style-name="tussenkopcur">Id-nr. 150 - Hoenderik tegenover nr. 9 (bijlage 2, kaart Zuidwest-Eist)</text:p>
            <text:p text:style-name="tussenkopcur">Id-nr. 151 - Vogelzang naast nr. 30 (bijlage 2, kaart Zuidwest-Eist)</text:p>
            <text:p text:style-name="tussenkopcur">Id-nr. 152 - Groenestraat naast nr. 21 (bijlage 2, kaart Zuidwest-Eist)</text:p>
            <text:p text:style-name="tussenkopcur">Id-nr. 152A - Groenestraat naast nr. 21 (bijlage 2, kaart Zuidwest-Eist)</text:p>
            <text:p text:style-name="tussenkopcur">Id-nr. 153 - De Pas ter hoogte van nr. 5 (bijlage 2, kaart Zuidwest-Eist)</text:p>
            <text:p text:style-name="tussenkopcur">Id-nr. 154 - Energieweg op nr. 12 (bijlage 2, kaart Zuidoost-Eist)</text:p>
            <text:p text:style-name="tussenkopcur">Id-nr. 155 - Energieweg op nr. 12 (bijlage 2, kaart Zuidoost-Eist)</text:p>
            <text:p text:style-name="tussenkopcur">ld-nummers corresponderen met de nummers op de kaarten in de bijlage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5614</text:span><text:line-break/><text:date style:data-style-name="dag" text:fixed="true" text:date-value="2020-07-01"/><text:line-break/><text:date style:data-style-name="jaar" text:fixed="true" text:date-value="2020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5614</text:span><text:date style:data-style-name="nicedate" text:fixed="true" text:date-value="2020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5614</text:span><text:date style:data-style-name="nicedate" text:fixed="true" text:date-value="2020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Overbetuwe</meta:user-defined>
    <meta:user-defined meta:name="OVERHEID.Gemeente/DC.creator">Overbetuwe</meta:user-defined>
    <meta:user-defined meta:name="OVERHEIDop.configuratie">https://repository.officiele-overheidspublicaties.nl//MasterConfiguraties/MC-DRP-VB-Web-CB/3.6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Overbetuwe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Weggebruiker/OVERHEIDvb.weggebruiker">fietsers</meta:user-defined>
    <meta:user-defined meta:name="OVERHEIDvb.Weggebruiker/OVERHEIDvb.weggebruiker">voetgangers</meta:user-defined>
    <meta:user-defined meta:name="OVERHEIDvb.referentienummer">20bwb00038</meta:user-defined>
    <meta:user-defined meta:name="DCTERMS.abstract">Het aanwijzen van twee parkeerplaatsen voor het opladen van elektrische auto's op mogelijke locaties, zie lijst.</meta:user-defined>
    <meta:user-defined meta:name="OVERHEIDop.verkeersbordcode">E4</meta:user-defined>
    <dc:language>nl</dc:language>
    <meta:user-defined meta:name="OVERHEID.EPSG28992/DC.spatial">184912.153 432657.955</meta:user-defined>
    <meta:user-defined meta:name="DC.title">Verkeersbesluit</meta:user-defined>
    <meta:user-defined meta:name="OVERHEID.PostcodeHuisnummer/OVERHEIDop.postcodeHuisnummer">6678AS 44</meta:user-defined>
    <meta:user-defined meta:name="OVERHEIDop.straatnaam">De Hoge Wickstraat</meta:user-defined>
    <meta:user-defined meta:name="OVERHEIDop.woonplaats">Oosterhout</meta:user-defined>
    <meta:user-defined meta:name="DCTERMS.W3CDTF/DCTERMS.available">2020-07-01</meta:user-defined>
    <meta:user-defined meta:name="OVERHEIDop.StcrtID/DC.identifier">stcrt-2020-35614</meta:user-defined>
    <meta:user-defined meta:name="OVERHEIDop.externeBijlage">Bijlage verkeersbesluit|exb-2020-34502</meta:user-defined>
    <meta:user-defined meta:name="DCTERMS.W3CDTF/OVERHEIDop.jaargang">2020</meta:user-defined>
    <meta:user-defined meta:name="OVERHEIDop.publicationIssue">35614</meta:user-defined>
    <meta:user-defined meta:name="OVERHEIDop.versieInformatie"/>
  </office:meta>
</office:document-meta>
</file>