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3547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474</text:p>
          </table:table-cell>
        </table:table-row>
        <table:table-row table:style-name="staatscourant.koprow1">
          <table:covered-table-cell/>
          <table:covered-table-cell/>
          <table:table-cell office:value-type="string" table:style-name="staatscourant.publicatiedatumcel">
            <text:p>6 juli</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Arnhem (RPAS-vluchten)</text:h>
      <text:p text:style-name="ifm_p_font.italic_mt.7.4mm_ifm">6 mei 2020</text:p>
      <text:p text:style-name="ifm_p_font.italic_ifm">Nr. MLA/086/2020</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oint Intelligence Surveillance Target Acquisition Reconnaissance Commando, 107 Aerial Systembatterij, namens het Landelijk Operationeel Coördinatie Centrum van maandag 4 mei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RPAS type Puma in het kader van bijstandverlening aan de politie wordt als inzetgebied het tijdelijke gebied met beperkingen (TGB) Arnhem aangewezen, begrensd door de volgende coördinaten en hoogte:</text:p>
      <text:p text:style-name="ifm_p_indent.0mm_mleft.7mm_ifm"><text:span text:style-name="ifm_span_font.bold_ifm">TGB Arnhem</text:span></text:p>
      <text:p text:style-name="ifm_p_indent.0mm_mleft.7mm_ifm">Een cirkelvormig gebied met een straal van vier komma achtenzestig (4,68) nautische mijl met als middelpunt coördinaat 51° 57' 58.24"N 005° 54' 37.41"E, van grondniveau tot 1000 voet AMSL (zie figuur).</text:p>
      <text:p text:style-name="ifm_p_mt.3.7mm_indent.-7mm_mleft.7mm_ifm">2.<text:tab/>Het TGB Arnhem, genoemd in het eerste lid, wordt ingesteld op de hieronder genoemde dagen en tijdstippen:</text:p>
      <text:p text:style-name="ifm_p_indent.0mm_mleft.7mm_ifm"><text:span text:style-name="ifm_span_font.bold_ifm">Week 17:</text:span></text:p>
      <text:p text:style-name="ifm_p_indent.0mm_mleft.7mm_ifm">van vrijdag 8 mei 2020 23:00 uur tot 9 mei 2020 06:00 uur lokale tijd;</text:p>
      <text:p text:style-name="ifm_p_indent.0mm_mleft.7mm_ifm">van zaterdag 9 mei 2020 23:00 uur tot 10 mei 2020 06:00 uur lokale tij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20-35474-001.png" xlink:show="embed" xlink:type="simple"/></draw:frame><draw:frame draw:name="Bron6" draw:style-name="frame.bron" text:anchor-type="as-char" svg:width="150mm" svg:y="0mm"><draw:text-box><text:p text:style-name="ifm_p_mt.2mm_ifm"><text:span text:style-name="ifm_span_font.bold_ifm">TGB Arnhem</text:span></text:p></draw:text-box></draw:frame></text:p>
      <text:h text:style-name="ifm_p_font.bold_mt.5.08mm_page.keep-with-next_ifm" text:outline-level="2">Artikel<text:s/>2<text:s/></text:h>
      <text:p text:style-name="ifm_p_mt.4.23mm_ifm">Voor het gebruik van het TGB Arnhem gelden de volgende regels:</text:p>
      <text:p text:style-name="ifm_p_indent.-7mm_mleft.7mm_ifm">a.<text:tab/>het uitvoeren van andere dan bij de inzet betrokken vluchten in het TGB Arnhem is niet toegestaan, met uitzondering van gecoördineerde vluchten door luchtvaartuigen die vooraf toestemming hebben verkregen van MilATCC Schiphol;</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vrijdag 8 mei 2020 en vervalt met ingang van maandag 11 mei 2020.</text:p>
      <text:p text:style-name="ifm_p_mt.3.7mm_ifm">Deze beschikking zal achteraf met de toelichting in de Staatscourant worden geplaatst.</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35474</text:span><text:tab/>6 juli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35474</text:span><text:tab/>6 juli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Arnhem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3547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5474</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Arnhem (RPAS-vluchten)</meta:user-defined>
    <meta:user-defined meta:name="DCTERMS.W3CDTF/DCTERMS.available">2020-07-06</meta:user-defined>
  </office:meta>
</office:document-meta>
</file>