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7-1">
      <text:list-level-style-bullet text:bullet-char="•" text:level="1">
        <style:list-level-properties text:min-label-width="10mm"/>
      </text:list-level-style-bullet>
    </text:list-style>
    <text:list-style style:name="id1-3-2-1-1-37-2">
      <text:list-level-style-bullet text:bullet-char="•" text:level="1">
        <style:list-level-properties text:min-label-width="10mm"/>
      </text:list-level-style-bullet>
    </text:list-style>
    <text:list-style style:name="id1-3-2-1-1-37-3">
      <text:list-level-style-bullet text:bullet-char="•" text:level="1">
        <style:list-level-properties text:min-label-width="10mm"/>
      </text:list-level-style-bullet>
    </text:list-style>
    <text:list-style style:name="id1-3-2-1-1-37-4">
      <text:list-level-style-bullet text:bullet-char="•" text:level="1">
        <style:list-level-properties text:min-label-width="10mm"/>
      </text:list-level-style-bullet>
    </text:list-style>
    <text:list-style style:name="id1-3-2-1-1-40">
      <text:list-level-style-bullet text:bullet-char="•" text:level="1">
        <style:list-level-properties text:min-label-width="10mm"/>
      </text:list-level-style-bullet>
    </text:list-style>
    <text:list-style style:name="id1-3-2-1-1-40-1">
      <text:list-level-style-bullet text:bullet-char="•" text:level="1">
        <style:list-level-properties text:min-label-width="10mm"/>
      </text:list-level-style-bullet>
    </text:list-style>
    <text:list-style style:name="id1-3-2-1-1-40-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bullet style:num-suffix=""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Arnhem - Blauwgraspad, Helmkruidstraat, Kamperfoeliestraat en Zonnedauwweg parkeerverbodszone</text:p>
          </table:table-cell>
          <table:table-cell office:value-type="string" table:style-name="staatscourantkop.B.cell">
            <text:section text:name="plaatje_id1-3-1-1" text:style-name="plaatje">
              <text:p text:style-name="illustratie_id1-3-1-1-1"><draw:frame draw:style-name="illustratie_id1-3-1-1-1" text:anchor-type="paragraph" svg:width="40mm" svg:height="10.5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Op 28 februari 2019 maakten wij ons voornemen kenbaar voor het nemen van een verkeersbesluit dat onder meer voorzag in het instellen van een parkeerverbodszone in een aantal straten in het gebied binnen het nieuwbouwproject Het Nieuwe A om te voorkomen dat er buiten de daarvoor bestemde plaatsen geparkeerd wordt, waardoor onveilige situaties en overlast en hinder ontstaan. Hierop werd een aantal zienswijzen kenbaar gemaakt waaruit onder andere viel op te maken dat bewoners vreesden dat een parkeerverbod tot onacceptabele schaarste in de parkeergelegenheid zou leiden.</text:p>
            <text:p text:style-name="al"/>
            <text:p text:style-name="al">Ondertussen is de openbare ruimte grotendeels definitief ingericht en zijn er maatregelen getroffen om de parkeeroverlast van bewoners en bezoekers van het appartementencomplex te beperken. Op basis hiervan en op basis van schouwing door een verkeerskundige concluderen wij dat er in de huidige situatie geen sprake is van een tekort in parkeerplaatsen. Wij zijn van mening dat er geen redenen zijn om van het instellen een parkeerverbodszone in het Blauwgraspad, de Helmkruidstraat,</text:p>
            <text:p text:style-name="al">Kamperfoelistraat en Zonnedauwweg af te zien.</text:p>
            <text:p text:style-name="al"/>
            <text:p text:style-name="al">De in onderstaand verkeersbesluit genoemde verkeersmaatregelen strekken tot de volgende in artikel 2 van de Wegenverkeerswet 1994 (WvW 1994) genoemde belangen:</text:p>
            <text:list text:style-name="id1-3-2-1-1-8">
              <text:list-item text:style-override="id1-3-2-1-1-8-1">
                <text:number>•</text:number>
                <text:p text:style-name="al">het verzekeren van de veiligheid op de weg,</text:p>
              </text:list-item>
              <text:list-item text:style-override="id1-3-2-1-1-8-2">
                <text:number>•</text:number>
                <text:p text:style-name="al">het in stand houden van de weg en het waarborgen van de bruikbaarheid daarvan,</text:p>
              </text:list-item>
              <text:list-item text:style-override="id1-3-2-1-1-8-3">
                <text:number>•</text:number>
                <text:p text:style-name="al">het voorkomen of beperken van door het verkeer veroorzaakte overlast, hinder of schade alsmede de gevolgen voor het milieu, bedoeld in de Wet milieubeheer.</text:p>
              </text:list-item>
            </text:list>
            <text:p text:style-name="al">Wij zijn van mening dat in dit geval geen van de andere belangen uit artikel 2 van de WvW 1994 in het geding zijn.</text:p>
            <text:p text:style-name="al"/>
            <text:p text:style-name="al">Zienswijzen</text:p>
            <text:p text:style-name="al">Belanghebbenden zijn in de gelegenheid gesteld om over het voornemen tot het instellen van een parkeerverbod hun zienswijze kenbaar te maken. Hiervan is gebruik gemaakt. De zienswijzen over het komen kort samengevat op het volgende neer:</text:p>
            <text:list text:style-name="id1-3-2-1-1-13">
              <text:list-item text:style-override="id1-3-2-1-1-13-1">
                <text:number>•</text:number>
                <text:p text:style-name="al">Om parkeeroverlast in de Helmkruidstraat te voorkomen zou hier ook een parkeerverbod moeten worden ingesteld.</text:p>
              </text:list-item>
              <text:list-item text:style-override="id1-3-2-1-1-13-2">
                <text:number>•</text:number>
                <text:p text:style-name="al">Om een tekort aan parkeerplaatsen te voorkomen: geen parkeerverbod instellen zolang de openbare ruimte nog niet is opgeleverd, nog niet alle parkeerplaatsen zijn gerealiseerd, en zolang bewoners en bezoekers van het appartementencomplex hun auto's in de Zonnedauwweg parkeren.</text:p>
              </text:list-item>
              <text:list-item text:style-override="id1-3-2-1-1-13-3">
                <text:number>•</text:number>
                <text:p text:style-name="al">Wat de definitieve situatie betreft: de richtlijn van de gemeente Arnhem voor 50m loopafstand naar een parkeerplaats wordt ruimschoots overschreden. Er moet opnieuw naar het parkeren gekeken worden en op basis van een richtlijn van 50m loopafstand is het wellicht nodig om parkeerplaatsen aan beide zijden van de Zonnedauwweg te realiseren.</text:p>
              </text:list-item>
              <text:list-item text:style-override="id1-3-2-1-1-13-4">
                <text:number>•</text:number>
                <text:p text:style-name="al">Parkeren aan twee zijden van de weg zoals in de tijdelijke situatie moet blijven bestaan ter ondersteuning van de maximumsnelheid van 30 km per uur en in verband met het zicht op het eigen voertuig. De buurt werd geteisterd door autobranden.</text:p>
              </text:list-item>
            </text:list>
            <text:p text:style-name="al"/>
            <text:p text:style-name="al">Ons standpunt</text:p>
            <text:p text:style-name="al">Wij begrijpen de vrees van bewoners voor een toename van de parkeerdruk in de Helmkruidstraat als daar geen parkeerverbod zou gelden. Het lag dan ook in onze bedoeling om ook in de Helmkruidstraat een parkeerverbod in te stellen. In onze bekendmaking is de Helmkruidstraat abusievelijk niet genoemd. In dit verkeersbesluit zetten we dat recht.</text:p>
            <text:p text:style-name="al"/>
            <text:p text:style-name="al">In de tussentijd zijn de werkzaamheden in en rondom het Nieuwe A zo goed als afgerond en heeft de openbare ruimte grotendeels zijn definitieve vorm gekregen. Daarnaast zijn er maatregelen getroffen om de parkeeroverlast van bewoners en bezoekers van de appartementencomplexen zoveel mogelijk te beperken. Bezoekers van de appartementencomplexen kunnen, zoals afgesproken, van de parkeergelegenheid van de complexen gebruik maken. Daarnaast hebben bewoners de mogelijkheid gekregen om ook een 2e auto bij het appartementencomplex te parkeren.</text:p>
            <text:p text:style-name="al"/>
            <text:p text:style-name="al">Vanwege de hiervoor genoemde maatregelen en op basis van schouwing door een verkeerskundige concluderen wij dat er in de huidige situatie geen sprake is van een tekort aan parkeerplaatsen. In zijn algemeenheid willen we hier aan toevoegen dat de gemeente Arnhem het niet onacceptabel vindt indien een bewoner zijn auto op meer dan 50m vanuit zijn woning moet parkeren en dat zij die afstand dan ook niet als vaste richtlijn of harde eis hanteert. </text:p>
            <text:p text:style-name="al"/>
            <text:p text:style-name="al">De gemeente Arnhem wordt sinds enige tijd geteisterd door autobranden. In die zin begrijpen we dat bewoners hun eigen voertuig zoveel mogelijk vanuit de eigen woning in de gaten willen kunnen houden. Maar het is niet mogelijk om de openbare ruimte daar volledig op in te richten. En het biedt ook niet de gewenste zekerheid. </text:p>
            <text:p text:style-name="al"/>
            <text:p text:style-name="al">Parkeren aan twee zijden van de weg is wat ons betreft noch qua verkeersveiligheid, noch vanuit gebrek aan parkeerruimte noodzakelijk. Het parkeren aan beide zijden van de weg is niet in de parkeernorm meegenomen. Het verkeer dat hier rijdt, heeft voornamelijk een bestemming of herkomst in het gebied. Op voorhand is er geen aanleiding om aan te nemen dat er te hard wordt gereden. Omdat de weg niet is berekend op gemotoriseerd verkeer, fietsverkeer in twee richtingen èn parkeren aan twee zijden van de weg, is er eerder sprake van een verslechtering van de verkeersveiligheid als er aan beide zijden van de weg geparkeerd wordt. </text:p>
            <text:p text:style-name="al"/>
            <text:p text:style-name="al">In de zienswijzen zien wij dan ook geen reden om van het nemen van het voorgenomen verkeersbesluit af te zien. Ook overigens zijn ons geen redenen bekend om van het instellen van de parkeerverbodszone in de straten in het Nieuwe A af te zien.</text:p>
            <text:p text:style-name="al"/>
            <text:p text:style-name="al">Genoemde wegen zijn in beheer bij de gemeente Arnhem.</text:p>
            <text:p text:style-name="al"/>
            <text:p text:style-name="al">Ingevolge artikel 24 van het BABW heeft er overleg plaatsgevonden met een door de Korpschef van Politie gemandateerde verkeersspecialist van de eenheid Oost Nederland.</text:p>
            <text:p text:style-name="al"/>
            <text:p text:style-name="al">Op grond van het voorgaande komen wij tot het volgende besluit</text:p>
            <text:p text:style-name="al"/>
            <text:p text:style-name="al">BURGEMEESTER EN WETHOUDERS VAN DE GEMEENTE ARNHEM;</text:p>
            <text:p text:style-name="al"/>
            <text:p text:style-name="al">gelet op:</text:p>
            <text:list text:style-name="id1-3-2-1-1-37">
              <text:list-item text:style-override="id1-3-2-1-1-37-1">
                <text:number>•</text:number>
                <text:p text:style-name="al">artikel 18, eerste lid, onderdeel d van de WvW 1994, </text:p>
              </text:list-item>
              <text:list-item text:style-override="id1-3-2-1-1-37-2">
                <text:number>•</text:number>
                <text:p text:style-name="al">het Reglement verkeersregels en verkeerstekens 1990 (RVV 1990),</text:p>
              </text:list-item>
              <text:list-item text:style-override="id1-3-2-1-1-37-3">
                <text:number>•</text:number>
                <text:p text:style-name="al">het bepaalde in artikel 12 van het Besluit administratieve bepalingen inzake het wegverkeer</text:p>
              </text:list-item>
              <text:list-item text:style-override="id1-3-2-1-1-37-4">
                <text:number>•</text:number>
                <text:p text:style-name="al">het bepaalde in artikel 15 van de WvW 1994;</text:p>
              </text:list-item>
            </text:list>
            <text:p text:style-name="al"/>
            <text:p text:style-name="al">mede gelet op het:</text:p>
            <text:list text:style-name="id1-3-2-1-1-40">
              <text:list-item text:style-override="id1-3-2-1-1-40-1">
                <text:number>•</text:number>
                <text:p text:style-name="al">Algemeen Mandaat-, Volmacht- en Machtigingsbesluit gemeente Arnhem,</text:p>
              </text:list-item>
              <text:list-item text:style-override="id1-3-2-1-1-40-2">
                <text:number>•</text:number>
                <text:p text:style-name="al">Algemeen ondermandaat-, ondervolmacht- en ondermachtigingsbesluit gemeentesecretaris gemeente Arnhem,</text:p>
              </text:list-item>
            </text:list>
            <text:p text:style-name="al"/>
            <text:p text:style-name="al">b e s l u i t e n:</text:p>
          </text:section>
        </text:section>
        <text:section text:name="regeling-tekst_id1-3-2-2" text:style-name="regeling-tekst">
          <text:section text:name="tekst_id1-3-2-2-1" text:style-name="tekst">
            <text:list text:style-name="id1-3-2-2-1-1">
              <text:list-item text:style-override="id1-3-2-2-1-1-1">
                <text:number>1.</text:number>
                <text:p text:style-name="al">door het plaatsen van borden overeenkomstig model E1 (zone) van bijlage 1 van het RVV 1990, het parkeren te verbieden in het Blauwgraspad, de Helmkruidstraat, Kamperfoeliestraat en Zonnedauwweg.</text:p>
              </text:list-item>
              <text:list-item text:style-override="id1-3-2-2-1-1-2">
                <text:number/>
                <text:p text:style-name="al"/>
              </text:list-item>
            </text:list>
            <text:p text:style-name="common-al">Het college van burgemeester en wethouders van Arnhem,</text:p>
            <text:p text:style-name="common-al">namens het college,</text:p>
            <text:p text:style-name="common-al"/>
            <text:p text:style-name="common-al">P.J.G.M. van Hoof</text:p>
            <text:p text:style-name="common-al">Hoofd van de afdeling Vergunning en Handhaving</text:p>
            <text:p text:style-name="common-al"/>
            <text:p text:style-name="common-al">Datum besluit: 3 juni 2020</text:p>
            <text:p text:style-name="common-al">Zaaknummer: 331146</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Het college van burgemeester en wethouders van Arnhem</text:p>
            <text:p text:style-name="common-al">Postbus 9200 </text:p>
            <text:p text:style-name="common-al">6800 HA Arnhem</text:p>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1218</text:span><text:line-break/><text:date style:data-style-name="dag" text:fixed="true" text:date-value="2020-06-09"/><text:line-break/><text:date style:data-style-name="jaar" text:fixed="true" text:date-value="2020-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1218</text:span><text:date style:data-style-name="nicedate" text:fixed="true" text:date-value="2020-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1218</text:span><text:date style:data-style-name="nicedate" text:fixed="true" text:date-value="2020-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Arnhem</meta:user-defined>
    <meta:user-defined meta:name="OVERHEID.Gemeente/DC.creator">Arnhem</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Parkeerverbodszone - Blauwgraspad, Helmkruidstraat, Kamperfoelistraat en Zonnedauwweg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meta:user-defined>
    <dc:language>nl</dc:language>
    <meta:user-defined meta:name="OVERHEID.EPSG28992/DC.spatial">190018.56 442557.439</meta:user-defined>
    <meta:user-defined meta:name="OVERHEID.EPSG28992/DC.spatial">190139.04 442530.26</meta:user-defined>
    <meta:user-defined meta:name="OVERHEID.EPSG28992/DC.spatial">190019.356 442604.084</meta:user-defined>
    <meta:user-defined meta:name="OVERHEID.EPSG28992/DC.spatial">190084.644 442632.52</meta:user-defined>
    <meta:user-defined meta:name="DC.title">Gemeente Arnhem - Blauwgraspad, Helmkruidstraat, Kamperfoeliestraat en Zonnedauwweg parkeerverbodszone</meta:user-defined>
    <meta:user-defined meta:name="OVERHEID.PostcodeHuisnummer/OVERHEIDop.postcodeHuisnummer">6841BZ 25</meta:user-defined>
    <meta:user-defined meta:name="OVERHEID.PostcodeHuisnummer/OVERHEIDop.postcodeHuisnummer">6841EM 5</meta:user-defined>
    <meta:user-defined meta:name="OVERHEID.PostcodeHuisnummer/OVERHEIDop.postcodeHuisnummer">6841BL 12</meta:user-defined>
    <meta:user-defined meta:name="OVERHEID.PostcodeHuisnummer/OVERHEIDop.postcodeHuisnummer">6841BK 71</meta:user-defined>
    <meta:user-defined meta:name="OVERHEIDop.straatnaam">Helmkruidstraat</meta:user-defined>
    <meta:user-defined meta:name="OVERHEIDop.straatnaam">Kamperfoeliestraat</meta:user-defined>
    <meta:user-defined meta:name="OVERHEIDop.straatnaam">Blauwgraspad</meta:user-defined>
    <meta:user-defined meta:name="OVERHEIDop.straatnaam">Zonnedauwweg</meta:user-defined>
    <meta:user-defined meta:name="OVERHEIDop.woonplaats">Arnhem</meta:user-defined>
    <meta:user-defined meta:name="OVERHEIDop.woonplaats">Arnhem</meta:user-defined>
    <meta:user-defined meta:name="OVERHEIDop.woonplaats">Arnhem</meta:user-defined>
    <meta:user-defined meta:name="OVERHEIDop.woonplaats">Arnhem</meta:user-defined>
    <meta:user-defined meta:name="DCTERMS.W3CDTF/DCTERMS.available">2020-06-09</meta:user-defined>
    <meta:user-defined meta:name="OVERHEIDop.StcrtID/DC.identifier">stcrt-2020-31218</meta:user-defined>
    <meta:user-defined meta:name="DCTERMS.W3CDTF/OVERHEIDop.jaargang">2020</meta:user-defined>
    <meta:user-defined meta:name="OVERHEIDop.publicationIssue">31218</meta:user-defined>
    <meta:user-defined meta:name="OVERHEIDop.versieInformatie"/>
  </office:meta>
</office:document-meta>
</file>