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2015</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Het Ministerie van Verkeer en Waterstaat, het Interprovinciaal overleg, de Vereniging van Nederlandse Gemeenten en de Unie van Waterschappen hebben op 15 december 1997 middels het convenant Startprogramma Duurzaam Veilig onder andere afgesproken dat de Rijksoverheid een tijdige wijziging van de regelgeving zal bevorderen opdat op een nader te bepalen tijdstip een algemene snelheidslimiet van 30 km/uur voor de bebouwde kom kan worden ingesteld, waarbij de wegbeheerder de mogelijkheid heeft om uitzonderingen te maken door zelf wegen aan te wijzen waarvoor een maximumsnelheid van 50 km/uur, respectievelijk 70 km/uur geldt. Daarop trachten de Nederlandse gemeenten zo veel mogelijk 30 km/uur-gebieden in te stellen.</text:p>
            <text:p text:style-name="considerans.al">In het Integraal VerkeersPlan, hierna IVP, dat de raad van de gemeente Borne op 11 juni 2008 heeft vastgesteld, is vastgelegd dat in het centrum van Borne op korte termijn in de hoofdstraten een snelheidslimiet van 30 km/uur zal worden gerealiseerd.</text:p>
            <text:p text:style-name="considerans.al">De Grotestraat heeft een ontsluitingsfunctie voor het centrum. Op een groot deel van de Grotestraat geldt nu een snelheidslimiet van 30 km/uur. Wij willen de 30 km-zone op de Grotestraat verder uitbreiden en wel tot en met de aansluiting met de Morseltdijk, zoals aangegeven op bijgaande situatietekening.</text:p>
            <text:p text:style-name="considerans.al">Deze maatregel is gericht op het doen afnemen van de snelheid van motorvoertuigen en strekt, gelet op artikel 2 van de Wegenverkeerswet 1994, tot het verzekeren van de veiligheid op de weg en het beschermen van weggebruikers en passagiers.</text:p>
            <text:p text:style-name="considerans.al">Met behulp van bebording en door een markering op het wegdek, bestaande uit een dubbele witte streep, zullen de nieuwe grenzen van de 30 km-zone duidelijk worden aangegeven.</text:p>
            <text:p text:style-name="considerans.al">Ter hoogte van de Morseltdijk (begin 30 km-gebied) zal een langgerekt plateau worden gerealiseerd om het begin van het 30 km-gebied te benadrukken. Het al aanwezige plateau bij de Ziekenhuisstraat blijft bestaan.</text:p>
            <text:p text:style-name="considerans.al">De uitritconstructies bij de aansluitingen met de Morseltdijk, Aanslagsweg, Ennekerdijk en Abraham ten Catestraat zullen worden gewijzigd in gelijkwaardige kruispunten, zoals voortvloeit uit de Uitvoeringsvoorschriften BABW inzake verkeerstekens. Ook zullen de fietsstroken in de nieuwe 30 km-zone worden verwijderd. </text:p>
            <text:p text:style-name="considerans.al">Het verkeer op andere openbare wegen dan die waarop dit besluit betrekking heeft, wordt niet rechtstreeks en ingrijpend beïnvloed als gevolg van deze maatregel.</text:p>
            <text:p text:style-name="considerans.al">De Grotestraat is bij de gemeente Borne in beheer. Overeenkomstig artikel 24 van het Besluit Administratieve Bepalingen inzake het Wegverkeer heeft overleg plaatsgevonden met de verkeersadviseur van politie-eenheid Oost Nederland, district Twente. </text:p>
            <text:p text:style-name="considerans.al">Gelet op de Wegenverkeerswet 1994, het Reglement verkeersregels en verkeerstekens 1990 en het Besluit Administratieve Bepalingen inzake het Wegverkeer,</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wat betreft het op bijgaande situatietekening, die behoort bij en onderdeel uitmaakt van dit besluit, aangegeven gedeelte van de Grotestraat tot het intrekken van alle bestaande van toepassing zijnde besluiten gelet op de toegestane maximumsnelheid;</text:p>
            <text:p text:style-name="common-al">- tot het uitbreiden van de 30 km-zone op de Grotestraat conform tekening door het plaatsen van bebording RVV E10 (A1/30), inhoudende een maximumsnelheid van 30 km per uur voor de betreffende zone, en bebording RVV E11 (A1/30), inhoudende einde maximumsnelheid van 30 km per uur voor de betreffende zone;</text:p>
            <text:p text:style-name="common-al">- tot het gelijkwaardig maken van de kruispunten Grotestraat-Morseltdijk, Grotestraat-Aanslagsweg, Grotestraat-Ennekerdijk en Grotestraat-Abraham ten Catestraat, door het verwijderen van de uitritconstructies;</text:p>
            <text:p text:style-name="common-al">-tot het verwijderen van de fietsstroken in de nieuwe 30 km-zone.</text:p>
            <text:p text:style-name="last-al"/>
            <text:p text:style-name="tekst_bottom"/>
          </text:section>
        </text:section>
        <text:section text:name="regeling-sluiting_id1-3-2-3" text:style-name="regeling-sluiting">
          <text:section text:name="gegeven_id1-3-2-3-1" text:style-name="gegeven">
            <text:p text:style-name="dagtekening">
            <text:span text:style-name="plaats">Borne, 25 mei 2020</text:span>
            <text:span text:style-name="datum"/>
          </text:p>
          </text:section>
          <text:section text:name="ondertekening_id1-3-2-3-2">
            <text:p><text:span text:style-name="deze">Namens burgemeester en wethouders van Borne,</text:span></text:p>
            <text:p><text:span text:style-name="ondertekening_naam">
            <text:span text:style-name="voornaam">de teamcoordinator Fysieke Leefomgeving</text:span>
            <text:span text:style-name="achternaam"/>
          </text:span></text:p>
            <text:p>C.O. Prins </text:p>
          </text:section>
        </text:section>
        <text:section text:name="bezwaarschrift_id1-3-2-4" text:style-name="bezwaarschrift">
          <text:p text:style-name="bezwaarschrift_top"/>
          <text:p text:style-name="tussenkopvetcur">Mededelingen</text:p>
          <text:p text:style-name="tussenkopcur">
          <text:span text:style-name="nadrukvet">Inzage</text:span>
        </text:p>
          <text:p text:style-name="bezwaarschrift_al">Het verkeersbesluit en de stukken liggen gedurende de bezwaartermijn ter inzage bij de publieksbalie van het gemeentehuis.</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796</text:span><text:line-break/><text:date style:data-style-name="dag" text:fixed="true" text:date-value="2020-06-10"/><text:line-break/><text:date style:data-style-name="jaar" text:fixed="true" text:date-value="2020-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796</text:span><text:date style:data-style-name="nicedate" text:fixed="true" text:date-value="2020-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796</text:span><text:date style:data-style-name="nicedate" text:fixed="true" text:date-value="2020-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orne -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2015</meta:user-defined>
    <meta:user-defined meta:name="DCTERMS.abstract">Verkeersbesluit uitbreiden 30 km zone</meta:user-defined>
    <meta:user-defined meta:name="OVERHEIDop.verkeersbordcode">E10</meta:user-defined>
    <meta:user-defined meta:name="OVERHEIDop.verkeersbordcode">E11</meta:user-defined>
    <dc:language>nl</dc:language>
    <meta:user-defined meta:name="OVERHEID.EPSG28992/DC.spatial">248658.465 479800.289</meta:user-defined>
    <meta:user-defined meta:name="DC.title">Verkeersbesluit</meta:user-defined>
    <meta:user-defined meta:name="OVERHEID.PostcodeHuisnummer/OVERHEIDop.postcodeHuisnummer">7622GN 108</meta:user-defined>
    <meta:user-defined meta:name="OVERHEIDop.straatnaam">Grotestraat</meta:user-defined>
    <meta:user-defined meta:name="OVERHEIDop.woonplaats">Borne</meta:user-defined>
    <meta:user-defined meta:name="DCTERMS.W3CDTF/DCTERMS.available">2020-06-10</meta:user-defined>
    <meta:user-defined meta:name="OVERHEIDop.StcrtID/DC.identifier">stcrt-2020-30796</meta:user-defined>
    <meta:user-defined meta:name="OVERHEIDop.externeBijlage">Situatietekening|exb-2020-29109</meta:user-defined>
    <meta:user-defined meta:name="DCTERMS.W3CDTF/OVERHEIDop.jaargang">2020</meta:user-defined>
    <meta:user-defined meta:name="OVERHEIDop.publicationIssue">30796</meta:user-defined>
    <meta:user-defined meta:name="OVERHEIDop.versieInformatie"/>
  </office:meta>
</office:document-meta>
</file>