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fase 1 herinrichtingswerkzaamheden K.R. Poststraat ten westen A32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199</text:p>
            <text:p text:style-name="al"/>
            <text:p text:style-name="al">Onderwerp: Herinrichtingswerkzaamheden K.R. Poststraat ten westen A32 Heerenveen (fase 1)</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in samenwerking met RWS en de provincie Fryslân Heerenveen in de toekomst beter bereikbaar wordt;</text:p>
            <text:p text:style-name="al">dat de op- en afritten van de A32 (Afrit 12 Heerenveen Centrum en afrit 11 Heerenveen/Oranjewoud worden verbeterd, hetgeen zorgt voor een vlottere en veiliger doorstroom van het verkeer in Heerenveen en van en naar de A32;</text:p>
            <text:p text:style-name="al">dat voordat de situatie verbeterd is, er eerst de nodige verkeershinder zal zijn door de reconstructiewerkzaamheden;</text:p>
            <text:p text:style-name="al">dat de werkzaamheden stapsgewijs zullen plaatsvinden, zodat de overlast zoveel als mogelijk wordt beperkt;</text:p>
            <text:p text:style-name="al">dat gestart wordt met de werkzaamheden bij de aansluiting Heerenveen Centrum (afrit 12);</text:p>
            <text:p text:style-name="al">dat vanaf 17 juli 2020 t/m 12 oktober 2020 fase 1 van de werkzaamheden gaat plaatsvinden;</text:p>
            <text:p text:style-name="al">dat fase 1 inhoudt de reconstructie en aanpassing van de (aansluitende) wegen op de K.R. Poststraat ten westen van de A32;</text:p>
            <text:p text:style-name="al">dat de K.R. Poststraat en aansluitende wegen (Weinmakker, Stadionweg) worden gebruikt als belangrijke ontsluitingswegen van Heerenveen naar de A32;</text:p>
            <text:p text:style-name="al">dat de bovengenoemde wegen gefaseerd worden afgesloten voor al het verkeer tijdens de reconstructiewerkzaamheden (in bijlage weergegeven); </text:p>
            <text:p text:style-name="al">dat detailinformatie over de deelfasering binnen fase 1 en de uit te voeren werkzaamheden terug te vinden is op de website <text:span text:style-name="nadrukondlijn">heerenveenbeterbereikbaar.nl</text:span>;</text:p>
            <text:p text:style-name="al">dat woningen en bedrijven voor bestemmingsverkeer zo veel mogelijk bereikbaar blijven;</text:p>
            <text:p text:style-name="al">dat de werkzaamheden in de periode van 17 juli 2020 t/m 12 oktober 2020 plaatsvinden of zoveel eerder als mogelijk is of later als nodig blijkt;</text:p>
            <text:p text:style-name="al">dat het doorgaande verkeer tijdens fase 1 hinder zal ondervinden en zo mogelijk gestremd is;</text:p>
            <text:p text:style-name="al">dat bij stremming het verkeer wordt omgeleid via alternatieve routes;</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K.R. Poststraat ten westen van de A32 en de aansluiten wegen (Weinmakker, Stadionweg) in Heerenveen gefaseerd (deels) gesloten te verklaren in beide richtingen voor voertuigen, ruiters en geleiders van rij- of trekdieren of vee. De maatregelen gelden in de periode van 17 juli 2020 t/m 12 oktober 2020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jun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80</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80</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80</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Herinrichtingswerkzaamheden - K.R. Poststraat ten westen A32</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0.3002199</meta:user-defined>
    <meta:user-defined meta:name="DCTERMS.abstract">Herinrichtingswerkzaamheden K.R. Poststraat ten westen A32 Heerenveen (fase 1)</meta:user-defined>
    <meta:user-defined meta:name="OVERHEIDop.verkeersbordcode">C1</meta:user-defined>
    <dc:language>nl</dc:language>
    <meta:user-defined meta:name="OVERHEID.EPSG28992/DC.spatial">191487.159 553182.095</meta:user-defined>
    <meta:user-defined meta:name="DC.title">Verkeersbesluit, fase 1 herinrichtingswerkzaamheden K.R. Poststraat ten westen A32 Heerenveen</meta:user-defined>
    <meta:user-defined meta:name="OVERHEID.PostcodeHuisnummer/OVERHEIDop.postcodeHuisnummer">8448EB 131</meta:user-defined>
    <meta:user-defined meta:name="OVERHEIDop.straatnaam">K R Poststraat</meta:user-defined>
    <meta:user-defined meta:name="OVERHEIDop.woonplaats">Heerenveen</meta:user-defined>
    <meta:user-defined meta:name="DCTERMS.W3CDTF/DCTERMS.available">2020-06-05</meta:user-defined>
    <meta:user-defined meta:name="OVERHEIDop.StcrtID/DC.identifier">stcrt-2020-30680</meta:user-defined>
    <meta:user-defined meta:name="OVERHEIDop.externeBijlage">Tekening fase 1 herinrichtingswerkzaamheden |exb-2020-29021</meta:user-defined>
    <meta:user-defined meta:name="DCTERMS.W3CDTF/OVERHEIDop.jaargang">2020</meta:user-defined>
    <meta:user-defined meta:name="OVERHEIDop.publicationIssue">30680</meta:user-defined>
    <meta:user-defined meta:name="OVERHEIDop.versieInformatie"/>
  </office:meta>
</office:document-meta>
</file>