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sfalteringswerkzaamheden Hooivaartsweg Gersloo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207</text:p>
            <text:p text:style-name="al"/>
            <text:p text:style-name="al">Onderwerp: Asfalteringswerkzaamheden Hooivaartsweg Gersloot</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Hooivaartsweg (gedeelte vanaf de brug Deelenweg tot de Gemeentegrens nabij de Warrewei) deels opnieuw wordt geasfalteerd;</text:p>
            <text:p text:style-name="al">dat de bovengenoemde weg wordt gebruikt als erftoegangsweg;</text:p>
            <text:p text:style-name="al">dat de bovengenoemde weg gefaseerd wordt afgesloten voor het verkeer tijdens asfalteringswerkzaamheden tussen 06.30 en 20.00 uur;</text:p>
            <text:p text:style-name="al">dat de werkzaamheden in de periode tussen 1 juni 2020 en 1 november 2020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Hooivaartsweg in Gersloot gefaseerd (deels) gesloten te verklaren in beide richtingen voor voertuigen, ruiters en geleiders van rij- of trekdieren of vee. De maatregelen gelden in de periode tussen 1 juni 2020 en 1 november 2020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jun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77</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7</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7</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Asfalteringswerkzaamheden - Hooivaartsweg Gersloot</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207</meta:user-defined>
    <meta:user-defined meta:name="DCTERMS.abstract">Asfalteringswerkzaamheden Hooivaartsweg Gersloot</meta:user-defined>
    <meta:user-defined meta:name="OVERHEIDop.verkeersbordcode">C1</meta:user-defined>
    <dc:language>nl</dc:language>
    <meta:user-defined meta:name="OVERHEID.EPSG28992/DC.spatial">192347.45 560606.293</meta:user-defined>
    <meta:user-defined meta:name="DC.title">Verkeersbesluit, asfalteringswerkzaamheden Hooivaartsweg Gersloot</meta:user-defined>
    <meta:user-defined meta:name="OVERHEID.PostcodeHuisnummer/OVERHEIDop.postcodeHuisnummer">8457EE 14</meta:user-defined>
    <meta:user-defined meta:name="OVERHEIDop.straatnaam">Hooivaartsweg</meta:user-defined>
    <meta:user-defined meta:name="OVERHEIDop.woonplaats">Gersloot</meta:user-defined>
    <meta:user-defined meta:name="DCTERMS.W3CDTF/DCTERMS.available">2020-06-05</meta:user-defined>
    <meta:user-defined meta:name="OVERHEIDop.StcrtID/DC.identifier">stcrt-2020-30677</meta:user-defined>
    <meta:user-defined meta:name="DCTERMS.W3CDTF/OVERHEIDop.jaargang">2020</meta:user-defined>
    <meta:user-defined meta:name="OVERHEIDop.publicationIssue">30677</meta:user-defined>
    <meta:user-defined meta:name="OVERHEIDop.versieInformatie"/>
  </office:meta>
</office:document-meta>
</file>