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sfalteringswerkzaamheden Sevenaerpad Oudehorn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2203</text:p>
            <text:p text:style-name="al"/>
            <text:p text:style-name="al">Onderwerp: Asfalteringswerkzaamheden Sevenaerpad Oudehorne</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dat het om onderhoud technische redenen noodzakelijk wordt geacht dat het Sevenaerpad in Oudehorne deels opnieuw wordt geasfalteerd;</text:p>
            <text:p text:style-name="al">dat de bovengenoemde weg wordt gebruikt als erftoegangsweg;</text:p>
            <text:p text:style-name="al">dat het Sevenaerpad in Oudehorne gefaseerd wordt afgesloten voor het verkeer tijdens asfalteringswerkzaamheden tussen 06.30 en 20.00 uur;</text:p>
            <text:p text:style-name="al">dat de werkzaamheden in de periode tussen 1 juni 2020 en 1 november 2020 plaatsvinden of zoveel eerder als mogelijk is of later als nodig blijkt;</text:p>
            <text:p text:style-name="al">dat het doorgaande verkeer tijdens de werkzaamheden wordt omgeleid;</text:p>
            <text:p text:style-name="al">dat dit verkeersbesluit binnen de (wettelijk) voorgeschreven periode van 6 weken ter inzage legging kan vallen;</text:p>
            <text:p text:style-name="al">dat de bewoners en eventuele bedrijven door middel van nieuwsbrieven op de hoogte worden gesteld van de komende werkzaamheden en de daarmee gepaard gaande (mogelijke) overlast;</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plaatsing van de borden C1 volgens het RVV 1990 het Sevenaerpad in Oudehorne gefaseerd (deels) gesloten te verklaren in beide richtingen voor voertuigen, ruiters en geleiders van rij- of trekdieren of vee. De maatregelen gelden in de periode tussen 1 juni 2020 en 1 november 2020 of zoveel eerder of later noodzakelijk wordt geacht.</text:p>
              </text:list-item>
              <text:list-item text:style-override="id1-3-2-2-1-2-2">
                <text:number>2.</text:number>
                <text:p text:style-name="al">Dit besluit wordt gepubliceerd in de Staatscourant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2 juni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673</text:span><text:line-break/><text:date style:data-style-name="dag" text:fixed="true" text:date-value="2020-06-05"/><text:line-break/><text:date style:data-style-name="jaar" text:fixed="true" text:date-value="2020-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673</text:span><text:date style:data-style-name="nicedate" text:fixed="true" text:date-value="2020-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673</text:span><text:date style:data-style-name="nicedate" text:fixed="true" text:date-value="2020-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Asfalteringswerkzamhedena - Sevenaerpad Oudehorn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2203</meta:user-defined>
    <meta:user-defined meta:name="DCTERMS.abstract">Asfalteringswerkzaamheden Sevenaerpad Oudehorne</meta:user-defined>
    <meta:user-defined meta:name="OVERHEIDop.verkeersbordcode">C1</meta:user-defined>
    <dc:language>nl</dc:language>
    <meta:user-defined meta:name="OVERHEID.EPSG28992/DC.spatial">200715 552143</meta:user-defined>
    <meta:user-defined meta:name="DC.title">Verkeersbesluit, asfalteringswerkzaamheden Sevenaerpad Oudehorne</meta:user-defined>
    <meta:user-defined meta:name="OVERHEID.PostcodeHuisnummer/OVERHEIDop.postcodeHuisnummer">8413NA 1</meta:user-defined>
    <meta:user-defined meta:name="OVERHEIDop.straatnaam">Sevenaerpad</meta:user-defined>
    <meta:user-defined meta:name="OVERHEIDop.woonplaats">Oudehorne</meta:user-defined>
    <meta:user-defined meta:name="DCTERMS.W3CDTF/DCTERMS.available">2020-06-05</meta:user-defined>
    <meta:user-defined meta:name="OVERHEIDop.StcrtID/DC.identifier">stcrt-2020-30673</meta:user-defined>
    <meta:user-defined meta:name="DCTERMS.W3CDTF/OVERHEIDop.jaargang">2020</meta:user-defined>
    <meta:user-defined meta:name="OVERHEIDop.publicationIssue">30673</meta:user-defined>
    <meta:user-defined meta:name="OVERHEIDop.versieInformatie"/>
  </office:meta>
</office:document-meta>
</file>