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sfalteringswerkzaamheden Rotstergaastweg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20.3002205</text:p>
            <text:p text:style-name="al"/>
            <text:p text:style-name="al">Onderwerp: Asfalteringswerkzaamheden Rotstergaastweg Heerenveen</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text:p>
              </text:list-item>
            </text:list>
            <text:p text:style-name="al">dat het om onderhoud technische redenen noodzakelijk wordt geacht dat de Rotstergaastweg in Heerenveen deels opnieuw wordt geasfalteerd;</text:p>
            <text:p text:style-name="al">dat de bovengenoemde weg wordt gebruikt als erftoegangsweg;</text:p>
            <text:p text:style-name="al">dat de Rotstergaastweg gefaseerd wordt afgesloten voor het verkeer tijdens asfalteringswerkzaamheden tussen 06.30 en 20.00 uur;</text:p>
            <text:p text:style-name="al">dat de werkzaamheden in de periode tussen 1 juni 2020 en 1 november 2020 plaatsvinden of zoveel eerder als mogelijk is of later als nodig blijkt;</text:p>
            <text:p text:style-name="al">dat het verkeer richting de begraafplaats en het crematorium wordt omgeleid via de Zanden, Rottumerweg en de Sydtakke;</text:p>
            <text:p text:style-name="al">dat dit verkeersbesluit binnen de (wettelijk) voorgeschreven periode van 6 weken ter inzage legging kan vallen;</text:p>
            <text:p text:style-name="al">dat de bewoners en eventuele bedrijven door middel van nieuwsbrieven op de hoogte worden gesteld van de komende werkzaamheden en de daarmee gepaard gaande (mogelijke) overlast;</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Door plaatsing van de borden C1 volgens het RVV 1990 de Rotstergaastweg in Heerenveen gefaseerd (deels) gesloten te verklaren in beide richtingen voor voertuigen, ruiters en geleiders van rij- of trekdieren of vee. De maatregelen gelden in de periode tussen 1 juni 2020 en 1 november 2020 of zoveel eerder of later noodzakelijk wordt geacht.</text:p>
              </text:list-item>
              <text:list-item text:style-override="id1-3-2-2-1-2-2">
                <text:number>2.</text:number>
                <text:p text:style-name="al">Dit besluit wordt gepubliceerd in de Staatscourant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2 juni 2020</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670</text:span><text:line-break/><text:date style:data-style-name="dag" text:fixed="true" text:date-value="2020-06-05"/><text:line-break/><text:date style:data-style-name="jaar" text:fixed="true" text:date-value="2020-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0670</text:span><text:date style:data-style-name="nicedate" text:fixed="true" text:date-value="2020-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0670</text:span><text:date style:data-style-name="nicedate" text:fixed="true" text:date-value="2020-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DCTERMS.alternative">Gemeente Heerenveen - Asfalteringswerkzaamheden - Rotstergaastweg Heerenveen</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3002205</meta:user-defined>
    <meta:user-defined meta:name="DCTERMS.abstract">Asfalteringswerkzaamheden Rotstergaastweg Heerenveen</meta:user-defined>
    <meta:user-defined meta:name="OVERHEIDop.verkeersbordcode">C1</meta:user-defined>
    <dc:language>nl</dc:language>
    <meta:user-defined meta:name="OVERHEID.EPSG28992/DC.spatial">191683.308 549818.008</meta:user-defined>
    <meta:user-defined meta:name="DC.title">Verkeersbesluit, asfalteringswerkzaamheden Rotstergaastweg Heerenveen</meta:user-defined>
    <meta:user-defined meta:name="OVERHEID.PostcodeHuisnummer/OVERHEIDop.postcodeHuisnummer">8452LA 41</meta:user-defined>
    <meta:user-defined meta:name="OVERHEIDop.straatnaam">Rotstergaastweg</meta:user-defined>
    <meta:user-defined meta:name="OVERHEIDop.woonplaats">Nieuweschoot</meta:user-defined>
    <meta:user-defined meta:name="DCTERMS.W3CDTF/DCTERMS.available">2020-06-05</meta:user-defined>
    <meta:user-defined meta:name="OVERHEIDop.StcrtID/DC.identifier">stcrt-2020-30670</meta:user-defined>
    <meta:user-defined meta:name="DCTERMS.W3CDTF/OVERHEIDop.jaargang">2020</meta:user-defined>
    <meta:user-defined meta:name="OVERHEIDop.publicationIssue">30670</meta:user-defined>
    <meta:user-defined meta:name="OVERHEIDop.versieInformatie"/>
  </office:meta>
</office:document-meta>
</file>