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  <text:list-style style:name="id1-3-2-1-1-17-2">
      <text:list-level-style-bullet text:bullet-char="•" text:level="1">
        <style:list-level-properties text:min-label-width="10mm"/>
      </text:list-level-style-bullet>
    </text:list-style>
    <text:list-style style:name="id1-3-2-1-1-17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Bestemmingsplan Westergeest Beintemawei 3 is gewijzigd vastgesteld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24.2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 april 2020 heeft de gemeenteraad het bestemmingsplan Westergeest – Beintemawei 3 (NL.IMRO.1970.BPWgBeintemawei3-VA01) gewijzigd vastgesteld.</text:p>
            <text:p text:style-name="common-al">Het bestemmingsplan maakt het mogelijk een nieuwe bedrijfsloods en kapschuur te bouwen bij het bestaande loon- en grondverzetbedrijf aan de Beintemawei 3 in Westergeest, waardoor vrijwel al het materiaal en materieel van het bedrijf binnen gestald kan worden. </text:p>
            <text:p text:style-name="tussenkopcur">Wijzigingen ten opzichte van het ontwerpbestemmingsplan</text:p>
            <text:p text:style-name="common-al">De volgende wijzigingen zijn aangebracht in het bestemmingsplan.</text:p>
            <text:p text:style-name="common-al">In paragraaf 4.6.2 van de toelichting is een alinea over de stikstofdepositie op relevante Natura 2000-gebieden als gevolg van het bestemmingsplan toegevoegd. De hierbij behorende bijlagen zijn als bijlage 3 bij de toelichting opgenomen.</text:p>
            <text:p text:style-name="common-al">In de regels zijn de volgende wijzigingen aangebracht:</text:p>
            <text:p text:style-name="common-al">Aan artikel 3 Begrippen, is het begrip Loonbedrijf: een bedrijf gericht op het verrichten en leveren van diensten en producten aan agrarische bedrijven (agrarisch loonwerk), alsmede het verrichten van cultuurtechnische werkzaamheden en grondverzetwerkzaamheden toegevoegd;</text:p>
            <text:p text:style-name="common-al">Aan artikel 4.2 Bouwregels, 4.2.1 Gebouwen algemeen is de volgende regel toegevoegd:</text:p>
            <text:p text:style-name="common-al">de oppervlakte van de bedrijfsbebouwing bedraagt niet meer dan 2400 m2</text:p>
            <text:p text:style-name="common-al">Dit zijn de belangrijkste wijzigingen ten opzichte van het ontwerpbestemmingsplan. Voor een compleet overzicht van de wijzigingen verwijzen wij naar het raadsbesluit en de zienswijzennota. </text:p>
            <text:p text:style-name="tussenkopcur">Het bestemmingsplan inzien</text:p>
            <text:p text:style-name="common-al">Het bestemmingsplan, vaststellingsbesluit en bijbehorende stukken worden digitaal ter inzage gelegd. Vanwege het coronavirus is fysieke inzage op het gemeentehuis niet mogelijk. Als digitale inzage geen optie is, kunt u contact opnemen en wordt een kopie van het plan met bijbehorende stukken opgestuurd via e-mail of per post.</text:p>
            <text:p text:style-name="common-al">U kunt het bestemmingsplan bekijken op www.ruimtelijkeplannen.nl.</text:p>
            <text:p text:style-name="tussenkopcur">Wilt u reageren?</text:p>
            <text:p text:style-name="common-al">Van 4 juni tot en met 15 juli 2020 kunt u een beroepschrift indienen bij de Afdeling bestuursrechtspraak van de Raad van State (postbus 20019, 2500EA Den Haag). </text:p>
            <text:p text:style-name="common-al">Beroep indienen kan alleen als u:</text:p>
            <text:list text:style-name="id1-3-2-1-1-17">
              <text:list-item text:style-override="id1-3-2-1-1-17-1">
                <text:number>•</text:number>
                <text:p text:style-name="al">belanghebbende bent en een zienswijze heeft ingediend op het ontwerpbestemmingsplan;</text:p>
              </text:list-item>
              <text:list-item text:style-override="id1-3-2-1-1-17-2">
                <text:number>•</text:number>
                <text:p text:style-name="al">belanghebbende bent en geen zienswijze heeft ingediend, maar kunt aantonen dat u daartoe niet in staat bent geweest;</text:p>
              </text:list-item>
              <text:list-item text:style-override="id1-3-2-1-1-17-3">
                <text:number>•</text:number>
                <text:p text:style-name="al">belanghebbende bent en beroep wilt indienen tegen de wijzigingen ten opzichte van het ontwerpbestemmingsplan.</text:p>
              </text:list-item>
            </text:list>
            <text:p text:style-name="common-al">Gelijktijdig met het indienen van een beroepschrift kunt u een voorlopige voorziening aanvragen. </text:p>
            <text:p text:style-name="common-al">Voor meer informatie over de beroepsprocedure en voorlopige voorziening, kunt u kijken op: </text:p>
            <text:p text:style-name="common-al">
            <text:a xlink:href="https://www.raadvanstate.nl/bestuursrechtspraak/" xlink:type="simple">https://www.raadvanstate.nl/bestuursrechtspraak/</text:a>
          </text:p>
            <text:p text:style-name="tussenkopcur">Vragen?</text:p>
            <text:p text:style-name="last-al">Als u vragen heeft kunt u contact opnemen met het team Romte, telefoon: 0519-298888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665</text:span><text:line-break/><text:date style:data-style-name="dag" text:fixed="true" text:date-value="2020-06-03"/><text:line-break/><text:date style:data-style-name="jaar" text:fixed="true" text:date-value="2020-06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0  nr. 29665</text:span><text:date style:data-style-name="nicedate" text:fixed="true" text:date-value="2020-06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0  nr. 29665</text:span><text:date style:data-style-name="nicedate" text:fixed="true" text:date-value="2020-06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/MasterConfiguraties/MC-DRP-PlanRuimtelijk-Web-ZM/2.6/xml/MC-DRP-PlanRuimtelijk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op.Staatscourant/DC.type">Ruimtelijke plannen</meta:user-defined>
    <meta:user-defined meta:name="OVERHEID.Ministerie/DCTERMS.publisher">Ministerie van Binnenlandse Zaken en Koninkrijksrelaties</meta:user-defined>
    <meta:user-defined meta:name="OVERHEID.TaxonomieBeleidsagenda/OVERHEID.category">Ruimte en infrastructuur | Organisatie en beleid</meta:user-defined>
    <meta:user-defined meta:name="OVERHEIDop.Ruimtelijkplan/OVERHEIDop.bekendmakingBetreffendePlan">NL.IMRO.1970.BPWgBeintemawei3-VA01</meta:user-defined>
    <meta:user-defined meta:name="OVERHEIDop.referentienummer">NL.IMRO.1970.BPWgBeintemawei3-VA01</meta:user-defined>
    <meta:user-defined meta:name="DCTERMS.abstract">Gewijzigd vastgesteld bestemmingsplan 'Westergeest Beintemawei 3'</meta:user-defined>
    <meta:user-defined meta:name="OVERHEIDop.Ruimtelijkeplannen/DC.type">bestemmingsplan</meta:user-defined>
    <dc:language>nl</dc:language>
    <meta:user-defined meta:name="OVERHEID.Gemeente/DC.spatial">Noardeast-Fryslân</meta:user-defined>
    <meta:user-defined meta:name="OVERHEID.EPSG28992/DC.spatial">201702.19 593032.59</meta:user-defined>
    <meta:user-defined meta:name="DC.title">Bestemmingsplan Westergeest Beintemawei 3 is gewijzigd vastgesteld</meta:user-defined>
    <meta:user-defined meta:name="OVERHEID.PostcodeHuisnummer/OVERHEIDop.postcodeHuisnummer">9295LD 3</meta:user-defined>
    <meta:user-defined meta:name="OVERHEIDop.straatnaam">Beintemawei</meta:user-defined>
    <meta:user-defined meta:name="OVERHEIDop.woonplaats">Westergeest</meta:user-defined>
    <meta:user-defined meta:name="DCTERMS.W3CDTF/DCTERMS.available">2020-06-03</meta:user-defined>
    <meta:user-defined meta:name="DCTERMS.W3CDTF/OVERHEIDop.jaargang">2020</meta:user-defined>
    <meta:user-defined meta:name="OVERHEIDop.publicationIssue">29665</meta:user-defined>
    <meta:user-defined meta:name="OVERHEIDop.StcrtID/DC.identifier">stcrt-2020-29665</meta:user-defined>
    <meta:user-defined meta:name="OVERHEIDop.versieInformatie"/>
  </office:meta>
</office:document-meta>
</file>