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 gemeente Haarlemmermeer – Hoofddorp – Fanny Blankers-Koenlaan </text:p>
          </table:table-cell>
          <table:table-cell office:value-type="string" table:style-name="staatscourantkop.B.cell">
            <text:section text:name="plaatje_id1-3-1-1" text:style-name="plaatje">
              <text:p text:style-name="illustratie_id1-3-1-1-1"><draw:frame draw:style-name="illustratie_id1-3-1-1-1" text:anchor-type="paragraph" svg:width="25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Onderwerp: verkeersmaatregelen t.b.v. de herinrichting</text:p>
            <text:p text:style-name="common-al">Nummer: X.2020.01118</text:p>
            <text:p text:style-name="common-al">Gelet op het volgende:</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 Artikel 2 van de Wegenverkeerswet noemt de volgende doelen:</text:p>
            <text:p text:style-name="common-al">1. In eerste instantie: </text:p>
            <text:p text:style-name="common-al">a. het verzekeren van de veiligheid op de weg; </text:p>
            <text:p text:style-name="common-al">b. het beschermen van weggebruikers en passagiers; </text:p>
            <text:p text:style-name="common-al">c. het in stand houden van de weg en het waarborgen van de bruikbaarheid daarvan; </text:p>
            <text:p text:style-name="common-al">d. het zoveel mogelijk waarborgen van de vrijheid van het verkeer.</text:p>
            <text:p text:style-name="common-al">2. In tweede instantie ook voor: </text:p>
            <text:p text:style-name="common-al">a. het voorkomen of beperken van door het verkeer veroorzaakte overlast, hinder of schade alsmede de gevolgen voor het milieu, bedoeld in de Wet milieubeheer; </text:p>
            <text:p text:style-name="common-al">b. het voorkomen of beperken van door het verkeer veroorzaakte aantasting van het karakter of van de functie van objecten of gebieden. </text:p>
            <text:p text:style-name="common-al">• Overeenkomstig artikel 24 van het Besluit administratieve bepalingen inzake het wegverkeer (BABW) dient overleg te worden gevoerd met de korpschef van de Nationale Politie.</text:p>
            <text:p text:style-name="common-al">• De vermelde wegen zijn in eigendom, beheer en onderhoud van de gemeente Haarlemmermeer.</text:p>
            <text:p text:style-name="common-al">• Krachtens artikel 18, lid 1 onder d, van de Wegenverkeerswet 1994 worden verkeersbesluiten genomen door het college van B&amp;W. In het Mandaat-, machtiging en volmachtbesluit Haarlemmermeer 2020 is de bevoegdheid tot het nemen en intrekken van verkeersbesluiten een ondermandaat verleend aan de cluster- en teammanagers van de cluster B&amp;O (Beheer &amp; Onderhoud). De maatregelen vallen onder dit ondermandaat. </text:p>
            <text:p text:style-name="tussenkopcur">Overwegingen en motivatie</text:p>
            <text:p text:style-name="common-al">
            <text:span text:style-name="nadrukondlijn">Achtergrond herinrichting</text:span>
          </text:p>
            <text:p text:style-name="common-al">De aanleiding voor de herinrichting van de Fanny Blankers-Koenlaan in Hoofddorp is dat de laan al jaren door de inwoners als onveilig wordt ervaren. Dit gevoel werd versterkt doordat in het Vervoerplan 2018 van Connexxion is opgenomen dat de nieuwe R-netverbinding (bus 341) door deze laan gaat. Dit betekent dat deze buslijn 237 keer per dag gebruik maakt van de Fanny Blankers-Koenlaan. Er was al een buslijn, maar door de nieuwe R-netverbinding is de intensiteit van het busverkeer enorm toegenomen.</text:p>
            <text:p text:style-name="common-al">De weg is essentieel in het verkeersnetwerk van de wijk Floriande. Ook bevinden alle belangrijke voorzieningen van de wijk zich langs deze weg. Dit zorgt voor een grote diversiteit aan verkeersstromen en type verkeersdeelnemers. Het extra busverkeer zorgde voor onrust bij de inwoners en de vraag of dit zou leiden tot (extra) onveiligheid. </text:p>
            <text:p text:style-name="common-al">
            <text:span text:style-name="nadrukondlijn">Problematiek </text:span>
          </text:p>
            <text:p text:style-name="common-al">Uit een onderzoek door een verkeerskundig adviesbureau bleek dat de inrichting van de weg (GOW 30) niet overeenkomt met de verkeersintensiteit en dat er verbeterpunten zijn om de verkeersveiligheid te waarborgen. Het omleggen van de busroute, waardoor de bus niet meer door deze straat rijdt, maakt de weg niet verkeersveiliger, maar ook zonder verhoogde intensiteit van het busverkeer zijn er verbeterpunten. Het bureau adviseerde om de verkeersveiligheid te verbeteren door een totale herinrichting.</text:p>
            <text:p text:style-name="common-al">
            <text:span text:style-name="nadrukondlijn">Aanpak</text:span>
          </text:p>
            <text:p text:style-name="common-al">Vanwege de onrust onder inwoners over de verkeersveiligheid is bij het bepalen van de benodigde maatregelen veel aandacht uitgegaan naar participatie door een klankbordgroep, bewonersbijeenkomsten en e-participatie. De aanpak is verderop in dit verkeersbesluit verwoord onder ‘voorbereiding en overleg’. </text:p>
            <text:p text:style-name="common-al">De rode draad van het gekozen ontwerp is het waarborgen van de veiligheid van fietsers en het terugdringen van de snelheid van autoverkeer. Het doel hierbij was niet alleen de huidige problematiek op te lossen, maar de weg ook toekomstbestendig in te richten, rekening houdend met de kansen en bedreigingen in de komende twintig jaar. </text:p>
            <text:p text:style-name="common-al">
            <text:span text:style-name="nadrukondlijn">Het ontwerp</text:span>
          </text:p>
            <text:p text:style-name="common-al">De verschillende delen van de laan krijgen een ander uiterlijk waardoor een gevarieerde route ontstaat. Door de laan overzichtelijker te maken en de rijsnelheid te verlagen, neemt de verkeersveiligheid toe. De rijsnelheid wordt verlaagd door flauwe bochten in de weg, verhogingen in het wegdek en de aanleg van een rotonde. De maximumsnelheid is en blijft 30 km/u. Met het aanbrengen van de flauwe bochten wordt tegelijkertijd de ruimte geboden om voetgangers in twee fasen over te laten steken in het centrumgebied. Dit geeft tevens ruimte om extra groen te creëren in dit deel van de laan. </text:p>
            <text:p text:style-name="common-al">In de nieuwe situatie rijden fietsers over brede fietsstroken op de rijbaan. Hierdoor hebben fietsers en gemotoriseerd verkeer continu zicht op elkaar wat de kans op ongevallen verkleint. Bij de huidige vrijliggende fietspaden zorgen geparkeerde auto's en andere obstakels in de berm voor minder goed zicht op fietsers bij het afslaan. Daarnaast wordt het onverwachte van fietsers in twee richtingen voor gemotoriseerd verkeer vanuit de uitritten met dit ontwerp opgelost. Voor het comfort van de fietsers worden de fietsstroken twee meter breed. </text:p>
            <text:p text:style-name="common-al">Bij de oversteekplaatsen bij het Altenapad en Heusdenpad moeten fietsers en voetgangers straks voorrang verlenen. Bij het Altenapad was de situatie onoverzichtelijk. Het Heusdenpad sluit straks aan op de voorrangsweg. Vanaf daar kunnen fietsers zowel rechts- als linksaf slaan. Ook wijzigt het in- en uitrijden bij de parkeerterreinen van het winkelcentrum. Auto’s kunnen niet langer overal in én uitrijden, maar gaan aan de ene kant erin en de andere kant eruit. Dit zorgt voor meer overzicht en een betere verkeersveiligheid.</text:p>
            <text:p text:style-name="common-al">Het kruispunt met de Nieuwe Molenaarslaan wordt vervangen door een rotonde met fietsers in één richting. Hierdoor zijn fietsers en voetgangers beter zichtbaar en ligt de aanrijsnelheid lager waardoor de verkeersveiligheid verbetert. Het gebeurt regelmatig dat fietsers ter hoogte van de school de tegengestelde rijrichting nemen. Hoewel het lastig is om fietsers te sturen, worden ze zoveel mogelijk in de juiste rijrichting geleid met hagen en elementen in de bestrating.</text:p>
            <text:p text:style-name="common-al">Door het zorgvuldige participatieproces is met de inbreng van suggesties van bewoners, de klankbordgroep en deskundigen een zo veilig mogelijk ontwerp tot stand gekomen, dat tegemoetkomt aan de meeste input die tijdens de participatie is ingebracht. </text:p>
            <text:p text:style-name="common-al">Met de herinrichting wordt beoogd om (ondanks het vele verkeer en de buslijn) een verkeersveilige(re) situatie voor iedere verkeersdeelnemer te creëren.</text:p>
            <text:p text:style-name="common-al"/>
            <text:p text:style-name="tussenkopcur">Maatregelen (bebording en belijning)</text:p>
            <text:p text:style-name="common-al">De volgende maatregelen worden getroffen:</text:p>
            <text:p text:style-name="common-al">1. Het intrekken van de voorrangsregelingen (verwijderen borden B6 RVV 1990 en haaientanden artikel 80 RVV 1990) op de volgende locaties:</text:p>
            <text:p text:style-name="common-al">a. ter hoogte van het kruispunt Fanny Blankers-Koenlaan - Altenapad;</text:p>
            <text:p text:style-name="common-al">b. ter hoogte van het kruispunt Fanny Blankers-Koenlaan - Heusdenpad;</text:p>
            <text:p text:style-name="common-al">c. ter hoogte van het kruispunt Fanny Blankers-Koenlaan - Vinexpad;</text:p>
            <text:p text:style-name="common-al"/>
            <text:p text:style-name="common-al">2. Het intrekken van de voorrangsregelingen (verwijderen borden B4, B5 en B6 RVV 1990 en haaientanden artikel 80 RVV 1990) op de volgende locatie:</text:p>
            <text:p text:style-name="common-al">a. ter hoogte van het kruispunt Fanny Blankers-Koenlaan – Nieuwe Molenaarslaan;</text:p>
            <text:p text:style-name="common-al"/>
            <text:p text:style-name="common-al">3. Het intrekken van parkeergelegenheid alleen bestemd voor de voertuigcategorie die op het bord is aangegeven (verwijderen borden E08d RVV 1990) op de Fanny Blankers-Koenlaan, ter hoogte van huisnummer 240;</text:p>
            <text:p text:style-name="common-al"/>
            <text:p text:style-name="common-al">4. Het intrekken van het onverplichte fietspad (verwijderen borden G13 RVV 1990) langs beide zijden van de Fanny Blankers-Koenlaan, tussen het Altenapad en de Nieuwe Molenaarslaan;</text:p>
            <text:p text:style-name="common-al"/>
            <text:p text:style-name="common-al">5. Het regelen van de voorrang (plaatsen borden B6 RVV 1990 en haaientanden artikel 80 RVV 1990) op de volgende locaties:</text:p>
            <text:p text:style-name="common-al">a. ter hoogte van het kruispunt Fanny Blankers-Koenlaan – Altenapad, zodanig dat het langzaam verkeer op het Altenapad voorrang verleent aan het verkeer op de Fanny Blankers-Koenlaan;</text:p>
            <text:p text:style-name="common-al">b. ter hoogte van het kruispunt Fanny Blankers-Koenlaan – Heusdenpad, zodanig dat het langzaam verkeer op het Heusdenpad voorrang verleent aan het verkeer op de Fanny Blankers-Koenlaan;</text:p>
            <text:p text:style-name="common-al">c. ter hoogte van het kruispunt Fanny Blankers-Koenlaan – Vinexpad, zodanig dat het langzaam verkeer op het Vinexpad voorrang verleent aan het verkeer op de Fanny Blankers-Koenlaan;</text:p>
            <text:p text:style-name="common-al">d. ter hoogte van het kruispunt Fanny Blankers-Koenlaan – Baron de Coubertinlaan, zodanig dat het langzaam verkeer op het Vinexpad voorrang verleent aan het verkeer op de Fanny Blankers-Koenlaan en de Baron de Coubertinlaan;</text:p>
            <text:p text:style-name="common-al"/>
            <text:p text:style-name="common-al">6. Het regelen van de voorrang (plaatsen borden B6 RVV 1990 en haaientanden artikel 80 RVV 1990) op de rotonde Fanny Blankers-Koenlaan – Nieuwe Molenaarslaan, zodanig dat het verkeer op de rotonde (inclusief fietsers) voorrang heeft;</text:p>
            <text:p text:style-name="common-al"/>
            <text:p text:style-name="common-al">7. Het instellen van eenrichtingsverkeer (plaatsen borden C3 en C4 RVV 1990) op het Almkerkplein, ter hoogte van de Fanny Blankers-Koenlaan (bord C2 staat daar al). Fietsers worden hiervan uitgezonderd, aangegeven met onderbord OB52; </text:p>
            <text:p text:style-name="common-al"/>
            <text:p text:style-name="common-al">8. Het instellen van eenrichtingsverkeer (plaatsen bord C2 RVV 1990) op het Aalburgplein, ter hoogte van de Fanny Blankers-Koenlaan (bord C3 staat daar al). Fietsers worden hiervan uitgezonderd, aangegeven met onderbord OB52; </text:p>
            <text:p text:style-name="common-al"/>
            <text:p text:style-name="common-al">9. Het instellen van een rotonde (plaatsen borden D1 RVV 1990) op het kruispunt Fanny Blankers-Koenlaan – Nieuwe Molenaarslaan;</text:p>
            <text:p text:style-name="common-al"/>
            <text:p text:style-name="common-al">10. Het aangeven van de richting aan welke zijde automobilisten de middengeleiders op de Fanny Blankers-Koenlaan dienen te passeren (plaatsen borden D2 RVV 1990) op de volgende locaties:</text:p>
            <text:p text:style-name="common-al">a. 2x op de Fanny Blankers-Koenlaan, ter hoogte van het Almkerkplein;</text:p>
            <text:p text:style-name="common-al">b. 2x op de Fanny Blankers-Koenlaan, ter hoogte van het Aalburgplein;</text:p>
            <text:p text:style-name="common-al">c. 2x op de Fanny Blankers-Koenlaan, ter hoogte van de bushaltes;</text:p>
            <text:p text:style-name="common-al"/>
            <text:p text:style-name="common-al">11. Het aanwijzen van een parkeervak als algemene gehandicaptenparkeerplaats (plaatsen bord E6 RVV 1990) aan de Baron de Coubertinlaan, ter hoogte van de Fanny Blankers-Koenlaan;</text:p>
            <text:p text:style-name="common-al">12. Het aanduiden van een vrijliggend fietspad langs de Fanny Blankers-Koenlaan als verplicht fietspad (plaatsen borden G11 RVV 1990) op de volgende locaties: </text:p>
            <text:p text:style-name="common-al">a. vanaf de Baron de Coubertinlaan naar de Nieuwe Molenaarslaan;</text:p>
            <text:p text:style-name="common-al">b. vanaf de nieuwe rotonde naar het Vinexpad;</text:p>
            <text:p text:style-name="common-al">c. 2x vanaf het punt waar de fietsstroken achter de bushalte langs gaat;</text:p>
            <text:p text:style-name="common-al"/>
            <text:p text:style-name="common-al">13. Het aanleggen van voetgangersoversteekplaatsen (plaatsen borden L2 RVV 1990 en aanbrengen markering artikel 49.2 RVV 1990) op diverse locaties op de Fanny Blankers-Koenlaan;</text:p>
            <text:p text:style-name="common-al"/>
            <text:p text:style-name="common-al">14. Het aanduiden van een nieuwe (tweezijdige) bushalte (plaatsen borden L3 RVV 1990) op de Fanny Blankers-Koenlaan, tussen het Heusdenpad en de Nieuwe Molenaarslaan;</text:p>
            <text:p text:style-name="common-al"/>
            <text:p text:style-name="common-al">15. Het aanduiden van fietsstroken (aanbrengen 1-1 markering artikel 1 RVV 1990) op de Fanny Blankers-Koenlaan, tussen het Altenapad en de Nieuwe Molenaarslaan; </text:p>
            <text:p text:style-name="common-al"/>
            <text:p text:style-name="common-al">De aan te brengen maatregelen staan aangegeven op de bij dit besluit behorende tekeningen met de nummers 2019-017-010 en 2019-017-011. </text:p>
            <text:p text:style-name="common-al"/>
            <text:p text:style-name="tussenkopcur">Motivering Wegenverkeerswet 1994 (Wvw 1994):</text:p>
            <text:p text:style-name="common-al">Motivatie van de maatregel geschiedt uit het oogpunt van: </text:p>
            <text:p text:style-name="common-al">• artikel 2, lid 1a van de Wegenverkeerswet (Wvw) 1994, het verzekeren van de veiligheid op de weg;</text:p>
            <text:p text:style-name="common-al">• artikel 2, lid 1b van de Wegenverkeerswet (Wvw) 1994, het beschermen van weggebruikers en passagiers;</text:p>
            <text:p text:style-name="common-al">• artikel 2, lid 1c van de Wegenverkeerswet (Wvw) 1994, het in stand houden van de weg en het waarborgen van de bruikbaarheid daarvan; </text:p>
            <text:p text:style-name="common-al">• artikel 2, lid 1d van de Wegenverkeerswet (Wvw) 1994, het zoveel mogelijk waarborgen van de vrijheid van het verkeer;</text:p>
            <text:p text:style-name="common-al">• artikel 2, lid 2a van de Wegenverkeerswet (Wvw) 1994, het voorkomen of beperken van door het verkeer veroorzaakte overlast, hinder of schade alsmede de gevolgen voor het milieu, bedoeld in de Wet milieubeheer; </text:p>
            <text:p text:style-name="common-al">• artikel 2, lid 2b van de Wegenverkeerswet (Wvw) 1994, het voorkomen of beperken van door het verkeer veroorzaakte aantasting van het karakter of van de functie van objecten of gebieden. </text:p>
            <text:p text:style-name="common-al">Door de maatregelen wordt geen van de belangen genoemd in artikel 2 van de Wegenverkeerswet 1994 onevenredig geschaad ten opzichte van de huidige situatie. </text:p>
            <text:p text:style-name="common-al"/>
            <text:p text:style-name="tussenkopcur">Belangenafweging </text:p>
            <text:p text:style-name="common-al">
            <text:span text:style-name="nadrukondlijn">Bewoners </text:span>
          </text:p>
            <text:p text:style-name="common-al">De maatregelen zijn in het belang van bewoners. De verkeerssituatie wordt veilig en duidelijk (uniform) en de maatregelen bevorderen de leefbaarheid in de omgeving. </text:p>
            <text:p text:style-name="common-al">
            <text:span text:style-name="nadrukondlijn">Bedrijven</text:span>
          </text:p>
            <text:p text:style-name="common-al">De maatregelen zijn in het belang van bedrijven. De verkeerssituatie wordt veilig en duidelijk (uniform) en de maatregelen garanderen de bereikbaarheid van de bedrijven. </text:p>
            <text:p text:style-name="common-al">
            <text:span text:style-name="nadrukondlijn">(Doorgaand) gemotoriseerd verkeer</text:span>
          </text:p>
            <text:p text:style-name="common-al">De maatregelen zijn in het belang van (doorgaand) gemotoriseerd verkeer. De verkeerssituatie wordt veilig en duidelijk (uniform). </text:p>
            <text:p text:style-name="common-al">
            <text:span text:style-name="nadrukondlijn">Langzaam verkeer</text:span>
          </text:p>
            <text:p text:style-name="common-al">De maatregelen zijn in het belang van langzaam verkeer. De verkeerssituatie wordt veilig en duidelijk (uniform) en de maatregelen bevorderen de leefbaarheid in de omgeving. Het positioneren van fietsers op de rijbaan in plaats van op een vrijliggend fietspad zorgt voor beter (continue) zicht op elkaar wat ten goede komt aan de verkeersveiligheid. </text:p>
            <text:p text:style-name="common-al">
            <text:span text:style-name="nadrukondlijn">Openbaar vervoer </text:span>
          </text:p>
            <text:p text:style-name="common-al">De belangen van het openbaar vervoer worden licht geschaad. Dit heeft vooral te maken met het comfort in de bus door het aanbrengen van klinkers in de rijbaan en een plateau terwijl er nu asfalt ligt. De maximumsnelheid is en blijft 30 km/u. Echter omdat de verkeerssituatie veilig en duidelijk worden de belangen van het openbaar vervoer ook gediend door de maatregelen. Bovendien heeft nadrukkelijk afstemming met Connexxion plaatsgevonden over de herinrichting. </text:p>
            <text:p text:style-name="common-al">
            <text:span text:style-name="nadrukondlijn">Nood- en hulpdiensten</text:span>
          </text:p>
            <text:p text:style-name="common-al">De maatregelen zijn in het belang van nood- en hulpdiensten. De verkeerssituatie wordt veilig en duidelijk en bovendien ook overzichtelijker. De bereikbaarheid wordt tevens gegarandeerd. </text:p>
            <text:p text:style-name="common-al">Parkeerders</text:p>
            <text:p text:style-name="common-al">De maatregelen hebben lichte gevolgen voor parkeerders omdat er minder parkeerruimte overblijft langs de Fanny Blankers-Koenlaan. Dit wordt gecompenseerd door het aanbrengen van extra parkeerplaatsen in de Baron de Coubertinlaan. </text:p>
            <text:p text:style-name="common-al">
            <text:span text:style-name="nadrukondlijn">Algemeen belang</text:span>
          </text:p>
            <text:p text:style-name="common-al">De maatregelen garanderen de verkeersveiligheid, de bereikbaarheid en de leefbaarheid. Dit is in het algemeen belang. </text:p>
            <text:p text:style-name="common-al">
            <text:span text:style-name="nadrukondlijn">Afweging</text:span>
          </text:p>
            <text:p text:style-name="common-al">Alles afwegende zijn burgemeester en wethouders van mening dat de maatregelen in het algemeen belang zijn en in het bijzonder in het belang van bewoners, langzaam verkeer en nood- en hulpdiensten. Deze belangen wegen zwaarder dan de belangen van het openbaar vervoer en parkeerders die licht in hun belangen worden geschaad. </text:p>
            <text:p text:style-name="common-al"/>
            <text:p text:style-name="tussenkopcur">Voorbereiding en overleg</text:p>
            <text:p text:style-name="common-al">Vanwege de onrust onder inwoners over de verkeersveiligheid is bij het bepalen van de benodigde maatregelen veel aandacht uitgegaan naar participatie door een klankbordgroep, bewoners-bijeenkomsten en e-participatie. De klankbordgroep dacht mee in het opstellen van het maatregelenpakket. De groep bestond uit inwoners, vertegenwoordigers van de wijkraad Floriande, de voorzitter van de winkeliersvereniging Floriande, Connexxion, verkeerscommissie van de basisscholen, de conrector van het Haarlemmermeer Lyceum, politie en de eigenaar van het winkelcentrum. Er zijn verschillende ontwerpen gemaakt. Via e-participatie konden inwoners hun voorkeur voor een ontwerp uitspreken. De voorkeur ging uit naar een rijbaan met vrijliggend fietspad, een centrumplateau en een rotonde ter hoogte van het Haarlemmermeerlyceum. Daarnaast brachten zij ook nog ongeveer 200 opmerkingen en aanvullende wensen in, zoals het creëren van meer overzicht (minder bosjes, minder oversteken), meer plekken om fietsen te stallen en de wens om de bushalte nabij het winkelcentrum te houden.</text:p>
            <text:p text:style-name="common-al">Naar aanleiding van de keuze van de bewoners is er voor een ontwerp gekozen, waarbij er in plaats van - zoals gewenst door de betrokkenen - een vrijliggend fietspad aanliggende fietsstroken worden aangebracht. In deze variant zijn de opmerkingen en aanvullende wensen zoveel mogelijk meegenomen. Dit ontwerp is afgestemd met de klankbordgroep. Na de toelichting in de klankbordgroep en na een bewonersavond is er draagvlak ontstaan bij de inwoners. </text:p>
            <text:p text:style-name="common-al">Om de rechtstreeks bij het verkeersbesluit betrokken belangen goed af te kunnen wegen verdient het de aanbeveling om, vooral bij complexe en omstreden maatregelen, een voorbereidingsprocedure te volgen. Door het zorgvuldige participatieproces, met de inbreng van suggesties van bewoners, de klankbordgroep en deskundigen, is daarom afgezien van een voorbereidingsprocedure. Er is namelijk een zo veilig mogelijk ontwerp tot stand gekomen, dat tegemoetkomt aan de meeste input die tijdens de participatie is ingebracht. </text:p>
            <text:p text:style-name="common-al">Overleg met de Nationale Politie heeft plaatsgevonden in de Werkgroep Verkeer, waarin de door de korpschef gemachtigde medewerker verkeersadvisering, alsmede de Brandweer en Connexxion, vertegenwoordigd zijn. Op 12-05-2020 is dit besluit behandeld in de werkgroep. De leden van de Werkgroep gaan akkoord met de voorgestelde maatregelen.</text:p>
            <text:p text:style-name="common-al"/>
            <text:p text:style-name="tussenkopcur">Publicatie</text:p>
            <text:p text:style-name="common-al">Het besluit wordt gepubliceerd in de Digitale Staatscourant. </text:p>
            <text:p text:style-name="common-al"/>
            <text:p text:style-name="tussenkopcur">Besluiten</text:p>
            <text:p text:style-name="common-al">In overeenstemming met de tekeningen met de nummers 2019-017-010 en 2019-017-011, die een onderdeel zijn van dit besluit, wordt besloten tot de volgende verkeersmaatregelen: </text:p>
            <text:p text:style-name="common-al">1. Het intrekken van de voorrangsregelingen door het verwijderen van borden conform model B6 uit bijlage I van het Reglement Verkeersregels en Verkeerstekens (RVV) 1990 en haaientanden conform artikel 80 van het RVV 1990 op de volgende locaties in Hoofddorp:</text:p>
            <text:p text:style-name="common-al">a. ter hoogte van het kruispunt Fanny Blankers-Koenlaan - Altenapad;</text:p>
            <text:p text:style-name="common-al">b. ter hoogte van het kruispunt Fanny Blankers-Koenlaan - Heusdenpad;</text:p>
            <text:p text:style-name="common-al">c. ter hoogte van het kruispunt Fanny Blankers-Koenlaan - Vinexpad;</text:p>
            <text:p text:style-name="common-al"/>
            <text:p text:style-name="common-al">2. Het intrekken van de voorrangsregelingen door het verwijderen van borden conform model B4, B5 en B6 uit bijlage I van het RVV 1990 en haaientanden conform artikel 80 van het RVV 1990 op de volgende locatie:</text:p>
            <text:p text:style-name="common-al">a. ter hoogte van het kruispunt Fanny Blankers-Koenlaan – Nieuwe Molenaarslaan;</text:p>
            <text:p text:style-name="common-al"/>
            <text:p text:style-name="common-al">3. Het intrekken van parkeergelegenheid alleen bestemd voor de voertuigcategorie die op het bord is aangegeven door het verwijderen van borden conform model E08d uit bijlage I van het RVV 1990 op de Fanny Blankers-Koenlaan, ter hoogte van huisnummer 240;</text:p>
            <text:p text:style-name="common-al"/>
            <text:p text:style-name="common-al">4. Het intrekken van het onverplichte fietspad door het verwijderen van borden conform model G13 uit bijlage I van het RVV 1990 langs beide zijden van de Fanny Blankers-Koenlaan, tussen het Altenapad en de Nieuwe Molenaarslaan; </text:p>
            <text:p text:style-name="common-al">5. Het regelen van de voorrang door het plaatsen van borden conform model B6 uit bijlage I van het RVV 1990 en haaientanden conform artikel 80 van het RVV 1990 op de volgende locaties:</text:p>
            <text:p text:style-name="common-al">a. ter hoogte van het kruispunt Fanny Blankers-Koenlaan – Altenapad, zodanig dat het langzaam verkeer op het Altenapad voorrang verleent aan het verkeer op de Fanny Blankers-Koenlaan;</text:p>
            <text:p text:style-name="common-al">b. ter hoogte van het kruispunt Fanny Blankers-Koenlaan – Heusdenpad, zodanig dat het langzaam verkeer op het Heusdenpad voorrang verleent aan het verkeer op de Fanny Blankers-Koenlaan;</text:p>
            <text:p text:style-name="common-al">c. ter hoogte van het kruispunt Fanny Blankers-Koenlaan – Vinexpad, zodanig dat het langzaam verkeer op het Vinexpad voorrang verleent aan het verkeer op de Fanny Blankers-Koenlaan;</text:p>
            <text:p text:style-name="common-al">d. ter hoogte van het kruispunt Fanny Blankers-Koenlaan – Baron de Coubertinlaan, zodanig dat het langzaam verkeer op het Vinexpad voorrang verleent aan het verkeer op de Fanny Blankers-Koenlaan en de Baron de Coubertinlaan;</text:p>
            <text:p text:style-name="common-al"/>
            <text:p text:style-name="common-al">6. Het regelen van de voorrang door het plaatsen borden conform model B6 uit bijlage I van het RVV 1990 en haaientanden conform artikel 80 van het RVV 1990 op de rotonde Fanny Blankers-Koenlaan – Nieuwe Molenaarslaan, zodanig dat het verkeer op de rotonde (inclusief fietsers) voorrang heeft;</text:p>
            <text:p text:style-name="common-al"/>
            <text:p text:style-name="common-al">7. Het instellen van eenrichtingsverkeer, met uitzondering van fietsers, door het plaatsen van borden conform model C3 en C4 uit bijlage I van het RVV 1990 en onderborden OB52 op het Almkerkplein, ter hoogte van de Fanny Blankers-Koenlaan;</text:p>
            <text:p text:style-name="common-al"/>
            <text:p text:style-name="common-al">8. Het instellen van eenrichtingsverkeer, met uitzondering van fietsers, door het plaatsen van bord conform model C2 uit bijlage I van het RVV 1990 en onderbord OB52 op het Aalburgplein, ter hoogte van de Fanny Blankers-Koenlaan; </text:p>
            <text:p text:style-name="common-al"/>
            <text:p text:style-name="common-al">9. Het instellen van een rotonde door het plaatsen van borden conform model D1 uit bijlage I van het RVV 1990 op het kruispunt Fanny Blankers-Koenlaan – Nieuwe Molenaarslaan;</text:p>
            <text:p text:style-name="common-al"/>
            <text:p text:style-name="common-al">10. Het aangeven van de richting aan welke zijde automobilisten de middengeleiders op de Fanny Blankers-Koenlaan dienen te passeren door het plaatsen van borden conform model D2 uit bijlage I van het RVV 1990 op de volgende locaties:</text:p>
            <text:p text:style-name="common-al">a. 2x op de Fanny Blankers-Koenlaan, ter hoogte van het Almkerkplein;</text:p>
            <text:p text:style-name="common-al">b. 2x op de Fanny Blankers-Koenlaan, ter hoogte van het Aalburgplein;</text:p>
            <text:p text:style-name="common-al">c. 2x op de Fanny Blankers-Koenlaan, ter hoogte van de bushaltes;</text:p>
            <text:p text:style-name="common-al"/>
            <text:p text:style-name="common-al">11. Het aanwijzen van een parkeervak als algemene gehandicaptenparkeerplaats door het plaatsen van bord conform model E6 uit bijlage I van het RVV 1990 aan de Baron de Coubertinlaan, ter hoogte van de Fanny Blankers-Koenlaan;</text:p>
            <text:p text:style-name="common-al"/>
            <text:p text:style-name="common-al">12. Het aanduiden van een vrijliggend fietspad langs de Fanny Blankers-Koenlaan als verplicht fietspad door het plaatsen van borden conform model G11 uit bijlage I van het RVV 1990 op de volgende locaties: </text:p>
            <text:p text:style-name="common-al">a. vanaf de Baron de Coubertinlaan naar de Nieuwe Molenaarslaan;</text:p>
            <text:p text:style-name="common-al">b. vanaf de nieuwe rotonde naar het Vinexpad;</text:p>
            <text:p text:style-name="common-al">c. 2x vanaf het punt waar de fietsstroken achter de bushalte langs gaat;</text:p>
            <text:p text:style-name="common-al"/>
            <text:p text:style-name="common-al">13. Het aanleggen van voetgangersoversteekplaatsen door het plaatsen van borden conform model L2 uit bijlage I van het RVV 1990 en aanbrengen markering conform artikel 49.2 van het RVV 1990 op diverse locaties op de Fanny Blankers-Koenlaan;</text:p>
            <text:p text:style-name="common-al"/>
            <text:p text:style-name="common-al">14. Het aanduiden van een nieuwe (tweezijdige) bushalte door het plaatsen van borden conform model L3 uit bijlage I van het RVV 1990 op de Fanny Blankers-Koenlaan, tussen het Heusdenpad en de Nieuwe Molenaarslaan;</text:p>
            <text:p text:style-name="common-al"/>
            <text:p text:style-name="common-al">15. Het aanduiden van fietsstroken door het aanbrengen van een 1-1 markering conform artikel 1 van het RVV 1990 op de Fanny Blankers-Koenlaan, tussen het Altenapad en de Nieuwe Molenaarslaan; </text:p>
            <text:p text:style-name="common-al"/>
            <text:p text:style-name="common-al">16. Dit besluit ter openbare kennis te brengen op 29-5-2020.</text:p>
            <text:p text:style-name="common-al"/>
            <text:p text:style-name="common-al"/>
            <text:p text:style-name="common-al"/>
            <text:p text:style-name="common-al"/>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Vakdisciplines,</text:p>
            <text:p text:style-name="common-al"/>
            <text:p text:style-name="common-al"/>
            <text:p text:style-name="common-al"/>
            <text:p text:style-name="common-al">M. Koster </text:p>
            <text:p text:style-name="common-al"/>
            <text:p text:style-name="common-al"/>
            <text:p text:style-name="common-al"/>
            <text:p text:style-name="tussenkopcur">Terinzagelegging</text:p>
            <text:p text:style-name="common-al">Het besluit wordt gepubliceerd in de Staatscourant (overheid.nl). Het besluit en de tekening waarop de maatregelen staan aangegeven, liggen gedurende zes weken vanaf de publicatiedatum voor een ieder na een telefonische afspraak ter inzage op werkdagen van 9.00 tot 17.00 uur in het Informatiecentrum van het raadhuis, Raadhuisplein 1 in Hoofddorp.</text:p>
            <text:p text:style-name="common-al"/>
            <text:p text:style-name="tussenkopcur">Bezwaar</text:p>
            <text:p text:style-name="last-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552</text:span><text:line-break/><text:date style:data-style-name="dag" text:fixed="true" text:date-value="2020-05-29"/><text:line-break/><text:date style:data-style-name="jaar" text:fixed="true" text:date-value="2020-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9552</text:span><text:date style:data-style-name="nicedate" text:fixed="true" text:date-value="2020-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9552</text:span><text:date style:data-style-name="nicedate" text:fixed="true" text:date-value="2020-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rmeer</meta:user-defined>
    <meta:user-defined meta:name="OVERHEID.Gemeente/DC.creator">Haarlemmermeer</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verkeersmaatregelen t.b.v. de herinrichting - Hoofddorp – Fanny Blankers-Koenlaan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Nummer: X.2020.01118</meta:user-defined>
    <meta:user-defined meta:name="OVERHEIDop.verkeersbordcode">B6</meta:user-defined>
    <dc:language>nl</dc:language>
    <meta:user-defined meta:name="OVERHEID.EPSG28992/DC.spatial">103970.064 480292.786</meta:user-defined>
    <meta:user-defined meta:name="DC.title">Verkeersbesluit – gemeente Haarlemmermeer – Hoofddorp – Fanny Blankers-Koenlaan</meta:user-defined>
    <meta:user-defined meta:name="OVERHEID.PostcodeHuisnummer/OVERHEIDop.postcodeHuisnummer">2134CP 26</meta:user-defined>
    <meta:user-defined meta:name="OVERHEIDop.straatnaam">Fanny Blankers-Koenlaan</meta:user-defined>
    <meta:user-defined meta:name="OVERHEIDop.woonplaats">Hoofddorp</meta:user-defined>
    <meta:user-defined meta:name="DCTERMS.W3CDTF/DCTERMS.available">2020-05-29</meta:user-defined>
    <meta:user-defined meta:name="OVERHEIDop.StcrtID/DC.identifier">stcrt-2020-29552</meta:user-defined>
    <meta:user-defined meta:name="OVERHEIDop.externeBijlage">Besluittekening 1|exb-2020-27919</meta:user-defined>
    <meta:user-defined meta:name="OVERHEIDop.externeBijlage">Besluittekening 2|exb-2020-27920</meta:user-defined>
    <meta:user-defined meta:name="DCTERMS.W3CDTF/OVERHEIDop.jaargang">2020</meta:user-defined>
    <meta:user-defined meta:name="OVERHEIDop.publicationIssue">29552</meta:user-defined>
    <meta:user-defined meta:name="OVERHEIDop.versieInformatie"/>
  </office:meta>
</office:document-meta>
</file>