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astgesteld gewijzigd bestemmingsplan “Centrum Bladel 2019”, omgevingsvergunning Mariahof 14a en besluit hogere grenswaarde Markt 22-23</text:p>
          </table:table-cell>
          <table:table-cell office:value-type="string" table:style-name="staatscourantkop.B.cell">
            <text:section text:name="plaatje_id1-3-1-1" text:style-name="plaatje">
              <text:p text:style-name="illustratie_id1-3-1-1-1"><draw:frame draw:style-name="illustratie_id1-3-1-1-1" text:anchor-type="paragraph" svg:width="40mm" svg:height="2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Bladel maken op grond van artikel 3.8 van de Wet ruimtelijke ordening en de Algemene wet bestuursrecht bekend dat de gemeenteraad op 14 mei 2020 het bestemmingsplan “Centrum Bladel 2019” gewijzigd heeft vastgesteld. Daarnaast ligt op grond van artikel 3.30 Wet ruimtelijke ordening de omgevingsvergunning Mariahof 14a ter inzage en ligt op grond van artikel 110c eerste lid van de Wet geluidhinder het besluit hogere grenswaarde Markt 22-23 ter inzage. </text:p>
            <text:p text:style-name="common-al">
            <text:span text:style-name="nadrukondlijn">Inhoud</text:span>
          </text:p>
            <text:p text:style-name="common-al">Het bestemmingsplan heeft betrekking op een conserverend bestemmingsplan voor het centrum van Bladel waarin enkele initiatieven mee zijn genomen. Het betreft de volgende initiatieven: </text:p>
            <text:p text:style-name="common-al">- Sniederslaan 20a: Dit betreft het toevoegen van een woning op de verdieping van een winkel. </text:p>
            <text:p text:style-name="common-al">- Sniederslaan 59a: Dit betreft het legaliseren een woning boven de Sniederspassage. </text:p>
            <text:p text:style-name="common-al">- Mariahof 14a: Het mogelijk maken van een woning in de kapel. </text:p>
            <text:p text:style-name="common-al">- Markt 29: Het toevoegen van één woning.</text:p>
            <text:p text:style-name="common-al">- Markt 22: Het mogelijk maken van maximaal 9 woningen met maximaal 125m2 detailhandel. Daar-naast zijn op de begane grond andere commerciële functies toegestaan. en ligt. </text:p>
            <text:p text:style-name="common-al">Ten opzichte van het ontwerp bestemmingsplan zijn een aantal wijzigingen in de toelichting, regels en verbeelding aangebracht. </text:p>
            <text:p text:style-name="common-al">Belangrijke wijzigingen zijn: </text:p>
            <text:p text:style-name="common-al">- Het toevoegen van het gemeentelijke waterbeleid in paragraaf 4.3.</text:p>
            <text:p text:style-name="common-al">- Als bijlage 7 van de toelichting van het bestemmingsplan wordt het besluit hogere grenswaarde voor Markt 22-23 opgenomen.</text:p>
            <text:p text:style-name="common-al">- Op de verbeelding wordt ter plaatse van de Markt 29 een aanduiding ‘’2’’ opgenomen waardoor ter plaatse twee woningen zijn toegestaan.</text:p>
            <text:p text:style-name="common-al">- Op de verbeelding wordt ter plaatse van de Markt 29 het bouwvlak vergroot overeenkomstig de reeds bestaande bebouwing.</text:p>
            <text:p text:style-name="common-al">Een overzicht van alle wijzigingen is opgenomen in de Nota van zienswijzen.</text:p>
            <text:p text:style-name="common-al">Daarnaast wordt de omgevingsvergunning voor de Mariahof 14a gecoördineerd voorbereid, op grond van artikel 3.30 Wet ruimtelijke ordening met het bestemmingsplan Centrum Bladel 2019. De omgevingsvergunning gaat over het kadastrale perceel bekend gemeente Bladel BDL01, sectie G, nummer 6052, plaatselijk bekend Mariahof 14a te Bladel. </text:p>
            <text:p text:style-name="common-al">Op deze manier wordt de voorbereiding en bekendmaking van dit besluit gelijk getrokken aan de voorbereiding en bekendmaking van het bestemmingsplan ‘’Centrum Bladel 2019’’. De omgevingsvergunning heeft betrekking op de volgende activiteiten:</text:p>
            <text:p text:style-name="common-al">- Bouwen</text:p>
            <text:p text:style-name="common-al">- Monument</text:p>
            <text:p text:style-name="common-al">Het besluit voor de omgevingsvergunning voor de Mariahof 14a in Bladel is opgenomen als bijlage 6 van de toelichting van het bestemmingsplan.</text:p>
            <text:p text:style-name="common-al">Tevens wordt op grond van artikel 110c eerste lid van de Wet geluidhinder het besluit hogere grenswaarde Markt 22-23 gecoördineerd voorbereid. Het besluit hogere grenswaarde gaat over de kadastrale percelen bekend gemeente Bladel BDL01, sectie G, nummer 1965 en 1966, plaatselijk bekend Markt 22-23 te Bladel.</text:p>
            <text:p text:style-name="common-al">Op deze manier wordt de voorbereiding en bekendmaking van dit besluit gelijk getrokken aan de voorbereiding en bekendmaking van het bestemmingsplan ‘’Centrum Bladel 2019’’. Het besluit hogere grenswaarde voor de Markt 22-23 in Bladel is opgenomen als bijlage 7 van de toelichting van het bestemmingsplan.</text:p>
            <text:p text:style-name="common-al">
            <text:span text:style-name="nadrukondlijn">Ter inzage</text:span>
          </text:p>
            <text:p text:style-name="common-al">Het gewijzigde vastgestelde bestemmingsplan, de omgevingsvergunning en het besluit hogere grenswaarde ligt inclusief bijbehorend raadsbesluit en de Nota van zienswijzen gedurende zes weken van donderdag 21 mei 2020 tot en met woensdag 1 juli 2020 ter inzage bij het Klantcontact Centrum (KCC) in het gemeentehuis, Markt 21 te Bladel. U kunt daar terecht op maandag en woensdag van 09.00 tot 19.00 uur, op dinsdag en donderdag van 09.00 tot 17.00 uur en op vrijdag van 09.00 tot 12.00 uur. </text:p>
            <text:p text:style-name="common-al">U kunt de stukken ook inzien via <text:a xlink:href="http://www.bladel.nl/bestemmingsplannen" xlink:type="simple">www.bladel.nl/bestemmingsplannen</text:a> of op <text:a xlink:href="http://www.ruimtelijkeplannen.nl/" xlink:type="simple">www.ruimtelijkeplannen.nl</text:a>. </text:p>
            <text:p text:style-name="common-al">Het plan kent het identificatienummer: NL.IMRO.1728.BPB1066CentrumBlad-VAST. </text:p>
            <text:p text:style-name="common-al">
            <text:span text:style-name="nadrukondlijn">Beroep </text:span>
          </text:p>
            <text:p text:style-name="common-al">Gedurende de terinzagelegging kan beroep worden ingesteld door:</text:p>
            <text:p text:style-name="common-al">- degene die een zienswijze heeft ingebracht én belanghebbend is;</text:p>
            <text:p text:style-name="common-al">- een belanghebbende die kan aantonen dat hij redelijkerwijs niet in staat is geweest een zienswijze tegen het ontwerp bestemmingsplan bij de gemeenteraad kenbaar te maken;</text:p>
            <text:p text:style-name="common-al">- iedere belanghebbende, voor zover het beroep wordt ingesteld tegen wijzigingen die de gemeenteraad bij de vaststelling van het plan heeft aangebracht in het plan.</text:p>
            <text:p text:style-name="common-al">Het instellen van beroep is mogelijk gedurende de terinzagelegging tot en met woensdag 1 juli 2020. Het beroepschrift moet worden gestuurd naar de Afdeling Bestuursrechtspraak van de Raad van State, Postbus 20019, 2500 EA Den Haag. </text:p>
            <text:p text:style-name="common-al">
            <text:span text:style-name="nadrukondlijn">Inwerkingtreding</text:span>
          </text:p>
            <text:p text:style-name="common-al">Het besluit tot vaststelling van het bestemmingsplan treedt in werking met ingang van 2 juli 2020. Het instellen van beroep schort de werking van het besluit niet op. Degene die beroep heeft ingesteld kan bij de voorzitter van de Afdeling Bestuursrechtspraak van de Raad van State om voorlopige voorziening vragen. Indien binnen de beroepstermijn een verzoek om voorlopige voorziening wordt ingediend, treedt het besluit tot vaststelling niet in werking voordat op dat verzoek is beslist. Aan het instellen van beroep en het indienen van een verzoek om voorlopige voorziening zijn kosten verbonden.</text:p>
            <text:p text:style-name="last-al">Voor meer informatie over dit bestemmingsplan kunt u contact opnemen met de heer J.M.H.L. Scheres van de afdeling Ontwikkeling (telefoonnummer 0497-361636).</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7938</text:span><text:line-break/><text:date style:data-style-name="dag" text:fixed="true" text:date-value="2020-05-20"/><text:line-break/><text:date style:data-style-name="jaar" text:fixed="true" text:date-value="2020-05-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27938</text:span><text:date style:data-style-name="nicedate" text:fixed="true" text:date-value="2020-05-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27938</text:span><text:date style:data-style-name="nicedate" text:fixed="true" text:date-value="2020-05-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PlanRuimtelijk-Web-ZM/2.6/xml/MC-DRP-PlanRuimtelijk-Web-ZM.xml</meta:user-defined>
    <meta:user-defined meta:name="OVERHEID.Gemeente/DC.creator">Bladel</meta:user-defined>
    <meta:user-defined meta:name="OVERHEID.Informatietype/DC.type">officiële publicatie</meta:user-defined>
    <meta:user-defined meta:name="OVERHEIDop.Staatscourant/DC.type">Ruimtelijke plannen</meta:user-defined>
    <meta:user-defined meta:name="OVERHEID.Ministerie/DCTERMS.publisher">Ministerie van Binnenlandse Zaken en Koninkrijksrelaties</meta:user-defined>
    <meta:user-defined meta:name="OVERHEID.TaxonomieBeleidsagenda/OVERHEID.category">Ruimte en infrastructuur | Organisatie en beleid</meta:user-defined>
    <meta:user-defined meta:name="OVERHEID.TaxonomieBeleidsagenda/OVERHEID.category">Huisvesting | Organisatie en beleid</meta:user-defined>
    <meta:user-defined meta:name="OVERHEIDop.Ruimtelijkplan/OVERHEIDop.bekendmakingBetreffendePlan">NL.IMRO.1728.BPB1066CentrumBlad-VAST</meta:user-defined>
    <meta:user-defined meta:name="OVERHEIDop.Ruimtelijkeplannen/DC.type">wijzigings- of uitwerkingsplan</meta:user-defined>
    <dc:language>nl</dc:language>
    <meta:user-defined meta:name="OVERHEID.Gemeente/DC.spatial">Bladel</meta:user-defined>
    <meta:user-defined meta:name="OVERHEID.EPSG28992/DC.spatial">143327.618 375480.028</meta:user-defined>
    <meta:user-defined meta:name="OVERHEID.EPSG28992/DC.spatial">142967.947 375213.755</meta:user-defined>
    <meta:user-defined meta:name="DC.title">Vastgesteld gewijzigd bestemmingsplan “Centrum Bladel 2019”, omgevingsvergunning Mariahof 14a en besluit hogere grenswaarde Markt 22-23</meta:user-defined>
    <meta:user-defined meta:name="OVERHEID.PostcodeHuisnummer/OVERHEIDop.postcodeHuisnummer">5531JK 14</meta:user-defined>
    <meta:user-defined meta:name="OVERHEID.PostcodeHuisnummer/OVERHEIDop.postcodeHuisnummer">5531BC 22</meta:user-defined>
    <meta:user-defined meta:name="OVERHEIDop.straatnaam">Mariahof</meta:user-defined>
    <meta:user-defined meta:name="OVERHEIDop.straatnaam">Markt</meta:user-defined>
    <meta:user-defined meta:name="OVERHEIDop.woonplaats">Bladel</meta:user-defined>
    <meta:user-defined meta:name="OVERHEIDop.woonplaats">Bladel</meta:user-defined>
    <meta:user-defined meta:name="DCTERMS.W3CDTF/DCTERMS.available">2020-05-20</meta:user-defined>
    <meta:user-defined meta:name="DCTERMS.W3CDTF/OVERHEIDop.jaargang">2020</meta:user-defined>
    <meta:user-defined meta:name="OVERHEIDop.publicationIssue">27938</meta:user-defined>
    <meta:user-defined meta:name="OVERHEIDop.StcrtID/DC.identifier">stcrt-2020-27938</meta:user-defined>
    <meta:user-defined meta:name="OVERHEIDop.versieInformatie"/>
  </office:meta>
</office:document-meta>
</file>