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wijzigd vastgesteld bestemmingsplan ‘Bestemmingsplan De Streek, partiële herziening Gemeenteweg 161’ </text:p>
          </table:table-cell>
          <table:table-cell office:value-type="string" table:style-name="staatscourantkop.B.cell">
            <text:section text:name="plaatje_id1-3-1-1" text:style-name="plaatje">
              <text:p text:style-name="illustratie_id1-3-1-1-1"><draw:frame draw:style-name="illustratie_id1-3-1-1-1" text:anchor-type="paragraph" svg:width="40mm" svg:height="28.3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taphorst maken bekend dat de gemeenteraad van Staphorst in de vergadering van 12 mei 2020 met toepassing van artikel 3.8 Wet ruimtelijke ordening het bestemmingsplan ‘Bestemmingsplan De Streek, partiële herziening Gemeenteweg 161’ gewijzigd heeft vastgesteld. Het plan voorziet in de transformatie van de houtzagerij naar wonen op het perceel Gemeenteweg 161. De bedrijfswoning wordt herbouwd tot een dubbele woning en op de plek van de voormalige houtzagerij komt een nieuw gebouw met drie woningen. Een kapschuur blijft behouden voor caravanstalling, een andere kapschuur wordt herbouwd voor bergingen. Ten behoeve van het project is voor de nieuwe woningen een hogere waarde wegverkeerslawaai / spoorweglawaai vastgesteld. </text:p>
            <text:p text:style-name="common-al">Het plan is op de volgende punten in de regels gewijzigd:</text:p>
            <text:p text:style-name="common-al"/>
            <text:list text:style-name="id1-3-2-1-1-4">
              <text:list-item text:style-override="id1-3-2-1-1-4-1">
                <text:number>1.</text:number>
                <text:p text:style-name="al">Ten behoeve van trillinghinder is een bepaling opgenomen die erop toeziet dat een goed woon- en leefklimaat dient te worden behaald voor dit aspect in het bouwplan;</text:p>
              </text:list-item>
              <text:list-item text:style-override="id1-3-2-1-1-4-2">
                <text:number>2.</text:number>
                <text:p text:style-name="al">Aanpassing goot- en bouwhoogte. Voor de bestaande bedrijfswoning is geregeld dat de bestaande goot- en bouwhoogte toelaatbaar zijn en blijven. Voor de nieuwbouw is de voorste woning aan één zijde (niet richting naastgelegen woningen) voorzien van een aanduiding die een goothoogte van 4,5 meter toestaat. Dit als terugverwijzing naar de bestaande zagerij.</text:p>
              </text:list-item>
              <text:list-item text:style-override="id1-3-2-1-1-4-3">
                <text:number>3.</text:number>
                <text:p text:style-name="al">Het bouwvlak van de nieuwe woningen is 4,8 meter naar achteren geschoven (vanaf de Gemeenteweg). </text:p>
              </text:list-item>
            </text:list>
            <text:p text:style-name="common-al">Op 7 mei 2020 is vanuit de provincie Overijssel ambtelijk bericht dat de wijzigingen in het bestemmingsplan in overeenstemming zijn met het provinciaal belang. De provincie stemt er dan ook mee in dat, nu de raad het plan conform voorstel gewijzigd heeft vastgesteld, direct voor beroepsfase gepubliceerd wordt. </text:p>
            <text:p text:style-name="common-al">
            <text:span text:style-name="nadrukcur">Hogere grenswaarde Wet geluidhinder</text:span>
          </text:p>
            <text:p text:style-name="common-al">Vanwege de nabijheid van het spoor moet voor alle woningen een hogere grenswaarde op grond van de Wet geluidhinder worden vastgesteld. Ten aanzien van het wegverkeer ligt het perceel net op de overgang van 50 km/h naar 30 km/h. Voor de voorste 2 woningen is vandaar ook een hogere grenswaarde vereist. De procedure voor deze hogere grenswaarde haakt aan op de bestemmingsplanprocedure. Het besluit hogere grenswaarden ligt dan ook tegelijk met het vastgestelde bestemmingsplan ter inzage bij de publieksbalie. Deze stukken worden ook op de website geplaatst. </text:p>
            <text:p text:style-name="common-al">
            <text:span text:style-name="nadrukcur">Beroepstermijn</text:span>
          </text:p>
            <text:p text:style-name="common-al">Het vastgestelde bestemmingsplan ligt voor een ieder ter inzage vanaf woensdag 20 mei 2020 voor de duur van 6 weken bij de publieksbalie Omgevingsplein, Binnenweg 26, 7951 DE te Staphorst. Ook is het plan in pdf-formaat te raadplegen via de website <text:a xlink:href="http://www.staphorst.nl/bekendmakingen" xlink:type="simple">www.staphorst.nl/bekendmakingen</text:a>, rubriek ‘Bestemmingsplan’. Daarnaast is het vastgestelde bestemmingsplan raadpleegbaar op: <text:a xlink:href="http://www.ruimtelijkeplannen.nl/" xlink:type="simple">http://www.ruimtelijkeplannen.nl</text:a>. Via de zoekfunctie kunt u het plan vinden door invoering van het volgende plannummer: NL.IMRO.0180.2102019006-VS01. De digitale bestanden zijn beschikbaar op: <text:a xlink:href="http://roplannen.gemeentedocumenten.nl/staphorstplannen/NL.IMRO.0180.2102019006-" xlink:type="simple">http://roplannen.gemeentedocumenten.nl/staphorstplannen/NL.IMRO.0180.2102019006-</text:a><text:span text:style-name="nadrukondlijn">.</text:span> </text:p>
            <text:p text:style-name="last-al">Belanghebbenden die tijdig een zienswijze naar voren hebben gebracht omtrent het ontwerpbesluit kunnen beroep instellen. Belanghebbenden die redelijkerwijs niet kan worden verweten dat zij omtrent het ontwerpbesluit geen zienswijze naar voren hebben gebracht, kunnen ook beroep instellen. Tegen onderdelen die bij vaststelling gewijzigd zijn kunnen belanghebbenden beroep indienen ook al hebben zij geen zienswijze ingediend. Beroep kan worden ingesteld binnen een beroepstermijn van zes weken, welke begint op de dag na de dag waarop de terinzagelegging is aangevangen, bij de Afdeling Bestuursrechtspraak van de Raad van State, Postbus 20019, 2500 EA, 's-Gravenhage. De indiener van een beroepschrift kan de Voorzieningenrechter van de Afdeling eveneens vragen een voorlopige voorziening te treffen indien onverwijlde spoed, gelet op de betrokken belangen, dat vere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427</text:span><text:line-break/><text:date style:data-style-name="dag" text:fixed="true" text:date-value="2020-05-19"/><text:line-break/><text:date style:data-style-name="jaar" text:fixed="true" text:date-value="2020-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7427</text:span><text:date style:data-style-name="nicedate" text:fixed="true" text:date-value="2020-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7427</text:span><text:date style:data-style-name="nicedate" text:fixed="true" text:date-value="2020-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Staphorst</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180.2102019006-VS01</meta:user-defined>
    <meta:user-defined meta:name="OVERHEIDop.Ruimtelijkeplannen/DC.type">bestemmingsplan</meta:user-defined>
    <dc:language>nl</dc:language>
    <meta:user-defined meta:name="OVERHEID.Gemeente/DC.spatial">Staphorst</meta:user-defined>
    <meta:user-defined meta:name="DC.title">Gewijzigd vastgesteld bestemmingsplan ‘Bestemmingsplan De Streek, partiële herziening Gemeenteweg 161’</meta:user-defined>
    <meta:user-defined meta:name="DCTERMS.W3CDTF/DCTERMS.available">2020-05-19</meta:user-defined>
    <meta:user-defined meta:name="DCTERMS.W3CDTF/OVERHEIDop.jaargang">2020</meta:user-defined>
    <meta:user-defined meta:name="OVERHEIDop.publicationIssue">27427</meta:user-defined>
    <meta:user-defined meta:name="OVERHEIDop.StcrtID/DC.identifier">stcrt-2020-27427</meta:user-defined>
    <meta:user-defined meta:name="OVERHEIDop.versieInformatie"/>
  </office:meta>
</office:document-meta>
</file>