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Foarstrjitte ter hoogte van nummer 24 te Holwer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text:span text:style-name="nadrukvet">Foarstrjitte</text:span> ter hoogte van nummer <text:span text:style-name="nadrukvet">24 te Holwerd</text:span>,  één en ander zoals aangegeven op de bijgevoegde tekening.</text:p>
            <text:p text:style-name="tussenkopcur">Motivering</text:p>
            <text:p text:style-name="common-al">Op <text:span text:style-name="nadrukvet">10 maart 2020</text:span>  is een aanvraag ingediend betreffende het aanwijzen van een gehandicaptenparkeerplaats op kenteken aan <text:span text:style-name="nadrukvet">Foarstrjitte</text:span><text:span text:style-name="nadrukvet"/>ter hoogte van nummer <text:span text:style-name="nadrukvet">24 te Holwerd.</text:span></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text:span text:style-name="nadrukvet">Foarstrjitte</text:span>, ter hoogte van nummer <text:span text:style-name="nadrukvet">24 te Holwerd</text:span>,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text:span text:style-name="nadrukvet">Foarstrjitte</text:span><text:span text:style-name="nadrukvet"/>ter hoogte van nummer <text:span text:style-name="nadrukvet">24 te Holwerd</text:span><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text:span text:style-name="nadrukvet">Foarstrjitte</text:span><text:span text:style-name="nadrukvet">,</text:span>  ter hoogte van <text:span text:style-name="nadrukvet">Foarstrjitte</text:span><text:span text:style-name="nadrukvet"> 24 te Holwerd</text:span>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2 april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529</text:span><text:line-break/><text:date style:data-style-name="dag" text:fixed="true" text:date-value="2020-04-22"/><text:line-break/><text:date style:data-style-name="jaar" text:fixed="true" text:date-value="2020-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529</text:span><text:date style:data-style-name="nicedate" text:fixed="true" text:date-value="2020-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529</text:span><text:date style:data-style-name="nicedate" text:fixed="true" text:date-value="2020-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saptenparkeerplaats - Holwere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00670</meta:user-defined>
    <meta:user-defined meta:name="DCTERMS.abstract">Aanwijzen gehandicaptenparkeerplaats Foarstrjitte 24 te Holwerd</meta:user-defined>
    <meta:user-defined meta:name="OVERHEIDop.verkeersbordcode">E6</meta:user-defined>
    <dc:language>nl</dc:language>
    <meta:user-defined meta:name="OVERHEID.EPSG28992/DC.spatial">189093.767 598124.114</meta:user-defined>
    <meta:user-defined meta:name="DC.title">Verkeersbesluit gehandicaptenparkeerplaats Foarstrjitte ter hoogte van nummer 24 te Holwerd</meta:user-defined>
    <meta:user-defined meta:name="OVERHEID.PostcodeHuisnummer/OVERHEIDop.postcodeHuisnummer">9151HE 24</meta:user-defined>
    <meta:user-defined meta:name="OVERHEIDop.straatnaam">Foarstrjitte</meta:user-defined>
    <meta:user-defined meta:name="OVERHEIDop.woonplaats">Holwerd</meta:user-defined>
    <meta:user-defined meta:name="DCTERMS.W3CDTF/DCTERMS.available">2020-04-22</meta:user-defined>
    <meta:user-defined meta:name="OVERHEIDop.StcrtID/DC.identifier">stcrt-2020-22529</meta:user-defined>
    <meta:user-defined meta:name="DCTERMS.W3CDTF/OVERHEIDop.jaargang">2020</meta:user-defined>
    <meta:user-defined meta:name="OVERHEIDop.publicationIssue">22529</meta:user-defined>
    <meta:user-defined meta:name="OVERHEIDop.versieInformatie"/>
  </office:meta>
</office:document-meta>
</file>