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0-22517-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mt.4.23mm_ifm" style:family="text" style:name="ifm_span_font.italic_mt.4.23mm_ifm">
      <style:text-properties fo:font-style="italic"/>
    </style:style>
    <style:style style:class="text" style:display-name="ifm_span_font.bold_ifm" style:family="text" style:name="ifm_span_font.bold_ifm">
      <style:text-properties fo:font-weight="bold"/>
    </style:style>
    <style:style style:class="text" style:display-name="ifm_span_font.bold_mt.10mm_ifm" style:family="text" style:name="ifm_span_font.bold_mt.10mm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2517</text:p>
          </table:table-cell>
        </table:table-row>
        <table:table-row table:style-name="staatscourant.koprow1">
          <table:covered-table-cell/>
          <table:covered-table-cell/>
          <table:table-cell office:value-type="string" table:style-name="staatscourant.publicatiedatumcel">
            <text:p>23 april</text:p>
          </table:table-cell>
        </table:table-row>
        <table:table-row>
          <table:covered-table-cell/>
          <table:covered-table-cell/>
          <table:table-cell office:value-type="string" table:style-name="staatscourant.publicatiedatumcel">
            <text:p>2020</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Instelling tijdelijk gebied met beperkingen Biesbosch (RPAS-vluchten), Ministerie van Defensie</text:h>
      <text:p text:style-name="ifm_p_font.italic_mt.7.4mm_ifm">10 april 2020</text:p>
      <text:p text:style-name="ifm_p_font.italic_ifm">Nr. MLA/063/2020</text:p>
      <text:p text:style-name="ifm_p_mt.3.7mm_ifm">De Minister van Defensie,</text:p>
      <text:p text:style-name="ifm_p_mt.3.7mm_ifm">Handelende in overeenstemming met de Minister van Infrastructuur en Waterstaat;</text:p>
      <text:p text:style-name="ifm_p_mt.3.7mm_ifm">Gelezen het verzoek van de commandant van het Operationeel Ondersteunings Commando Land, Joint Intelligence Surveillance Target Acquisition Reconnaissance Commando, 107 Aerial Systembatterij van donderdag 9 april 2020;</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ndent.-7mm_mleft.7mm_ifm">1.<text:tab/>Ten behoeve van vluchten met het <text:span text:style-name="ifm_span_font.italic_mt.4.23mm_ifm">Remotely Piloted Aircraft System (</text:span>RPAS) type Puma in het kader van nationale operaties wordt als inzetgebied het tijdelijke gebied met beperkingen (TGB) Biesbosch aangewezen, begrensd door de volgende coördinaten en hoogten:</text:p>
      <text:p text:style-name="ifm_p_indent.0mm_mleft.7mm_ifm"><text:span text:style-name="ifm_span_font.bold_ifm">TGB Biesbosch</text:span></text:p>
      <text:p text:style-name="ifm_p_indent.0mm_mleft.7mm_ifm">Van 51°49'26.12"N 004°43'04.54"E, naar 51°49'39.75"N 004°56'17.12"E, naar 51°41'51.69"N 004°52'49.48"E, naar 51°40'35.36"N 004°40'50.26"E, naar 51°45'00.64"N 004°38'38.70"E, terug naar 51°49'26.12"N 004°43'04.54"E, van grondniveau tot 1000 voet AMSL (zie figuur).</text:p>
      <text:p text:style-name="ifm_p_mt.3.7mm_indent.-7mm_mleft.7mm_ifm">2.<text:tab/>Het TGB Biesbosch, genoemd in het eerste lid, wordt ingesteld op de hieronder genoemde dagen en tijdstippen:</text:p>
      <text:p text:style-name="ifm_p_indent.0mm_mleft.7mm_ifm"><text:span text:style-name="ifm_span_font.bold_ifm">Week 15:</text:span></text:p>
      <text:p text:style-name="ifm_p_indent.0mm_mleft.7mm_ifm">zaterdag 11 april 2020 van 11:00 uur tot en met 23:00 uur lokale tijd;</text:p>
      <text:p text:style-name="ifm_p_indent.0mm_mleft.7mm_ifm">zondag 12 april 2020 van 11:00 uur tot en met 23:00 uur lokale tijd;</text:p>
      <text:p text:style-name="ifm_p_indent.0mm_mleft.7mm_ifm">maandag 13 april 2020 van 11:00 tot en met 23:00 uur lokale tijd.<draw:frame draw:name="Afbeelding1" draw:style-name="frame.picture.inline" draw:z-index="1" svg:height="113mm" svg:width="113mm" text:anchor-type="as-char" style:rel-height="scale" style:rel-width="scale"><draw:image draw:filter-name="PNG - Portable Network Graphics" xlink:actuate="onLoad" xlink:href="Pictures/stcrt-2020-22517-001.png" xlink:show="embed" xlink:type="simple"/></draw:frame><text:line-break/><text:span text:style-name="ifm_span_font.bold_mt.10mm_ifm">TGB Biesbosch</text:span><text:line-break/><text:line-break/></text:p>
      <text:h text:style-name="ifm_p_font.bold_mt.5.08mm_page.keep-with-next_ifm" text:outline-level="2">Artikel<text:s/>2<text:s/></text:h>
      <text:p text:style-name="ifm_p_mt.4.23mm_ifm">Voor het gebruik van het TGB Biesbosch gelden de volgende regels:</text:p>
      <text:p text:style-name="ifm_p_indent.-7mm_mleft.7mm_ifm">a.<text:tab/>het uitvoeren van andere dan bij de inzet betrokken vluchten in het TGB Biesbosch is niet toegestaan, met uitzondering van door tussenkomst van MilATCC Schiphol met de RPAS commandant gecoördineerde HEMS- en SAR-vluchten en vluchten van de Landelijke eenheid, afdeling Luchtvaart;</text:p>
      <text:p text:style-name="ifm_p_indent.-7mm_mleft.7mm_ifm">b.<text:tab/>gedurende de uitvoering van de vluchten met het RPAS dient te allen tijde contact mogelijk te zijn tussen de uitvoerende eenheid en MILATCC Schiphol;</text:p>
      <text:p text:style-name="ifm_p_indent.-7mm_mleft.7mm_ifm">c.<text:tab/>aanvang en beëindiging van de vluchten met het RPAS worden gecoördineerd met MILATCC Schiphol</text:p>
      <text:p text:style-name="ifm_p_indent.-7mm_mleft.7mm_ifm">d.<text:tab/>tijdens de uitvoering van de vluchten met het RPAS worden de in het “Operations Manual” opgenomen beperkingen in acht genomen;</text:p>
      <text:p text:style-name="ifm_p_indent.-7mm_mleft.7mm_ifm">e.<text:tab/>het uitvoeren van de vluchten met het RPAS boven aaneengesloten bebouwing en mensenverzamelingen wordt vermeden, tenzij dit voor het doel van de vlucht noodzakelijk is;</text:p>
      <text:p text:style-name="ifm_p_indent.-7mm_mleft.7mm_ifm">f.<text:tab/>voor aanvang van de vluchten met het RPAS stelt de vluchtuitvoerder zich op de hoogte met betrekking tot plaatsen die geschikt zijn voor het uitvoeren van een noodlanding;</text:p>
      <text:p text:style-name="ifm_p_indent.-7mm_mleft.7mm_ifm">g.<text:tab/>de vliegroute en vlieghoogte worden zodanig gekozen dat in geval van een noodlanding het risico voor derden zoveel mogelijk wordt beperkt.</text:p>
      <text:h text:style-name="ifm_p_font.bold_mt.5.08mm_page.keep-with-next_ifm" text:outline-level="2">Artikel<text:s/>3<text:s/></text:h>
      <text:p text:style-name="ifm_p_mt.4.23mm_ifm">Deze beschikking treedt in werking met ingang van zaterdag 11 april 2020 en vervalt met ingang van maandag 13 april 2020.</text:p>
      <text:p text:style-name="ifm_p_mt.3.7mm_ifm">Deze beschikking is achteraf met de toelichting in de Staatscourant geplaatst vanwege het karakter van de inzet en is vooraf bekend gemaakt door middel van een NOTAM.</text:p>
      <text:p text:style-name="ifm_p_font.italic_mt.3.7mm_ifm">De Minister van Defensie,<text:line-break/>voor deze:<text:line-break/>De Directeur Militaire Luchtvaart Autoriteit,<text:line-break/>J.P.<text:s/>Apon,<text:line-break/>Commodore</text:p>
      <text:p text:style-name="ifm_p_mt.3.7mm_ifm">Tegen deze beschikking kunnen belanghebbenden op grond van de Algemene wet bestuursrecht (Awb), binnen 6 weken na de dag waarop deze beschikking is bekendgemaakt een bezwaarschrift indienen. Het bezwaarschrift dient te worden gericht aan de Minister van Defensie, DienstenCentrum Juridische Dienst-verlening, ter attentie van de Commissie advisering bezwaarschriften Defensie, Postbus 90004, 3509 AA Utrecht. Het bezwaarschrift dient te zijn ondertekend en moet ten minste bevatten: de naam en het adres van de indiener; de dagtekening; een omschrijving van de beschikking waartegen het bezwaar is gericht;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Sinds enkele jaren heeft het Ministerie van Defensie de beschikking over verschillende typen <text:span text:style-name="ifm_span_font.italic_mt.4.23mm_ifm">Remotely Piloted Aircraft Systems </text:span>(RPAS). Een RPAS kan conform de Regeling vluchten militaire onbemande luchtvaartuigen worden gebruikt in militaire plaatselijke luchtverkeersleidingsgebieden, <text:span text:style-name="ifm_span_font.italic_mt.4.23mm_ifm">restricted areas</text:span> en tijdelijke gebieden met beperkingen (TGB’s). In deze beschikking is op grond van artikel 9 van het Besluit luchtverkeer 2014 een TGB aangewezen. Binnen dit TGB zullen in het kader van bijstandverlening aan de politie vluchten met een RPAS worden uitgevoerd. De grenzen van het TGB zullen daarbij niet worden overschreden.</text:p>
      <text:p text:style-name="ifm_p_mt.3.7mm_ifm">Luchtvaartuigen in gebruik bij de Landelijke eenheid, afdeling Luchtvaart, en luchtvaartuigen ten behoeve van HEMS- en SAR-vluchten mogen het tijdelijke gebied met beperkingen binnenvliegen na toestemming van MilATCC Schiphol.</text:p>
      <text:p text:style-name="ifm_p_mt.3.7mm_ifm">In verband met het bijzondere karakter van deze inzet zal deze beschikking pas na beëindiging hiervan worden gepubliceerd. Via een vooraf gepubliceerde <text:span text:style-name="ifm_span_font.italic_ifm">Notice to Airmen</text:span> is het vliegverkeer gewaarschuwd dat het betrokken luchtruim verboden gebied i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inline">
      <style:graphic-properties draw:blue="0%" draw:color-inversion="false" draw:color-mode="standard" draw:contrast="0%" draw:gamma="100%" draw:green="0%" draw:image-opacity="100%" draw:luminance="0%" draw:red="0%" fo:clip="rect(0cm 0cm 0cm 0cm)" style:horizontal-pos="left" style:horizontal-rel="paragraph-content" style:mirror="none" style:wrap="dynamic" style:vertical-pos="top" style:vertical-rel="baseli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0 nr. 22517</text:span><text:tab/>23 april 2020</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0 nr. 22517</text:span><text:tab/>23 april 2020</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Instelling tijdelijk gebied met beperkingen Biesbosch (RPAS-vluchten), Ministerie van Defensie</dc:title>
    <meta:user-defined meta:name="OVERHEIDop.Staatscourant/DC.type">Ontheffingen</meta:user-defined>
    <meta:user-defined meta:name="OVERHEID.Ministerie/DC.creator">Ministerie van Defensie</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20-22517</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22517</meta:user-defined>
    <meta:user-defined meta:name="OVERHEIDop.publicationName">Staatscourant</meta:user-defined>
    <meta:user-defined meta:name="OVERHEID.Organisatietype/OVERHEID.organisationType">ministerie</meta:user-defined>
    <meta:user-defined meta:name="DCTERMS.W3CDTF/OVERHEIDop.jaargang">2020</meta:user-defined>
    <meta:user-defined meta:name="OVERHEIDop.doctype">Officiële Publicaties, versie 1.1</meta:user-defined>
    <meta:user-defined meta:name="OVERHEID.Informatietype/DC.type">officiële publicatie</meta:user-defined>
    <meta:user-defined meta:name="OVERHEID.TaxonomieBeleidsagenda/OVERHEID.category">Internationaal | Defensie</meta:user-defined>
    <meta:user-defined meta:name="OVERHEID.TaxonomieBeleidsagenda/OVERHEID.category">Verkeer | Luchtvaart</meta:user-defined>
    <meta:user-defined meta:name="DC.title">Instelling tijdelijk gebied met beperkingen Biesbosch (RPAS-vluchten), Ministerie van Defensie</meta:user-defined>
    <meta:user-defined meta:name="DCTERMS.W3CDTF/DCTERMS.available">2020-04-23</meta:user-defined>
  </office:meta>
</office:document-meta>
</file>