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laadpunten electrische voertuigen t.h.v. Abe Lenstra Boulevard 42-44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20.3000866</text:p>
            <text:p text:style-name="al"/>
            <text:p text:style-name="al">Onderwerp: Aanwijzen vier parkeerplaatsen aan de Abe Lenstra Boulevard ter hoogte van nummer 42-44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laadpalen aan de Abe Lenstra Boulevard;</text:p>
            <text:p text:style-name="al">laadlocaties aan de Abe Lenstra Boulevard maken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vier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twee borden E4 uit bijlage 1 van het Reglement verkeersregels en verkeerstekens 1990 met onderbord “opladen elektrische voertuigen” aan de Abe Lenstra Boulevard nabij huisnummer 42-44 te Heerenveen tien parkeerplaatsen te reserveren voor het laden van elektrische voertuigen;</text:p>
              </text:list-item>
              <text:list-item text:style-override="id1-3-2-2-1-1-2">
                <text:number>2.</text:number>
                <text:p text:style-name="al">Een en ander overeenkomstig de bij dit verkeersbesluit behorende situatietekening d.d. 26 februari 2020;</text:p>
              </text:list-item>
              <text:list-item text:style-override="id1-3-2-2-1-1-3">
                <text:number>3.</text:number>
                <text:p text:style-name="al">Dit besluit wordt gepubliceerd in de Staatscourant.</text:p>
              </text:list-item>
            </text:list>
            <text:p text:style-name="last-al"/>
            <text:p text:style-name="tekst_bottom"/>
          </text:section>
        </text:section>
        <text:section text:name="regeling-sluiting_id1-3-2-3" text:style-name="regeling-sluiting">
          <text:section text:name="ondertekening_id1-3-2-3-1">
            <text:p><text:span text:style-name="functie">Heerenveen, 7 april 2020</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2312</text:span><text:line-break/><text:date style:data-style-name="dag" text:fixed="true" text:date-value="2020-04-17"/><text:line-break/><text:date style:data-style-name="jaar" text:fixed="true" text:date-value="2020-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2312</text:span><text:date style:data-style-name="nicedate" text:fixed="true" text:date-value="2020-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2312</text:span><text:date style:data-style-name="nicedate" text:fixed="true" text:date-value="2020-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Laadpunten Abe Lenstra Boulevard Heerenveen - Abe Lenstra Boulevard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3000866</meta:user-defined>
    <meta:user-defined meta:name="DCTERMS.abstract">Aanwijzen vier parkeerplaatsen aan de Abe Lenstra Boulevard ter hoogte van nummer 42-44 te Heerenveen voor het opladen van elektrische voertuigen.</meta:user-defined>
    <meta:user-defined meta:name="OVERHEIDop.verkeersbordcode">E4</meta:user-defined>
    <dc:language>nl</dc:language>
    <meta:user-defined meta:name="OVERHEID.EPSG28992/DC.spatial">191756 552464</meta:user-defined>
    <meta:user-defined meta:name="DC.title">Verkeersbesluit, laadpunten electrische voertuigen t.h.v. Abe Lenstra Boulevard 42-44 Heerenveen</meta:user-defined>
    <meta:user-defined meta:name="OVERHEID.PostcodeHuisnummer/OVERHEIDop.postcodeHuisnummer">8448JB 42</meta:user-defined>
    <meta:user-defined meta:name="OVERHEIDop.straatnaam">Abe Lenstra boulevard</meta:user-defined>
    <meta:user-defined meta:name="OVERHEIDop.woonplaats">Heerenveen</meta:user-defined>
    <meta:user-defined meta:name="DCTERMS.W3CDTF/DCTERMS.available">2020-04-17</meta:user-defined>
    <meta:user-defined meta:name="OVERHEIDop.StcrtID/DC.identifier">stcrt-2020-22312</meta:user-defined>
    <meta:user-defined meta:name="OVERHEIDop.externeBijlage">Laadpunt t.h.v. Abe Lenstra Boulevrd 42 Heerenveen|exb-2020-20279</meta:user-defined>
    <meta:user-defined meta:name="DCTERMS.W3CDTF/OVERHEIDop.jaargang">2020</meta:user-defined>
    <meta:user-defined meta:name="OVERHEIDop.publicationIssue">22312</meta:user-defined>
    <meta:user-defined meta:name="OVERHEIDop.versieInformatie"/>
  </office:meta>
</office:document-meta>
</file>