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laadpunten electrische voertuigen t.h.v. Beugel 13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952</text:p>
            <text:p text:style-name="al"/>
            <text:p text:style-name="al">Onderwerp: Aanwijzen vier parkeerplaatsen aan de Beugel ter hoogte van nummer 13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Beugel;</text:p>
            <text:p text:style-name="al">laadlocaties aan de Beugel maken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vier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Beugel nabij huisnummer 13 te Heerenveen vier parkeerplaatsen te reserveren voor het laden van elektrische voertuigen;</text:p>
              </text:list-item>
              <text:list-item text:style-override="id1-3-2-2-1-1-2">
                <text:number>2.</text:number>
                <text:p text:style-name="al">Een en ander overeenkomstig de bij dit verkeersbesluit behorende situatietekening d.d. 3 maart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7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307</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7</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307</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Beugel Heerenveen - Beugel 13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952</meta:user-defined>
    <meta:user-defined meta:name="DCTERMS.abstract">Aanwijzen vier parkeerplaatsen aan de Beugel ter hoogte van nummer 13 te Heerenveen voor het opladen van elektrische voertuigen.
</meta:user-defined>
    <meta:user-defined meta:name="OVERHEIDop.verkeersbordcode">E4</meta:user-defined>
    <dc:language>nl</dc:language>
    <meta:user-defined meta:name="OVERHEID.EPSG28992/DC.spatial">190368 552753</meta:user-defined>
    <meta:user-defined meta:name="DC.title">Verkeersbesluit, laadpunten electrische voertuigen t.h.v. Beugel 13 Heerenveen</meta:user-defined>
    <meta:user-defined meta:name="OVERHEID.PostcodeHuisnummer/OVERHEIDop.postcodeHuisnummer">8447AK 13</meta:user-defined>
    <meta:user-defined meta:name="OVERHEIDop.straatnaam">Beugel</meta:user-defined>
    <meta:user-defined meta:name="OVERHEIDop.woonplaats">Heerenveen</meta:user-defined>
    <meta:user-defined meta:name="DCTERMS.W3CDTF/DCTERMS.available">2020-04-17</meta:user-defined>
    <meta:user-defined meta:name="OVERHEIDop.StcrtID/DC.identifier">stcrt-2020-22307</meta:user-defined>
    <meta:user-defined meta:name="OVERHEIDop.externeBijlage">Laadpunten t.h.v. Beugel 13 Heerenveen|exb-2020-20270</meta:user-defined>
    <meta:user-defined meta:name="DCTERMS.W3CDTF/OVERHEIDop.jaargang">2020</meta:user-defined>
    <meta:user-defined meta:name="OVERHEIDop.publicationIssue">22307</meta:user-defined>
    <meta:user-defined meta:name="OVERHEIDop.versieInformatie"/>
  </office:meta>
</office:document-meta>
</file>