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Uitwerking Akkrum – Sinnebuorren fase 6, vastgesteld</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zij op 7 april 2020 de uitwerking Akkrum – Sinnebuorren fase 6, van het bestemmingsplan Sinnebuorren te Akkrum, gewijzigd hebben vastgesteld. Het plangebied ligt in Akkrum in de wijk Sinnebuorren, tussen de Rakswâl, Ulbe Twijnstrawei en Polsleat.</text:p>
            <text:p text:style-name="common-al">Bij vaststelling is de toelichting op onderdelen verbeterd. </text:p>
            <text:p text:style-name="common-al">
            <text:span text:style-name="nadrukondlijn">Uitwerking</text:span>
          </text:p>
            <text:p text:style-name="common-al">In de uitwerking worden regels vastgelegd voor de inrichting van het gebied met woongebouwen, wegen, parkeerplaatsen, groen en water. Het aantal woongebouwen dat gebouwd kan worden bedraagt ten hoogste twee, met daarin maximaal 32 appartementen. </text:p>
            <text:p text:style-name="common-al">
            <text:span text:style-name="nadrukondlijn">Ter inzage</text:span>
          </text:p>
            <text:p text:style-name="common-al">Het besluit van burgemeester en wethouders en de vastgestelde uitwerking, met de daar bijbehorende bijlagen, liggen met ingang van donderdag 16 april 2020, gedurende zes weken, ter inzage op de volgende plaatsen:</text:p>
            <text:p text:style-name="common-al">1. bij de receptie van het gemeentehuis, Crackstraat 2 te Heerenveen, op afspraak tijdens openingsuren;</text:p>
            <text:p text:style-name="common-al">2. <text:a xlink:href="http://www.heerenveen.nl" xlink:type="simple">www.heerenveen.nl</text:a>. </text:p>
            <text:p text:style-name="common-al">
            <text:span text:style-name="nadrukondlijn">Beroep instellen</text:span>
          </text:p>
            <text:p text:style-name="common-al">Belanghebbenden die tijdig hun zienswijze omtrent het ontwerp van de uitwerking bij burgemeester en wethouders naar voren hebben gebracht en belanghebbenden aan wie redelijkerwijs niet kan worden verweten dat zij geen zienswijze naar voren hebben gebracht, kunnen gedurende de termijn van ter inzage ligging (beroepstermijn) tegen de vastgestelde uitwerking beroep instellen bij de Afdeling Bestuursrechtspraak van de Raad van State. Verder kunnen belanghebbenden gedurende de termijn van ter inzage ligging beroep bij de Afdeling Bestuursrechtspraak van de Raad van State instellen tegen wijzigingen die bij de vaststelling in de uitwerking zijn aangebracht. </text:p>
            <text:p text:style-name="common-al">Beroepschriften moeten worden gericht aan de Afdeling Bestuursrechtspraak van de Raad van State, Postbus 20019, 2500 EA, Den Haag.</text:p>
            <text:p text:style-name="common-al">
            <text:span text:style-name="nadrukondlijn">Schorsing</text:span>
          </text:p>
            <text:p text:style-name="common-al">Het indienen van een beroep schorst de werking van de uitwerking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niet.</text:p>
            <text:p text:style-name="common-al">
            <text:span text:style-name="nadrukondlijn">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ondlijn">Inwerkingtreding</text:span>
          </text:p>
            <text:p text:style-name="common-al">Het besluit van burgemeester en wethouders treedt in werking na afloop van de beroepstermijn, tenzij binnen deze termijn, naast een beroepschrift, een verzoek om voorlopige voorziening is ingediend. In dat geval treedt de uitwerking niet in werking voordat de voorzitter van de Afdeling Bestuursrechtspraak van de Raad van State op het verzoek heeft besloten.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1847</text:span><text:line-break/><text:date style:data-style-name="dag" text:fixed="true" text:date-value="2020-04-15"/><text:line-break/><text:date style:data-style-name="jaar" text:fixed="true" text:date-value="2020-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1847</text:span><text:date style:data-style-name="nicedate" text:fixed="true" text:date-value="2020-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1847</text:span><text:date style:data-style-name="nicedate" text:fixed="true" text:date-value="2020-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Heerenvee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074.AkkSinnebuorren-VG01</meta:user-defined>
    <meta:user-defined meta:name="OVERHEIDop.Ruimtelijkeplannen/DC.type">wijzigings- of uitwerkingsplan</meta:user-defined>
    <dc:language>nl</dc:language>
    <meta:user-defined meta:name="OVERHEID.Gemeente/DC.spatial">Heerenveen</meta:user-defined>
    <meta:user-defined meta:name="OVERHEID.EPSG28992/DC.spatial">185032.39 562417.217</meta:user-defined>
    <meta:user-defined meta:name="DC.title">Uitwerking Akkrum – Sinnebuorren fase 6, vastgesteld</meta:user-defined>
    <meta:user-defined meta:name="OVERHEID.PostcodeHuisnummer/OVERHEIDop.postcodeHuisnummer">8491CN 27</meta:user-defined>
    <meta:user-defined meta:name="OVERHEIDop.straatnaam">Raksw??l</meta:user-defined>
    <meta:user-defined meta:name="OVERHEIDop.woonplaats">Akkrum</meta:user-defined>
    <meta:user-defined meta:name="DCTERMS.W3CDTF/DCTERMS.available">2020-04-15</meta:user-defined>
    <meta:user-defined meta:name="DCTERMS.W3CDTF/OVERHEIDop.jaargang">2020</meta:user-defined>
    <meta:user-defined meta:name="OVERHEIDop.publicationIssue">21847</meta:user-defined>
    <meta:user-defined meta:name="OVERHEIDop.StcrtID/DC.identifier">stcrt-2020-21847</meta:user-defined>
    <meta:user-defined meta:name="OVERHEIDop.versieInformatie"/>
  </office:meta>
</office:document-meta>
</file>