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Schermafbeelding2020-04-06om11.53.46ia7069e14-cfdb-41cf-960e-410f91d80313.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aanpassen werkingssfeer laad- en losgelegenheid Gaelstraat Haarlem</text:p>
          </table:table-cell>
          <table:table-cell office:value-type="string" table:style-name="staatscourantkop.B.cell">
            <text:section text:name="plaatje_id1-3-1-1" text:style-name="plaatje">
              <text:p text:style-name="illustratie_id1-3-1-1-1"><draw:frame draw:style-name="illustratie_id1-3-1-1-1" text:anchor-type="paragraph" svg:width="40mm" svg:height="15.9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Nr. 2020/284681</text:p>
            <text:p text:style-name="context_bottom"/>
          </text:section>
          <text:p text:style-name="aanhef_wie">Burgemeester en wethouders van de gemeente Haarlem,</text:p>
          <text:p text:style-name="aanhef_wie">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section text:name="considerans_id1-3-2-1-4" text:style-name="considerans">
            <text:p text:style-name="tussenkopcur">
            <text:span text:style-name="nadrukvet">Overwegende:</text:span>
          </text:p>
            <text:p text:style-name="considerans.al">dat de Gaelstraat gelegen is binnen de bebouwde kom van Haarlem;</text:p>
            <text:p text:style-name="considerans.al">dat de Gaelstraat in beheer is bij de gemeente Haarlem;</text:p>
            <text:p text:style-name="considerans.al">dat de Gaelstraat een weg is als bedoeld in artikel 18, lid 1 onder d van de WVW 1994;</text:p>
            <text:p text:style-name="considerans.al">dat gelet op bovengenoemd artikel het college van burgemeester en wethouders van Haarlem bevoegd is verkeersbesluiten te nemen voor deze weg;</text:p>
            <text:p text:style-name="considerans.al">dat de bevoegdheid voor het nemen van verkeersbesluiten door het college van burgemeester en wethouders van Haarlem is gemandateerd aan het afdelingshoofd Beheer en Beleid Openbare Ruimte;</text:p>
            <text:p text:style-name="considerans.al">dat de gemeentelijke wegencategorisering van Haarlem is opgenomen in de Structuurvisie Openbare Ruimte (hierna: SOR);</text:p>
            <text:p text:style-name="considerans.al">dat deze categorisering aansluit op de categorisering, zoals bedoeld in het landelijke beleid Duurzaam Veilig;</text:p>
            <text:p text:style-name="considerans.al">dat de Gaelstraat gecategoriseerd is als erftoegangsweg binnen de bebouwde kom en de weg daarmee deel uitmaakt van een verblijfsgebied;</text:p>
            <text:p text:style-name="considerans.al">dat de verkeersfunctie op een erftoegangsweg ondergeschikt is aan de verblijfsfunctie;</text:p>
            <text:p text:style-name="considerans.al">dat aan de zuidzijde van de rijbaan van de Gaelstraat ter hoogte van perceelnummer 2 een laad- en losgelegenheid aanwezig is;</text:p>
            <text:p text:style-name="considerans.al">dat deze laad- en losgelegenheid in de huidige situatie wekelijks van kracht is van maandag tot en met zaterdag tussen 9.00 en 18.00 uur;</text:p>
            <text:p text:style-name="considerans.al">dat deze laad- en losgelegenheid ter plaatse aanwezig is voor de bedrijfsvoering van het nabijgelegen bedrijf Varitex;</text:p>
            <text:p text:style-name="considerans.al">dat het bedrijf Varitex heeft aangegeven geen bevoorradingsbehoefte te hebben op zaterdagen;</text:p>
            <text:p text:style-name="considerans.al">dat bewoners op basis daarvan het verzoek hebben gedaan om de laad- en losgelegenheid niet meer van kracht te verklaren op zaterdagen, waardoor meer parkeergelegenheid ontstaat voor het opvangen van de parkeerbehoefte in de directe omgeving;</text:p>
            <text:p text:style-name="considerans.al">dat de werkingssfeer van de laad- en losgelegenheid aangepast kan worden door het aanpassen van de tekst op het onderbord onder het verkeersbord E7 van bijlage 1 van het RVV 1990;</text:p>
            <text:p text:style-name="considerans.al">dat de hiervoor benoemde verkeersmaatregelen dan ook wordt uitgevoerd door het vervangen van het onderbord voor een onderbord met de tekst ‘ma t/m vr 9 – 18 h’;</text:p>
            <text:p text:style-name="considerans.al">dat gelet op artikel 12 van het BABW voor het aanpassen van de werkingssfeer van het verkeersbord E7 van bijlage 1 van het RVV 1990 een verkeersbesluit is vereist;</text:p>
            <text:p text:style-name="considerans.al">dat gelet op artikel 2 van de WVW 1994 de hiervoor benoemde verkeersmaatregel strekken tot het in stand houden van de weg en het waarborgen van de bruikbaarheid daarvan;</text:p>
            <text:p text:style-name="considerans.al">dat geen van de overige in artikel 2 van de WVW 1994 genoemde belangen in het geding is bij het treffen van deze verkeersmaatregel;</text:p>
            <text:p text:style-name="considerans.al">dat gelet op artikel 24 van het BABW overleg is gevoerd met de gemandateerde van de politie;</text:p>
            <text:p text:style-name="considerans.al">dat de politie heeft ingestemd met de hierna genoemde verkeersmaatregelen, met dien verstande dat de wegbeheerder hiermee de consequentie accepteert dat dit het gebruik van een aantal uitritten en de dit de handhaving op het parkeren voor die uitritten  zal beïnvloeden, omdat het straatwerk een doorlopende structuur vertoont voor die uitritten.</text:p>
            <text:p text:style-name="considerans_bottom"/>
          </text:section>
          <text:section text:name="afkondiging_id1-3-2-1-5" text:style-name="afkondiging">
            <text:p text:style-name="afkondiging_top"/>
            <text:p text:style-name="al">
            <text:span text:style-name="nadrukvet">Het besluit:</text:span>
          </text:p>
          </text:section>
        </text:section>
        <text:section text:name="regeling-tekst_id1-3-2-2" text:style-name="regeling-tekst">
          <text:section text:name="tekst_id1-3-2-2-1" text:style-name="tekst">
            <text:p text:style-name="common-al">Het college van burgemeester en wethouders van Haarlem besluit:</text:p>
            <text:p text:style-name="common-al">- door middel van het vervangen van het onderbord voor een onderbord met de tekst ‘ma t/m vr 9 – 18 h’ onder het verkeersbord E7 van bijlage 1 van het RVV 1990 de laad- en losgelegenheid op de Gaelstraat ter hoogte van perceelnummer 2 enkel van kracht te verklaren op maandag tot en met vrijdag tussen 9.00 en 18.00 uur.</text:p>
            <text:p text:style-name="common-al">
            <text:span text:style-name="nadrukvet">Situatieschets:</text:span>
          </text:p>
            <text:p text:style-name="common-al">
            <draw:frame><draw:text-box><text:section text:name="plaatje_id1-3-2-2-1-4-1" text:style-name="plaatje">
              <text:p text:style-name="illustratie_id1-3-2-2-1-4-1-1"><draw:frame draw:style-name="illustratie_id1-3-2-2-1-4-1-1" text:anchor-type="paragraph" svg:width="150mm" svg:height="128.9mm"><draw:image xlink:href="Pictures/Schermafbeelding2020-04-06om11.53.46ia7069e14-cfdb-41cf-960e-410f91d80313.png" xlink:type="simple"/></draw:frame></text:p>
            </text:section></draw:text-box></draw:frame>
          </text:p>
            <text:p text:style-name="common-al">Aldus vastgesteld te Haarlem</text:p>
            <text:p text:style-name="common-al">Namens het college van burgemeester en wethouders van Haarlem,</text:p>
            <text:p text:style-name="common-al">Sylvia van Egmond</text:p>
            <text:p text:style-name="common-al">Hoofd afdeling Beheer en Beleid Openbare Ruimte</text:p>
            <text:p text:style-name="last-al">Dit besluit treedt in werking na bekendmaking in de Staatscourant. Belanghebbenden kunnen binnen zes weken na publicatie van dit besluit in de Staatscourant bezwaar maken bij burgemeester en wethouders van Haarlem, Postbus 511, 2003 PB te Haarlem. Het bezwaarschrift moet de naam en het adres vermelden van degene die bezwaar maakt, zijn ondertekend en de datum vermelden waarop het is opgesteld. In het bezwaarschrift moet ook worden aangegeven tegen welk besluit bezwaar wordt gemaakt en waarom het bezwaar wordt gemaakt. Door het indienen van het bezwaarschrift wordt dit besluit niet opgeschort. Bij een spoedeisend belang kan degene die een bezwaarschrift heeft ingediend een voorlopige voorziening vragen aan de voorzieningenrechter van de rechtbank, sector bestuursrecht, postbus 1621, 2003 BR te Haarlem. Bij het indienen van een verzoek om voorlopige voorziening moeten griffierechten worden betaal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0814</text:span><text:line-break/><text:date style:data-style-name="dag" text:fixed="true" text:date-value="2020-04-08"/><text:line-break/><text:date style:data-style-name="jaar" text:fixed="true" text:date-value="2020-04-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0814</text:span><text:date style:data-style-name="nicedate" text:fixed="true" text:date-value="2020-04-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0814</text:span><text:date style:data-style-name="nicedate" text:fixed="true" text:date-value="2020-04-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aarlem</meta:user-defined>
    <meta:user-defined meta:name="OVERHEID.Gemeente/DC.creator">Haarlem</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aarlem - Verkeersbesluit aanpassen werkingssfeer laad- en losgelegenheid - Gaelstraat Haarl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0/284681</meta:user-defined>
    <meta:user-defined meta:name="OVERHEIDop.verkeersbordcode">E7</meta:user-defined>
    <dc:language>nl</dc:language>
    <meta:user-defined meta:name="OVERHEID.EPSG28992/DC.spatial">103089.16 488920.744</meta:user-defined>
    <meta:user-defined meta:name="DC.title">Verkeersbesluit aanpassen werkingssfeer laad- en losgelegenheid Gaelstraat Haarlem</meta:user-defined>
    <meta:user-defined meta:name="OVERHEID.PostcodeHuisnummer/OVERHEIDop.postcodeHuisnummer">2013CH 2</meta:user-defined>
    <meta:user-defined meta:name="OVERHEIDop.straatnaam">Gaelstraat</meta:user-defined>
    <meta:user-defined meta:name="OVERHEIDop.woonplaats">Haarlem</meta:user-defined>
    <meta:user-defined meta:name="DCTERMS.W3CDTF/DCTERMS.available">2020-04-08</meta:user-defined>
    <meta:user-defined meta:name="OVERHEIDop.StcrtID/DC.identifier">stcrt-2020-20814</meta:user-defined>
    <meta:user-defined meta:name="DCTERMS.W3CDTF/OVERHEIDop.jaargang">2020</meta:user-defined>
    <meta:user-defined meta:name="OVERHEIDop.publicationIssue">20814</meta:user-defined>
    <meta:user-defined meta:name="OVERHEIDop.versieInformatie"/>
  </office:meta>
</office:document-meta>
</file>