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meente Noardeast-Fryslân Ontwerp-bestemmingsplan ‘Zwagerbosch (oostelijk van) Boskwei 13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t ingang van 2 april 2020 ligt het bovengenoemde ontwerp bestemmingsplan zes weken ter inzage. Iedereen kan in die periode het ontwerp-bestemmingsplan inzien in het gemeentehuis te Dokkum. Het ontwerpplan is ook digitaal raadpleegbaar via www.noardeast-fryslan.nl of via www.ruimtelijkeplannen.nl met IMRO-code NL.IMRO.1970.BpZbBoskwei13-ON01.</text:p>
            <text:p text:style-name="last-al">Iedereen kan bij de gemeenteraad zijn/haar zienswijze over het ontwerp bestemmingsplan indienen. Dat kan zowel schriftelijk als mondeling, binnen de hierboven genoemde termijn van zes weken. Uw schriftelijke zienswijze moet u richten aan de gemeenteraad van Noardeast-Fryslân, adres: Postbus 13, 9290 AA Kollum. Voor het indienen van een mondelinge zienswijze kan een afspraak worden gemaakt via het telefoonnummer 0519-298888 waarbij u vraagt naar de behandeld ambtenaar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Dokkum, 24 maart 2020</text:span></text:p>
            <text:p><text:span text:style-name="functie"/></text:p>
            <text:p><text:span text:style-name="functie">Burgemeester en wethouders van de gemeente Noardeast-Fryslân,</text:span></text:p>
            <text:p><text:span text:style-name="functie"/></text:p>
            <text:p><text:span text:style-name="functie">J.G. Kramer, burgemeester</text:span></text:p>
            <text:p><text:span text:style-name="functie">H. Verbunt, 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773</text:span><text:line-break/><text:date style:data-style-name="dag" text:fixed="true" text:date-value="2020-04-01"/><text:line-break/><text:date style:data-style-name="jaar" text:fixed="true" text:date-value="2020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9773</text:span><text:date style:data-style-name="nicedate" text:fixed="true" text:date-value="2020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9773</text:span><text:date style:data-style-name="nicedate" text:fixed="true" text:date-value="2020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5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BpZbBoskwei13-ON01</meta:user-defined>
    <meta:user-defined meta:name="OVERHEIDop.referentienummer">NL.IMRO.1970.BpZbBoskwei13-ON01</meta:user-defined>
    <meta:user-defined meta:name="DCTERMS.abstract">Ontwerp bestemmingsplan ‘Zwagerbosch (oostelijk van) Boskwei 13’</meta:user-defined>
    <meta:user-defined meta:name="OVERHEIDop.Ruimtelijkeplannen/DC.type">bestemmingsplan</meta:user-defined>
    <dc:language>nl</dc:language>
    <meta:user-defined meta:name="OVERHEID.Gemeente/DC.spatial">Noardeast-Fryslân</meta:user-defined>
    <meta:user-defined meta:name="OVERHEID.EPSG28992/DC.spatial">199173.148 584948.03</meta:user-defined>
    <meta:user-defined meta:name="DC.title">Gemeente Noardeast-Fryslân Ontwerp-bestemmingsplan ‘Zwagerbosch (oostelijk van) Boskwei 13’</meta:user-defined>
    <meta:user-defined meta:name="OVERHEID.PostcodeHuisnummer/OVERHEIDop.postcodeHuisnummer">9299HZ 84</meta:user-defined>
    <meta:user-defined meta:name="OVERHEIDop.straatnaam">Heidewei</meta:user-defined>
    <meta:user-defined meta:name="OVERHEIDop.woonplaats">Zwagerbosch</meta:user-defined>
    <meta:user-defined meta:name="DCTERMS.W3CDTF/DCTERMS.available">2020-04-01</meta:user-defined>
    <meta:user-defined meta:name="DCTERMS.W3CDTF/OVERHEIDop.jaargang">2020</meta:user-defined>
    <meta:user-defined meta:name="OVERHEIDop.publicationIssue">19773</meta:user-defined>
    <meta:user-defined meta:name="OVERHEIDop.StcrtID/DC.identifier">stcrt-2020-19773</meta:user-defined>
    <meta:user-defined meta:name="OVERHEIDop.versieInformatie"/>
  </office:meta>
</office:document-meta>
</file>