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Hoogendijk Geluid </text:p>
          </table:table-cell>
          <table:table-cell office:value-type="string" table:style-name="staatscourantkop.B.cell">
            <text:section text:name="plaatje_id1-3-1-1" text:style-name="plaatje">
              <text:p text:style-name="illustratie_id1-3-1-1-1"><draw:frame draw:style-name="illustratie_id1-3-1-1-1" text:anchor-type="paragraph" svg:width="40mm" svg:height="15.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lblasserdam geven op basis van artikel 3:12 van de Algemene wet bestuursrecht kennis van het feit dat zij in het kader op basis van artikel 3.9a van de Wet ruimtelijke ordening en artikel 3:12 van de Algemene wet bestuursrecht bekend dat zij een wijzigingsplan Parapluherziening Geluid Aan de Noord – Alblasserdam vast hebben gesteld. het betreft een aanpassing van de verdeling van de geluidruimte. Deze de aangepaste geluidruimteverdeling is noodzakelijk ten behoeve van de genoemde ontwikkeling.</text:p>
            <text:p text:style-name="common-al">Het wijzigingsplan Parapluherziening Geluid Aan de Noord – Alblasserdam liggen van donderdag 12 maart 2020 tot en met donderdag 23 april 2020 ter inzage. De stukken kunnen worden ingezien (078-7706110 en 14078). De stukken zijn ook digitaal in te zien en te downloaden op www.alblasserdam.nl en op de website www.ruimtelijkeplannen.nl. (NL.IMRO.0482.abgoodman108-vg01)</text:p>
            <text:p text:style-name="tussenkopcur">Beroep </text:p>
            <text:p text:style-name="common-al">Tijdens de periode van ter inzage ligging kunnen belanghebbende die tijdig een zienswijze naar voeren hebben gebracht, alsmede belanghebbende aan wie redelijkerwijs niet kan worden verweten dat zij dit niet hebben gedaan, beroep instellen bij de Afdeling bestuursrechtspraak van de Raad van State (postbus 20019, 2500 EA Den Haag).</text:p>
            <text:p text:style-name="common-al">Het besluit treedt daags na afloop van de beroepstermijn in werking. Een beroepsschrift heeft geen schorsende werking. Indien binnen de beroepstermijn een verzoek om voorlopige voorziening wordt ingediend bij de Voorzitter van de Afdeling bestuursrechtspraak van de Raad van State treedt het besluit niet in werking voordat op dat verzoek is beslist.</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Alblasserdam, 11 maart 2020</text:span></text:p>
            <text:p><text:span text:style-name="functie">Burgemeester en wethouders van Alblasser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697</text:span><text:line-break/><text:date style:data-style-name="dag" text:fixed="true" text:date-value="2020-03-12"/><text:line-break/><text:date style:data-style-name="jaar" text:fixed="true" text:date-value="2020-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697</text:span><text:date style:data-style-name="nicedate" text:fixed="true" text:date-value="2020-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697</text:span><text:date style:data-style-name="nicedate" text:fixed="true" text:date-value="2020-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3/xml/MC-DRP-PlanRuimtelijk-Web-ZM.xml</meta:user-defined>
    <meta:user-defined meta:name="OVERHEID.Gemeente/DC.creator">Alblasserdam</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482.abgoodman108-vg01</meta:user-defined>
    <meta:user-defined meta:name="OVERHEIDop.Ruimtelijkeplannen/DC.type">wijzigings- of uitwerkingsplan</meta:user-defined>
    <dc:language>nl</dc:language>
    <meta:user-defined meta:name="OVERHEID.Gemeente/DC.spatial">Alblasserdam</meta:user-defined>
    <meta:user-defined meta:name="DC.title">Wijzigingsplan Hoogendijk Geluid</meta:user-defined>
    <meta:user-defined meta:name="DCTERMS.W3CDTF/DCTERMS.available">2020-03-12</meta:user-defined>
    <meta:user-defined meta:name="DCTERMS.W3CDTF/OVERHEIDop.jaargang">2020</meta:user-defined>
    <meta:user-defined meta:name="OVERHEIDop.publicationIssue">12697</meta:user-defined>
    <meta:user-defined meta:name="OVERHEIDop.StcrtID/DC.identifier">stcrt-2020-12697</meta:user-defined>
    <meta:user-defined meta:name="OVERHEIDop.versieInformatie"/>
  </office:meta>
</office:document-meta>
</file>