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Hoedemakersweg ter hoogte van nummer 108 te Dokkum.</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
            <text:span text:style-name="nadrukcur">Overwegende:</text:span>
          </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text:p>
            <text:p text:style-name="common-al">het zoveel mogelijk waarborgen van de vrijheid van het verkeer, is het gewenst om een gehandicaptenparkeerplaats aan te wijzen aan de Hoedemakersweg ter hoogte van nummer 108 te Dokkum, één en ander zoals aangegeven op de bijgevoegde tekening.</text:p>
            <text:p text:style-name="common-al">
            <text:span text:style-name="nadrukvet">Motivering</text:span>
          </text:p>
            <text:p text:style-name="common-al">Op 14 november 2019 is een aanvraag ingediend betreffende het aanwijzen van een gehandicapten-parkeerplaats op kenteken aan de Hoedemakersweg te Dokkum ter hoogte van nummer 108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Hoedemakersweg, ter hoogte van nummer 108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
            <text:p text:style-name="common-al">
            <text:span text:style-name="nadrukvet">Belangenafweging</text:span>
          </text:p>
            <text:p text:style-name="common-al">Op de Hoedemakersweg, ter hoogte van nummer 108 te Dokkum,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span text:style-name="nadrukvet">B E S L U I T E N</text:span>
          </text:p>
            <text:p text:style-name="common-al">I. Aan de Hoedemakersweg, ter hoogte van Hoedemakersweg 108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II. De datum van openbaarmaking van dit verkeersbesluit te bepalen op woensdag 19 februari 2020</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
            <text:p text:style-name="common-al">Namens het college van burgemeester en wethouders van Noardeast-Fryslân,</text:p>
            <text:p text:style-name="common-al">J. Bil</text:p>
            <text:p text:style-name="common-al">Teamleider FergunningferlieningOp grond van artikel 18, eerste lid, onder d van de Wegenverkeerswet 1994 zijn wij bevoegd dit verkeersbesluit te nemen.</text:p>
            <text:p text:style-name="common-al"/>
            <text:p text:style-name="common-al">
            <text:span text:style-name="nadrukvet">B</text:span>
            <text:span text:style-name="nadrukvet"> E Z W A </text:span>
            <text:span text:style-name="nadrukvet">A</text:span>
            <text:span text:style-name="nadrukvet"> 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a) de naam en het adres van de indiener</text:p>
            <text:p text:style-name="common-al">b) de dagtekening</text:p>
            <text:p text:style-name="common-al">c) een omschrijving van het besluit waartegen het bezwaar is gericht;</text:p>
            <text:p text:style-name="common-al">d) 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514</text:span><text:line-break/><text:date style:data-style-name="dag" text:fixed="true" text:date-value="2020-02-19"/><text:line-break/><text:date style:data-style-name="jaar" text:fixed="true" text:date-value="2020-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0514</text:span><text:date style:data-style-name="nicedate" text:fixed="true" text:date-value="2020-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0514</text:span><text:date style:data-style-name="nicedate" text:fixed="true" text:date-value="2020-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193154</meta:user-defined>
    <meta:user-defined meta:name="DCTERMS.abstract">Aanwijs gehandicaptenparkeerplaats aan de Hoedemakersweg te Dokkum</meta:user-defined>
    <meta:user-defined meta:name="OVERHEIDop.verkeersbordcode">E6</meta:user-defined>
    <dc:language>nl</dc:language>
    <meta:user-defined meta:name="OVERHEID.EPSG28992/DC.spatial">195465.195 593062.094</meta:user-defined>
    <meta:user-defined meta:name="DC.title">Verkeersbesluit gehandicaptenparkeerplaats Hoedemakersweg ter hoogte van nummer 108 te Dokkum.</meta:user-defined>
    <meta:user-defined meta:name="OVERHEID.PostcodeHuisnummer/OVERHEIDop.postcodeHuisnummer">9101BZ 108</meta:user-defined>
    <meta:user-defined meta:name="OVERHEIDop.straatnaam">Hoedemakersweg</meta:user-defined>
    <meta:user-defined meta:name="OVERHEIDop.woonplaats">Dokkum</meta:user-defined>
    <meta:user-defined meta:name="DCTERMS.W3CDTF/DCTERMS.available">2020-02-19</meta:user-defined>
    <meta:user-defined meta:name="OVERHEIDop.StcrtID/DC.identifier">stcrt-2020-10514</meta:user-defined>
    <meta:user-defined meta:name="DCTERMS.W3CDTF/OVERHEIDop.jaargang">2020</meta:user-defined>
    <meta:user-defined meta:name="OVERHEIDop.publicationIssue">10514</meta:user-defined>
    <meta:user-defined meta:name="OVERHEIDop.versieInformatie"/>
  </office:meta>
</office:document-meta>
</file>