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Verkeersbesluit – gemeente Haarlemmermeer – Hoofddorp, Nieuw-Vennep, Abbenes, Rijsenhout, Badhoevedorp, diverse locaties</text:p>
          </table:table-cell>
          <table:table-cell office:value-type="string" table:style-name="staatscourantkop.B.cell">
            <text:section text:name="plaatje_id1-3-1-1" text:style-name="plaatje">
              <text:p text:style-name="illustratie_id1-3-1-1-1"><draw:frame draw:style-name="illustratie_id1-3-1-1-1" text:anchor-type="paragraph" svg:width="25mm" svg:height="30mm"><draw:image xlink:href="Pictures/logo.png" xlink:type="simple"/></draw:frame></text:p>
            </text:section>
          </table:table-cell>
        </table:table-row>
      </table:table>
      <text:section text:name="regeling_id1-3-2" text:style-name="regeling">
        <text:section text:name="aanhef_id1-3-2-1" text:style-name="aanhef"/>
        <text:section text:name="regeling-tekst_id1-3-2-2" text:style-name="regeling-tekst">
          <text:section text:name="tekst_id1-3-2-2-1" text:style-name="tekst">
            <text:p text:style-name="tussenkopcur">Onderwerp: opheffen bushaltes </text:p>
            <text:p text:style-name="tussenkopcur">Nummer: X.2018.11763</text:p>
            <text:p text:style-name="common-al">Gelet op het volgende:</text:p>
            <text:p text:style-name="common-al">• Op grond van artikel 15, eerste lid, van de Wegenverkeerswet 1994 moet een verkeersbesluit worden genomen voor de plaatsing of verwijdering van de in artikel 12 van het Besluit administratieve bepalingen inzake het wegverkeer genoemde verkeerstekens, alsmede voor onderborden voor zover daardoor een gebod of verbod ontstaat of wordt gewijzigd.</text:p>
            <text:p text:style-name="common-al">• De Algemene wet bestuursrecht (AWB) vereist zorgvuldigheid en belangenafweging bij de totstandkoming van besluiten, waaronder verkeersbesluiten. Artikel 3:2 van de AWB schrijft voor dat het bestuursorgaan de nodige kennis omtrent de relevante feiten en de af te wegen belangen vergaart. Naast de belangenafweging bepaalt artikel 3:4 van de AWB dat de voor een of meer belanghebbenden nadelige gevolgen niet onevenredig mogen zijn in verhouding tot de met het besluit te dienen doelen.</text:p>
            <text:p text:style-name="common-al">• Artikel 21 van het BABW bevat voorschriften omtrent de motivering van verkeersbesluiten. Het verkeersbesluit moet in ieder geval weergeven welke doelstelling of doelstellingen met het verkeersbesluit worden beoogd. Daarbij moet worden aangegeven welke van de in artikel 2, eerste en tweede lid van de Wegenverkeerswet 1994 genoemde belangen ten grondslag liggen aan het besluit. Indien tevens andere van die belangen in het geding zijn, wordt voorts aangegeven op welke wijze de belangen tegen elkaar zijn afgewogen. </text:p>
            <text:p text:style-name="common-al">• Artikel 2 van de Wegenverkeerswet noemt de volgende doelen:</text:p>
            <text:p text:style-name="common-al">1. In eerste instantie: </text:p>
            <text:p text:style-name="common-al">a. het verzekeren van de veiligheid op de weg; </text:p>
            <text:p text:style-name="common-al">b. het beschermen van weggebruikers en passagiers; </text:p>
            <text:p text:style-name="common-al">c. het in stand houden van de weg en het waarborgen van de bruikbaarheid daarvan; </text:p>
            <text:p text:style-name="common-al">d. het zoveel mogelijk waarborgen van de vrijheid van het verkeer.</text:p>
            <text:p text:style-name="common-al">2. In tweede instantie ook voor: </text:p>
            <text:p text:style-name="common-al">a. het voorkomen of beperken van door het verkeer veroorzaakte overlast, hinder of schade alsmede de gevolgen voor het milieu, bedoeld in de Wet milieubeheer; </text:p>
            <text:p text:style-name="common-al">b. het voorkomen of beperken van door het verkeer veroorzaakte aantasting van het karakter of van de functie van objecten of gebieden. </text:p>
            <text:p text:style-name="common-al">• Overeenkomstig artikel 24 van het Besluit administratieve bepalingen inzake het wegverkeer (BABW) dient overleg te worden gevoerd met de korpschef van de Nationale Politie.</text:p>
            <text:p text:style-name="common-al">• De vermelde wegen zijn in eigendom, beheer en onderhoud van de gemeente Haarlemmermeer.</text:p>
            <text:p text:style-name="common-al">• Krachtens artikel 18, lid 1 onder d, van de Wegenverkeerswet 1994 worden verkeersbesluiten genomen door het college van B&amp;W. In het Mandaat-, machtiging en volmachtbesluit Haarlemmermeer 2016 is voor het nemen en intrekken van verkeersbesluiten een ondermandaat verleend aan de cluster- en teammanagers van de cluster B&amp;O (Beheer &amp; Onderhoud). De maatregelen vallen onder dit ondermandaat.</text:p>
            <text:p text:style-name="tussenkopcur">
            <text:span text:style-name="nadrukvet">Overwegingen en motivatie</text:span>
          </text:p>
            <text:p text:style-name="common-al">Onlangs zijn diverse aanpassingen in het openbaar vervoer (OV) – netwerk in de gemeente Haarlemmermeer doorgevoerd als gevolg van de nieuwe OV-concessie. In de gemeente Haarlemmermeer is de MRA (Metropool Regio Amsterdam) concessiehouder. De lijnvoering van het O.V. is de verantwoording van de concessiehouder.</text:p>
            <text:p text:style-name="common-al">Als gevolg van de aanpassingen in het netwerk worden 23 haltes niet meer door het OV gebruikt en zijn deze overbodig geworden. Door de haltes op te heffen kan de vrijgekomen openbare ruimte worden gebruikt voor andere doeleinden. Door middel van dit verkeersbesluit worden de overbodig geworden haltes ingetrokken. </text:p>
            <text:p text:style-name="tussenkopcur">
            <text:span text:style-name="nadrukvet">Maatregelen, bebording en belijning</text:span>
          </text:p>
            <text:p text:style-name="common-al">De volgende maatregelen worden getroffen:</text:p>
            <text:p text:style-name="common-al">1. Het opheffen van de bushaltes en bijbehorende blokmarkering (verwijderen bord L3 RVV en zwart-witte blokmarkering art. 23, lid e RVV 1990) op diverse locaties. </text:p>
            <text:p text:style-name="common-al">Het betreft:</text:p>
            <text:p text:style-name="common-al">a) De oostelijke halte op de Hoofdweg Westzijde, ter hoogte van het viaduct van de A44 in Abbenes (halte A44, 1 halte; tekening nummer 2018-057-001);</text:p>
            <text:p text:style-name="common-al">b) De oostelijke halte op de Hoofdweg Westzijde ter hoogte van het Langerak in Abbenes (halte Langerak, 1 halte; tekening nummer 2018-057-002); </text:p>
            <text:p text:style-name="common-al">c) De oostelijke halte op de Hoofdweg Westzijde ter hoogte van de Lisserweg in Abbenes (halte Lisserweg / Hoofdweg, 1 halte; tekening nummer 2018-057-003);</text:p>
            <text:p text:style-name="common-al">d) De noordelijke halte op de Kleine Poellaan ter hoogte van de Grote Poellaan in Rijsenhout (halte Blauwe Beugel, 1 halte; tekening nummer 2018-040-006);</text:p>
            <text:p text:style-name="common-al">e) De Drakenstraat ter hoogte van de Vliegende Hollanderstraat in Rijsenhout (halte Drakenstraat, 1 halte; tekening 2018-040-007);</text:p>
            <text:p text:style-name="common-al">f) De Pa Verkuyllaan ter hoogte van huisnummer 39 in Badhoevedorp (halte RK-kerk, 1 halte; tekening nummer 2018-024-004);</text:p>
            <text:p text:style-name="common-al">g) De Pa Verkuyllaan ter hoogte van de Schipholweg in Badhoevedorp (halte Badhoevedorp oost, 1 halte; tekening nummer 2018-024-005);</text:p>
            <text:p text:style-name="common-al">h) De Dellaertlaan ter hoogte van de Groene Zoom in Badhoevedorp (halte Haamstedestraat, 1 halte; tekening nummer 2018-024-006);</text:p>
            <text:p text:style-name="common-al">i) De Waddenweg nabij Schiermonnikoog in Hoofddorp (halte Rottemeroog, 2 haltes; tekening nummer 2018-017-005);</text:p>
            <text:p text:style-name="common-al">j) De Waddenweg nabij het Amelandpad in Hoofddorp (halte Terschelling, 2 haltes; tekening nummer 2018-017-006);</text:p>
            <text:p text:style-name="common-al">k) De Deltaweg nabij het Haringvliet (halte Haringvliet, 2 haltes; tekening nummer 2018-017-007);</text:p>
            <text:p text:style-name="common-al">l) De Deltaweg nabij de Goudplaat en Noord - Bevelandpad in Hoofddorp (halte Oosterschelde, 2 haltes; tekening nummer 2018-017-008);</text:p>
            <text:p text:style-name="common-al">m) De Nieuwe Molenaarslaan nabij de Pagode in Hoofddorp (halte Pagode, 2 haltes; tekening nummer 2018-017-009 en tekening nummer 2018-017-010);</text:p>
            <text:p text:style-name="common-al">n) De Nieuwe Molenaarslaan nabij de Fanny Blankers Koenlaan in Hoofddorp (halte Fanny Blankers Koenlaan, 1 halte; tekening nummer 2018-017-011);</text:p>
            <text:p text:style-name="common-al">o) De Henri Didonweg ter hoogte van nummer 44 in Hoofddorp (halte Henri Didonweg, 2 haltes; tekening nummer 2018-017-012);</text:p>
            <text:p text:style-name="common-al">p) De Asserweg ter hoogte van de Birkholm en Lindholm in Hoofddorp (halte Asserweg, 2 haltes; tekening nummer 2018-004-011); </text:p>
            <text:p text:style-name="common-al">q) De Asserweg tussen het Clausholmpad en de Kellogstraat in Hoofddorp (halte Kellogstraat; 2 haltes; tekening nummer 2018-004-012);</text:p>
            <text:p text:style-name="common-al">r) De Johan Enschedelaan tussen de Spoorlaan en de Dirk Storklaan in Hoofddorp (halte de President; 1 halte; tekening nummer 2018-008-016); </text:p>
            <text:p text:style-name="common-al">s) De Lucas Bolsstraat tussen de Athenelaan en de Westerdreef in Nieuw – Vennep. (halte Athenelaan; 1 halte; tekening nummer 2018-010-008);</text:p>
            <text:p text:style-name="common-al">t) De Noorderdreef nabij de Haverstraat in Nieuw – Vennep (halte Haverstraat, 2 haltes; tekening nummer 2018-012-007);</text:p>
            <text:p text:style-name="common-al">u) De Noorderdreef tussen de Boekweitstraat en de Gersteweg in Nieuw - Vennep (halte Gersteweg, 2 haltes; tekening nummer 2018-012-008);</text:p>
            <text:p text:style-name="common-al">v) De IJweg nabij huisnummer 1810 tussen de Leimuiderweg en de Lisserweg in Nieuw - Vennep. (halte IJweg 1635, 2 haltes; halte; tekening nummer 2018-100-036);</text:p>
            <text:p text:style-name="common-al">w) De Polarisavenue tussen de Spicalaan en de Wegalaan in Hoofddorp. (halte Wegalaan, 2 haltes; tekening nummer 2018 -009-004).</text:p>
            <text:p text:style-name="common-al"/>
            <text:p text:style-name="tussenkopcur">
            <text:span text:style-name="nadrukvet">Motivering Wegenverkeerswet 1994 (Wvw 1994):</text:span>
          </text:p>
            <text:p text:style-name="common-al">Motivatie van de maatregel geschiedt uit het oogpunt van: </text:p>
            <text:p text:style-name="common-al">• artikel 2, lid 1c, het in stand houden van de weg en het waarborgen van de bruikbaarheid daarvan; </text:p>
            <text:p text:style-name="common-al">• artikel 2, lid 1d, het zoveel mogelijk waarborgen van de vrijheid van het verkeer.</text:p>
            <text:p text:style-name="common-al">Door de maatregelen wordt van de belangen genoemd in artikel 2 van de Wegenverkeerswet 1994 er geen geschaad. De haltes worden niet meer door het openbaar vervoer gebruikt en zijn overbodig.</text:p>
            <text:p text:style-name="tussenkopcur">
            <text:span text:style-name="nadrukvet">Belangenafweging </text:span>
          </text:p>
            <text:p text:style-name="common-al">
            <text:span text:style-name="nadrukcur">Bewoners </text:span>
          </text:p>
            <text:p text:style-name="common-al">Bewoners ondervinden minder hinder door halterende lijnbussen maar de loopafstanden voor bewoners worden door het opheffen van de haltes groter. </text:p>
            <text:p text:style-name="common-al">
            <text:span text:style-name="nadrukcur">(Doorgaand) gemotoriseerd verkeer</text:span>
          </text:p>
            <text:p text:style-name="common-al">De maatregelen zijn in het belang van (doorgaand) gemotoriseerd verkeer, dat minder hinder ondervindt door bij de haltes halterende lijnbussen. </text:p>
            <text:p text:style-name="common-al">
            <text:span text:style-name="nadrukcur">Vrachtverkeer </text:span>
          </text:p>
            <text:p text:style-name="common-al">De maatregelen zijn in het belang van vrachtverkeer, dat minder hinder ondervindt door bij de haltes halterende lijnbussen. </text:p>
            <text:p text:style-name="common-al">
            <text:span text:style-name="nadrukcur">Langzaam verkeer </text:span>
          </text:p>
            <text:p text:style-name="common-al">De maatregelen zijn in het belang van langzaam verkeer, dat minder hinder ondervindt door bij de haltes halterende lijnbussen. </text:p>
            <text:p text:style-name="common-al">
            <text:span text:style-name="nadrukcur">Openbaar vervoer </text:span>
          </text:p>
            <text:p text:style-name="common-al">De maatregelen hebben geen gevolgen voor het openbaar vervoer. De bushaltes zijn niet meer in gebruik.</text:p>
            <text:p text:style-name="common-al">
            <text:span text:style-name="nadrukcur">Nood- en hulpdiensten</text:span>
          </text:p>
            <text:p text:style-name="common-al">De maatregelen zijn in het belang van nood- en hulpdiensten, die minder hinder ondervinden door bij de haltes halterende lijnbussen. </text:p>
            <text:p text:style-name="common-al">
            <text:span text:style-name="nadrukcur">Parkeerders</text:span>
          </text:p>
            <text:p text:style-name="common-al">De maatregelen zijn in het belang van parkeerders, dat minder hinder ondervindt door bij de haltes halterende lijnbussen</text:p>
            <text:p text:style-name="common-al">
            <text:span text:style-name="nadrukcur">Algemeen belang</text:span>
          </text:p>
            <text:p text:style-name="common-al">De maatregelen verbeteren de doorstroming van het verkeer. Dit is in het algemeen belang. </text:p>
            <text:p text:style-name="common-al">
            <text:span text:style-name="nadrukcur">Afweging</text:span>
          </text:p>
            <text:p text:style-name="common-al">Alles afwegende zijn burgemeester en wethouders van mening dat de maatregelen in het belang zijn van al het verkeer, omdat minder hinder wordt ondervonden van bij de haltes halterende lijnbussen. Door de maatregelen worden geen belangen van weggebruikers geschaad. </text:p>
            <text:p text:style-name="tussenkopcur">
            <text:span text:style-name="nadrukvet">Voorbereiding en overleg</text:span>
          </text:p>
            <text:p text:style-name="common-al">De lijnvoering van het Openbaar Vervoer is de verantwoording van de MRA (Metropool Regio Amsterdam) en niet van de gemeente. Participatie is door de MRA uitgevoerd.</text:p>
            <text:p text:style-name="common-al">Om de rechtstreeks bij het verkeersbesluit betrokken belangen goed af te kunnen wegen verdient het de aanbeveling om, vooral bij complexe en omstreden maatregelen, een voorbereidingsprocedure te volgen. Hier is vanaf gezien omdat de maatregel geen complexe maatregel betreft en de belangen voldoende in beeld zijn. Er zijn geen belanghebbenden die direct nadeel van deze maatregelen ondervinden.</text:p>
            <text:p text:style-name="common-al">Overleg met de Nationale Politie heeft plaatsgevonden in de Werkgroep Verkeer, waarin de door de korpschef gemachtigde medewerker verkeersadvisering, alsmede de Brandweer en Connexxion, vertegenwoordigd zijn. Op 05-02-2019 is dit besluit behandeld in de werkgroep. De leden van de Werkgroep gaan akkoord met de voorgestelde maatregelen.</text:p>
            <text:p text:style-name="tussenkopcur">
            <text:span text:style-name="nadrukvet">Publicatie</text:span>
          </text:p>
            <text:p text:style-name="common-al">Het besluit wordt gepubliceerd in de Digitale Staatscourant. </text:p>
            <text:p text:style-name="tussenkopcur">
            <text:span text:style-name="nadrukvet">Besluiten</text:span>
          </text:p>
            <text:p text:style-name="common-al">In overeenstemming met de tekeningen, die een onderdeel zijn van dit besluit, wordt besloten tot de volgende verkeersmaatregelen: </text:p>
            <text:p text:style-name="common-al">1. op de volgende locaties in Haarlemmermeer bushaltes op te heffen door het verwijderen van borden conform model L3 uit bijlage I van het Reglement Verkeersregels en Verkeerstekens (RVV) 1990 en het verwijderen van de zwart-witte blokmarkering als bedoeld in artikel 23, lid e van het RVV 1990:</text:p>
            <text:p text:style-name="common-al">a. De oostelijke halte op de Hoofdweg Westzijde, ter hoogte van het viaduct van de A44 in Abbenes (halte A44, 1 halte; tekening nummer 2018-057-001);</text:p>
            <text:p text:style-name="common-al">b. De oostelijke halte op de Hoofdweg Westzijde ter hoogte van het Langerak in Abbenes (halte Langerak, 1 halte; tekening nummer 2018-057-002); </text:p>
            <text:p text:style-name="common-al">c. De oostelijke halte op de Hoofdweg Westzijde ter hoogte van de Lisserweg in Abbenes (halte Lisserweg / Hoofdweg, 1 halte; tekening nummer 2018-057-003);</text:p>
            <text:p text:style-name="common-al">d. De noordelijke halte op de Kleine Poellaan ter hoogte van de Grote Poellaan in Rijsenhout (halte Blauwe Beugel, 1 halte; tekening nummer 2018-040-006);</text:p>
            <text:p text:style-name="common-al">e. De Drakenstraat ter hoogte van de Vliegende Hollanderstraat in Rijsenhout (halte Drakenstraat, 1 halte; tekening 2018-040-007);</text:p>
            <text:p text:style-name="common-al">f. De Pa Verkuyllaan ter hoogte van huisnummer 39 in Badhoevedorp (halte RK-kerk, 1 halte; tekening nummer 2018-024-004);</text:p>
            <text:p text:style-name="common-al">g. De Pa Verkuyllaan ter hoogte van de Schipholweg in Badhoevedorp (halte Badhoevedorp oost, 1 halte; tekening nummer 2018-024-005);</text:p>
            <text:p text:style-name="common-al">h. De Dellaertlaan ter hoogte van de Groene Zoom in Badhoevedorp (halte Haamstedestraat, 1 halte; tekening nummer 2018-024-006);</text:p>
            <text:p text:style-name="common-al">i. De Waddenweg nabij Schiermonnikoog in Hoofddorp (halte Rottemeroog, 2 haltes; tekening nummer 2018-017-005);</text:p>
            <text:p text:style-name="common-al">j. De Waddenweg nabij het Amelandpad in Hoofddorp (halte Terschelling, 2 haltes; tekening nummer 2018-017-006);</text:p>
            <text:p text:style-name="common-al">k. De Deltaweg nabij het Haringvliet (halte Haringvliet, 2 haltes; tekening nummer 2018-017-007);</text:p>
            <text:p text:style-name="common-al">l. De Deltaweg nabij de Goudplaat en Noord - Bevelandpad in Hoofddorp (halte Oosterschelde, 2 haltes; tekening nummer 2018-017-008);</text:p>
            <text:p text:style-name="common-al">m. De Nieuwe Molenaarslaan nabij de Pagode in Hoofddorp (halte Pagode, 2 haltes; tekening nummer 2018-017-009 en tekening nummer 2018-017-010);</text:p>
            <text:p text:style-name="common-al">n. De Nieuwe Molenaarslaan nabij de Fanny Blankers Koenlaan in Hoofddorp (halte Fanny Blankers Koenlaan, 1 halte; tekening nummer 2018-017-011);</text:p>
            <text:p text:style-name="common-al">o. De Henri Didonweg ter hoogte van nummer 44 in Hoofddorp (halte Henri Didonweg, 2 haltes; tekening nummer 2018-017-012);</text:p>
            <text:p text:style-name="common-al">p. De Asserweg ter hoogte van de Birkholm en Lindholm in Hoofddorp (halte Asserweg, 2 haltes; tekening nummer 2018-004-011); </text:p>
            <text:p text:style-name="common-al">q. De Asserweg tussen het Clausholmpad en de Kellogstraat in Hoofddorp (halte Kellogstraat; 2 haltes; tekening nummer 2018-004-012);</text:p>
            <text:p text:style-name="common-al">r. De Johan Enschedelaan tussen de Spoorlaan en de Dirk Storklaan in Hoofddorp (halte de President; 1 halte; tekening nummer 2018-008-016); </text:p>
            <text:p text:style-name="common-al">s. De Lucas Bolsstraat tussen de Athenelaan en de Westerdreef in Nieuw – Vennep. (halte Athenelaan; 1 halte; tekening nummer 2018-010-008);</text:p>
            <text:p text:style-name="common-al">t. De Noorderdreef nabij de Haverstraat in Nieuw – Vennep (halte Haverstraat, 2 haltes; tekening nummer 2018-012-007);</text:p>
            <text:p text:style-name="common-al">u. De Noorderdreef tussen de Boekweitstraat en de Gersteweg in Nieuw - Vennep (halte Gersteweg, 2 haltes; tekening nummer 2018-012-008);</text:p>
            <text:p text:style-name="common-al">v. De IJweg nabij huisnummer 1810 tussen de Leimuiderweg en de Lisserweg in Nieuw - Vennep. (halte IJweg 1635, 2 haltes; halte; tekening nummer 2018-100-036);</text:p>
            <text:p text:style-name="common-al">w. De Polarisavenue tussen de Spicalaan en de Wegalaan in Hoofddorp. (halte Wegalaan, 2 haltes; tekening nummer 2018 -009-004).</text:p>
            <text:p text:style-name="common-al"/>
            <text:p text:style-name="common-al">2. dit besluit ter openbare kennis te brengen op 18-2-2019.</text:p>
            <text:p text:style-name="common-al"> </text:p>
            <text:p text:style-name="common-al"> </text:p>
            <text:p text:style-name="common-al"/>
            <text:p text:style-name="common-al">Burgemeester en Wethouders van Haarlemmermeer</text:p>
            <text:p text:style-name="common-al">namens dezen,</text:p>
            <text:p text:style-name="common-al">de gemeentesecretaris, </text:p>
            <text:p text:style-name="common-al">voor deze,</text:p>
            <text:p text:style-name="common-al">de teammanager Vakdisciplines</text:p>
            <text:p text:style-name="common-al"/>
            <text:p text:style-name="common-al"/>
            <text:p text:style-name="common-al"/>
            <text:p text:style-name="common-al"/>
            <text:p text:style-name="common-al"/>
            <text:p text:style-name="common-al">M. Koster</text:p>
            <text:p text:style-name="common-al"/>
            <text:p text:style-name="common-al"/>
            <text:p text:style-name="common-al"/>
            <text:p text:style-name="common-al"/>
            <text:p text:style-name="common-al">
            <text:span text:style-name="nadrukvet">Terinzagelegging</text:span>
          </text:p>
            <text:p text:style-name="common-al">Het besluit wordt gepubliceerd in de Staatscourant (overheid.nl). Het besluit en de tekening waarop de maatregelen staan aangegeven, liggen gedurende zes weken vanaf de publicatiedatum voor een ieder na een telefonische afspraak ter inzage op werkdagen van 9.00 tot 17.00 uur in het Informatiecentrum van het raadhuis, Raadhuisplein 1 in Hoofddorp.</text:p>
            <text:p text:style-name="common-al"/>
            <text:p text:style-name="tussenkopcur">
            <text:span text:style-name="nadrukvet">Bezwaar</text:span>
          </text:p>
            <text:p text:style-name="common-al">Op grond van de Algemene wet bestuursrecht kan iedereen wiens belang rechtstreeks bij een besluit is betrokken, binnen zes weken na publicatie van dit besluit een met redenen omkleed bezwaarschrift indienen bij het college van Burgemeester en Wethouders van Haarlemmermeer, het cluster Juridische Zaken van het team Ondersteuning, Postbus 250, 2130 AG Hoofddorp. Het indienen van een bezwaarschrift schorst de werking van dit besluit niet. Gelijktijdig met of na het indienen van een bezwaarschrift kan een verzoek om een voorlopige voorziening worden gericht aan de voorzieningenrechter van de Rechtbank Noord-Holland, p/a Arrondissementsrechtbank Haarlem, sector Bestuursrecht Postbus 1621, 2003 BR Haarlem. Een dergelijk verzoek kan pas worden gedaan als het bezwaarschrift is ingediend en onverwijlde spoed, gelet op het betrokken belang, dat vereist. Voor de behandeling van het verzoek wordt een bedrag aan griffierecht geheven.</text:p>
            <text:p text:style-name="last-al"/>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9273</text:span><text:line-break/><text:date style:data-style-name="dag" text:fixed="true" text:date-value="2019-02-18"/><text:line-break/><text:date style:data-style-name="jaar" text:fixed="true" text:date-value="2019-02-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19  nr. 9273</text:span><text:date style:data-style-name="nicedate" text:fixed="true" text:date-value="2019-02-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19  nr. 9273</text:span><text:date style:data-style-name="nicedate" text:fixed="true" text:date-value="2019-02-18"/></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DC.title">Verkeersbesluit – gemeente Haarlemmermeer – Hoofddorp, Nieuw-Vennep, Abbenes, Rijsenhout, Badhoevedorp, diverse locaties</meta:user-defined>
    <meta:user-defined meta:name="OVERHEIDop.doctype">Officiële Publicaties, versie 1.1</meta:user-defined>
    <meta:user-defined meta:name="DCTERMS.W3CDTF/OVERHEIDop.jaargang">2019</meta:user-defined>
    <meta:user-defined meta:name="DCTERMS.W3CDTF/DCTERMS.available">2019-02-18</meta:user-defined>
    <meta:user-defined meta:name="OVERHEIDop.publicationIssue">9273</meta:user-defined>
    <meta:user-defined meta:name="OVERHEIDop.StcrtID/DC.identifier">stcrt-2019-9273</meta:user-defined>
    <meta:user-defined meta:name="DCTERMS.alternative">Gemeente Haarlemmermeer - opheffen bushaltes  - Diverse locaties Haarlemmermeer, Hoofddorp, Nieuw-Vennep, Abbenes, Rijsenhout, Badhoevedorp</meta:user-defined>
    <meta:user-defined meta:name="OVERHEID.Organisatietype/OVERHEID.organisationType">gemeente</meta:user-defined>
    <meta:user-defined meta:name="OVERHEID.Gemeente/OVERHEID.authority">Haarlemmermeer</meta:user-defined>
    <meta:user-defined meta:name="OVERHEID.Gemeente/DC.creator">Haarlemmermeer</meta:user-defined>
    <meta:user-defined meta:name="OVERHEID.TaxonomieBeleidsagenda/OVERHEID.category">Verkeer | Organisatie en beleid</meta:user-defined>
    <meta:user-defined meta:name="OVERHEID.Gemeente/DC.spatial">Haarlemmermeer</meta:user-defined>
    <meta:user-defined meta:name="OVERHEIDvb.TypeVerkeersbesluit/OVERHEIDvb.typeVerkeersbesluit">plaatsing of verwijdering van verkeerstekens</meta:user-defined>
    <meta:user-defined meta:name="OVERHEIDvb.VereisteVanBesluit/OVERHEIDvb.vereisteVanBesluit">Wegenverkeerswet 1994, art. 15, lid 1</meta:user-defined>
    <meta:user-defined meta:name="OVERHEIDvb.Wegcategorie/OVERHEIDvb.wegcategorie">Gebiedsontsluitingsweg binn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vb.Weggebruiker/OVERHEIDvb.weggebruiker">fietsers</meta:user-defined>
    <meta:user-defined meta:name="OVERHEIDvb.Weggebruiker/OVERHEIDvb.weggebruiker">voetgangers</meta:user-defined>
    <meta:user-defined meta:name="OVERHEIDvb.referentienummer">Nummer: X.2018.11763</meta:user-defined>
    <meta:user-defined meta:name="OVERHEIDop.verkeersbordcode">L3</meta:user-defined>
    <meta:user-defined meta:name="OVERHEID.Informatietype/DC.type">officiële publicatie</meta:user-defined>
    <meta:user-defined meta:name="OVERHEIDop.Staatscourant/DC.type">Verkeersbesluiten</meta:user-defined>
    <dc:language>nl</dc:language>
    <meta:user-defined meta:name="OVERHEID.Ministerie/DCTERMS.publisher">Ministerie van Binnenlandse Zaken</meta:user-defined>
    <meta:user-defined meta:name="OVERHEIDop.publicationName">Staatscourant</meta:user-defined>
    <meta:user-defined meta:name="OVERHEIDop.externeBijlage">Besluittekening diverse locaties|exb-2019-8649</meta:user-defined>
    <meta:user-defined meta:name="OVERHEIDop.versieInformatie"/>
  </office:meta>
</office:document-meta>
</file>