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C1Gesloteninbeiderichtingenvoorallevoertuigenia3b6d015-bfb2-4f07-8f6e-b8efc534ba24.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9-02-12 Breedstraat e.o. Vrijmarktgebied, Binnenstad, Geslotenverklaring,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Kenmerk: 5792712</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span text:style-name="nadrukvet">dat</text:span>
          </text:p>
            <text:p text:style-name="common-al">het gewenst is de hierna volgende verkeersmaatregelen in te trekken, c.q. vast te stellen;</text:p>
            <text:p text:style-name="common-al">
            <text:span text:style-name="nadrukvet">dat</text:span>
          </text:p>
            <text:p text:style-name="common-al">de hierna te noemen wegen zijn gelegen binnen de bebouwde kom van deze gemeente en bij de gemeente in beheer en onderhoud zijn;</text:p>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span text:style-name="nadrukvet">dat</text:span>
            <text:span text:style-name="nadrukvet"/>
          </text:p>
            <text:p text:style-name="common-al">met deze verkeersmaatregel beoogd wordt dat bezoekers van de vrijmarkt in het gehele vrijmarktgebied zich vrijelijk kunnen bewegen zonder dat zij op onevenredige wijze gehinderd worden door gemotoriseerd (rijdend) verkeer;</text:p>
            <text:p text:style-name="common-al">
            <text:span text:style-name="nadrukvet">dat</text:span>
          </text:p>
            <text:p text:style-name="common-al">deze verkeersmaatregel ervoor zorgt dat de vrijmarkt, die zeer druk bezocht wordt en waar geen mogelijkheden zijn om verschillende verkeersstromen te combineren, op een veilige wijze voor bezoekers kan verlopen, zonder dat zij gehinderd worden door gemotoriseerd (rijdend) verkeer;</text:p>
            <text:p text:style-name="common-al">
            <text:span text:style-name="nadrukvet">dat</text:span>
          </text:p>
            <text:p text:style-name="common-al">hiermee de drukte gereguleerd wordt;</text:p>
            <text:p text:style-name="common-al">
            <text:span text:style-name="nadrukvet">dat</text:span>
            <text:span text:style-name="nadrukvet"/>
          </text:p>
            <text:p text:style-name="common-al">het algemeen belang van een prettige en feestelijke viering van de vrijmarkt voor al haar bezoekers doorslaggevend is, mede gelet op het korte tijdsbestek, een zo beperkt mogelijke invloed voor het gebied, gelet op de grootte van de vrijmarkt en de bijzondere omstandigheden die de vrijmarkt met zich meebrengt, ten opzichte van de tijdelijke beperking van het vrijelijk in –en uitgaan van het vrijmarkt gebied door bewoners en ondernemers met hun voertuigen;</text:p>
            <text:p text:style-name="common-al">
            <text:span text:style-name="nadrukvet">dat</text:span>
          </text:p>
            <text:p text:style-name="common-al">het gebied vanwege het grote aantal bezoekers (fysiek) afgezet wordt;</text:p>
            <text:p text:style-name="common-al">
            <text:span text:style-name="nadrukvet">dat</text:span>
            <text:span text:style-name="nadrukvet"/>
          </text:p>
            <text:p text:style-name="common-al">de negatieve gevolgen voor specifiek belanghebbenden zo veel als mogelijk voorkomen wordt door het tijdsbestek zo kort mogelijk te houden;</text:p>
            <text:p text:style-name="common-al">
            <text:span text:style-name="nadrukvet">dat</text:span>
          </text:p>
            <text:p text:style-name="common-al">gelet op het Aanwijzingsbesluit (is reeds gepubliceerd in de Staatscourant) de vrijmarkt en Koningsdag 2019, de viering daarvan en het houden van de vrijmarkt maakt dat er een specifieke verkeersmaatregel nodig is;</text:p>
            <text:p text:style-name="common-al">
            <text:span text:style-name="nadrukvet">dat</text:span>
          </text:p>
            <text:p text:style-name="common-al">het gebied van oudsher autovrij gemaakt wordt;</text:p>
            <text:p text:style-name="common-al">
            <text:span text:style-name="nadrukvet">dat</text:span>
          </text:p>
            <text:p text:style-name="common-al">deze verkeersmaatregel noodzakelijk is om te voorkomen dat ander gemotoriseerd verkeer (scooters, brommers en fietsers) het gebied nog wel betreden kan en dat de bezoekers van de vrijmarkt ook daarvan gevrijwaard moeten blijven voor een ongehinderde viering van de vrijmarkt</text:p>
            <text:p text:style-name="common-al">
            <text:span text:style-name="nadrukvet">dat</text:span>
          </text:p>
            <text:p text:style-name="common-al">er overleg heeft plaatsgevonden met de korpschef van de politie in de gemeente Utrecht over de hierna te noemen verkeersmaatregelen;</text:p>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op het besluit van de raad dezer gemeente van 12 oktober 1995 waarbij aan Burgemeester en Wethouders de bevoegdheid is opgedragen tot het nemen en uit laten voeren van maatregelen als bedoeld in de WVW 1994 (het RVV 1990 en BABW inbegrepen);</text:p>
            <text:p text:style-name="common-al"/>
            <text:p text:style-name="common-al">Besluiten:</text:p>
            <text:p text:style-name="common-al">met ingang van <text:span text:style-name="nadrukvet">19 februari</text:span><text:span text:style-name="nadrukvet">201</text:span><text:span text:style-name="nadrukvet">9 </text:span> in de hierna volgende locatie de aangegeven verkeersmaatregelen in te trekken c.q. vast te stellen:</text:p>
            <text:p text:style-name="common-al">
            <text:span text:style-name="nadrukvet">Binnenstad</text:span>
          </text:p>
            <text:p text:style-name="common-al">
            <text:span text:style-name="nadrukvet">Breedstraat</text:span>
            <text:span text:style-name="nadrukvet">, </text:span>
            <text:span text:style-name="nadrukvet">Begijnekade</text:span>
            <text:span text:style-name="nadrukvet">, </text:span>
            <text:span text:style-name="nadrukvet">Begijnesteeg</text:span>
            <text:span text:style-name="nadrukvet">, Bemuurde Weerd Oostzijde, Bemuurde Weerd Westzijde, Bergstraat, </text:span>
            <text:span text:style-name="nadrukvet">Catharijnekade, </text:span>
            <text:span text:style-name="nadrukvet">Dirck</text:span>
            <text:span text:style-name="nadrukvet"> van Zuylenstraat, Hardebollenstraat, Hopakker, </text:span>
            <text:span text:style-name="nadrukvet">Jacobijnenstraat</text:span>
            <text:span text:style-name="nadrukvet">, Jan </text:span>
            <text:span text:style-name="nadrukvet">Meijenhofje</text:span>
            <text:span text:style-name="nadrukvet">, Jan </text:span>
            <text:span text:style-name="nadrukvet">Meijenstraat</text:span>
            <text:span text:style-name="nadrukvet">, Kalverstraat, Korte </text:span>
            <text:span text:style-name="nadrukvet">Hamstraat</text:span>
            <text:span text:style-name="nadrukvet">, Korte Koestraat, Korte Lauwerstraat, </text:span>
            <text:span text:style-name="nadrukvet">Kroonstraat</text:span>,</text:p>
            <text:p text:style-name="common-al">
            <text:span text:style-name="nadrukvet">Lange Koestraat, Lange Lauwerstraat, Lange </text:span>
            <text:span text:style-name="nadrukvet">Viestraat</text:span>
            <text:span text:style-name="nadrukvet">, </text:span>
            <text:span text:style-name="nadrukvet">Lauwerhof</text:span>
            <text:span text:style-name="nadrukvet">, Loeff </text:span>
            <text:span text:style-name="nadrukvet">Berchmakerstraat</text:span>
            <text:span text:style-name="nadrukvet">, Molenstraat, Nieuwkade, Noorderstraat (Noorderbrug)</text:span>,</text:p>
            <text:p text:style-name="common-al">
            <text:span text:style-name="nadrukvet">Oranjehof, Oranjestraat, </text:span>
            <text:span text:style-name="nadrukvet">Oudegracht</text:span>
            <text:span text:style-name="nadrukvet">, Pauwstraat, </text:span>
            <text:span text:style-name="nadrukvet">Plompetorengracht</text:span>
            <text:span text:style-name="nadrukvet">, Potterstraat,</text:span>
          </text:p>
            <text:p text:style-name="common-al">
            <text:span text:style-name="nadrukvet">Predikherenkerkhof, Predikherenstraat, </text:span>
            <text:span text:style-name="nadrukvet">Ridderschapstraat</text:span>
            <text:span text:style-name="nadrukvet">, Rozenstraat, Smalle </text:span>
            <text:span text:style-name="nadrukvet">Begijnestraat</text:span>
            <text:span text:style-name="nadrukvet">, St. Jacobsstraat, Van Asch van </text:span>
            <text:span text:style-name="nadrukvet">Wijckskade</text:span>
            <text:span text:style-name="nadrukvet">, Van Asch van </text:span>
            <text:span text:style-name="nadrukvet">Wijckstraat</text:span>
            <text:span text:style-name="nadrukvet">,</text:span>
          </text:p>
            <text:p text:style-name="common-al">
            <text:span text:style-name="nadrukvet">Varkenmarkt</text:span>
            <text:span text:style-name="nadrukvet">, Voorstraat, Vredenburg, Waterpoort, Waterstraat, Weerdsingel Oostzijde,</text:span>
          </text:p>
            <text:p text:style-name="common-al">
            <text:span text:style-name="nadrukvet">Weerdsingel Westzijde, Wijde </text:span>
            <text:span text:style-name="nadrukvet">Begijnestraat</text:span>
            <text:span text:style-name="nadrukvet">, Willemstraat, Wittevrouwenkade, Wittevrouwenstraat, Wolvenplein, Wolvenstraat,</text:span>
          </text:p>
            <text:p text:style-name="common-al">
            <text:span text:style-name="nadrukvet">1e Achterstraat, 2e Achterstraat, 3e Achterstraat</text:span>
          </text:p>
            <text:p text:style-name="common-al">Vaststellen: Geslotenverklaring in beide richtingen voor voertuigen, ruiters en geleiders van rij- of trekdieren of vee (C1) zone met onderbord 26 april vanaf 15:00 h tot en met 27 april 23:00 h</text:p>
            <text:p text:style-name="common-al">Startdatum: 26 april 2019</text:p>
            <text:p text:style-name="common-al">Einddatum: 27 april 2024</text:p>
            <text:p text:style-name="common-al"/>
            <text:p text:style-name="common-al">
            <draw:frame><draw:text-box><text:section text:name="plaatje_id1-3-2-2-1-53-1" text:style-name="plaatje">
              <text:p text:style-name="illustratie_id1-3-2-2-1-53-1-1"><draw:frame draw:style-name="illustratie_id1-3-2-2-1-53-1-1" text:anchor-type="paragraph" svg:width="15.9mm" svg:height="16mm"><draw:image xlink:href="Pictures/C1Gesloteninbeiderichtingenvoorallevoertuigenia3b6d015-bfb2-4f07-8f6e-b8efc534ba24.jpg" xlink:type="simple"/></draw:frame></text:p>
            </text:section></draw:text-box></draw:frame>
          </text:p>
            <text:p text:style-name="common-al"> C1</text:p>
            <text:p text:style-name="common-al"/>
            <text:p text:style-name="common-al"/>
            <text:p text:style-name="common-al"/>
            <text:p text:style-name="common-al">Utrecht, 12 februari 2019</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H. Zijlstra</text:span>
          </text:p>
            <text:p text:style-name="common-al">Gildemeester/Manager Ruimtelijke Kwaliteit en Duurzaamheid</text:p>
            <text:p text:style-name="common-al">Ontwikkelorganisatie Ruimte</text:p>
            <text:p text:style-name="common-al"/>
            <text:p text:style-name="common-al">Gepubliceerd op <text:span text:style-name="nadrukvet">18 februari</text:span><text:span text:style-name="nadrukvet">201</text:span><text:span text:style-name="nadrukvet">9</text:span><text:span text:style-name="nadrukvet"/><text:span text:style-name="nadrukvet"/>in de Staatscourant.</text:p>
            <text:p text:style-name="common-al"/>
            <text:p text:style-name="common-al">Nadere informatie met betrekking tot de hiervoor genoemde verkeersmaatregelen kan worden verkregen bij Ontwikkelorganisatie Ruimte, Gilde Ruimtelijke Kwaliteit en Duurzaamheid, Coördinator Verkeersbesluiten (mw R.H. Kottenhagen-Spin, telefoon 030 - 286 4426 of per mail r.kottenhagenspi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common-al">Let op: u moet een bezwaarschrift binnen zes weken na de publicatie in de Staatscourant indienen. </text:p>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3-1-1" style:parent-style-name="Standard">
      <style:paragraph-properties style:line-spacing="0mm" style:text-autospace="none" ofo:line-height="0.001cm"/>
    </style:style>
    <style:style style:family="graphic" style:name="illustratie_id1-3-2-2-1-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8859</text:span><text:line-break/><text:date style:data-style-name="dag" text:fixed="true" text:date-value="2019-02-18"/><text:line-break/><text:date style:data-style-name="jaar" text:fixed="true" text:date-value="2019-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8859</text:span><text:date style:data-style-name="nicedate" text:fixed="true" text:date-value="2019-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8859</text:span><text:date style:data-style-name="nicedate" text:fixed="true" text:date-value="2019-02-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2019-02-12 Breedstraat e.o. Vrijmarktgebied, Binnenstad, Geslotenverklaring, Verkeersmaatregelen Gemeente Utrecht</meta:user-defined>
    <meta:user-defined meta:name="OVERHEIDop.doctype">Officiële Publicaties, versie 1.1</meta:user-defined>
    <meta:user-defined meta:name="DCTERMS.W3CDTF/OVERHEIDop.jaargang">2019</meta:user-defined>
    <meta:user-defined meta:name="DCTERMS.W3CDTF/DCTERMS.available">2019-02-18</meta:user-defined>
    <meta:user-defined meta:name="OVERHEIDop.publicationIssue">8859</meta:user-defined>
    <meta:user-defined meta:name="OVERHEIDop.StcrtID/DC.identifier">stcrt-2019-8859</meta:user-defined>
    <meta:user-defined meta:name="DCTERMS.alternative">Gemeente Utrecht - Vaststellen: Geslotenverklaring in beide richtingen voor voertuigen, ruiters en geleiders van rij- of trekdieren of vee (C1) zone met onderbord 26 april vanaf 15:00 h tot en met 27 april 23:00 h
Startdatum: 26 april 2019
Einddatum: 27 april 2024
 - Breedstraat, Begijnekade, Begijnesteeg, Bemuurde Weerd Oostzijde, Bemuurde Weerd Westzijde, Bergstraat, Catharijnekade, Dirck van Zuylenstraat, Hardebollenstraat, Hopakker, Jacobijnenstraat, Jan Meijenhofje, Jan Meijenstraat, Kalverstraat, Korte Hamstraat, Korte Koestraat, Korte Lauwerstraat, KroonstraatLange Koestraat, Lange Lauwerstraat, Lange Viestraat, Lauwerhof, Loeff Berchmakerstraat, Molenstraat, Nieuwkade, Noorderstraat (Noorderbrug),Oranjehof, Oranjestraat, Oudegracht, Pauwstraat, Plompetorengracht, Potterstraat,Predikherenkerkhof, Predikherenstraat, Ridderschapstraat, Rozenstraat, Smalle Begijnestraat, St. Jacobsstraat, Van Asch van Wijckskade, Van Asch van Wijckstraat,Varkenmarkt, Voorstraat, Vredenburg, Waterpoort, Waterstraat, Weerdsingel Oostzijde,Weerdsingel Westzijde, Wijde Begijnestraat, Willemstraat, Wittevrouwenkade, Wittevrouwenstraat, Wolvenplein, Wolvenstraat,1e Achterstraat, 2e Achterstraat, 3e Achterstraat</meta:user-defined>
    <meta:user-defined meta:name="OVERHEID.Organisatietype/OVERHEID.organisationType">gemeente</meta:user-defined>
    <meta:user-defined meta:name="OVERHEID.Gemeente/OVERHEID.authority">Utrecht</meta:user-defined>
    <meta:user-defined meta:name="OVERHEID.Gemeente/DC.creator">Utrecht</meta:user-defined>
    <meta:user-defined meta:name="OVERHEID.TaxonomieBeleidsagenda/OVERHEID.category">Verkeer | Organisatie en beleid</meta:user-defined>
    <meta:user-defined meta:name="OVERHEID.Gemeente/DC.spatial">Utrech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Het bepaalde in artikel 34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5792712</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Breedstraat eo Vrijmarktgebied Overzichtskaart|exb-2019-8346</meta:user-defined>
    <meta:user-defined meta:name="OVERHEIDop.externeBijlage">Breedstraat eo Vrijmarktgebied tekening locaties|exb-2019-8347</meta:user-defined>
    <meta:user-defined meta:name="OVERHEIDop.versieInformatie"/>
  </office:meta>
</office:document-meta>
</file>