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Vastgesteld bestemmingsplan ‘Vaarroute Ezumazijl-Oostmahorn’, gemeente Noardeast-Fryslâ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40mm" svg:height="24.2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31 januari 2019 heeft de gemeenteraad het bestemmingsplan ‘Vaarroute Ezumazijl-Oostmahorn’ ongewijzigd vastgesteld (NL.IMRO.1970.BPBG2018P1-VA01). </text:p>
            <text:p text:style-name="common-al">Dit bestemmingsplan voorziet in de opwaardering en het herstel van de oude opvaart Nije Feart tussen Súd Ie en Lauwersmeer bij Oostmahorn (Vaarroute Ezumazijl-Oostmahorn) waarbij er een vaarontsluitingsroute ontstaat (in de DM-klasse met 2,50m doorvaarthoogte) en sprake is van ecologische versterking en de aanleg van recreatieve voorzieningen. Het bestemmingsplan biedt planologische ruimte voor een verbreding van de Nije Feart, aanpassing/vernieuwing van kunstwerken en de realisatie van een Marrekrite-aanlegplaats ten noordoosten van de Sylsterwei te Ezumazijl.</text:p>
            <text:p text:style-name="tussenkopcur">Het bestemmingsplan inzien</text:p>
            <text:p text:style-name="common-al">U kunt het vastgestelde bestemmingsplan van 14 februari tot en met 27 maart 2019 zonder afspraak bekijken tijdens de openingstijden in het gemeentehuis in Dokkum (Koningstraat 13). Kunt u niet tijdens de openingstijden? Dan kunt u telefonisch een afspraak maken voor een ander tijdstip. </text:p>
            <text:p text:style-name="common-al">U kunt het bestemmingsplan ook bekijken op www.ruimtelijkeplannen.nl met IMRO-code NL.IMRO.1970.BPBG2018P1-VA01.</text:p>
            <text:p text:style-name="tussenkopcur">Wilt u reageren?</text:p>
            <text:p text:style-name="common-al">Van 14 februari tot en met 27 maart 2019 kunt u een beroepschrift indienen bij de Afdeling bestuursrechtspraak van de Raad van State (postbus 20019, 2500EA Den Haag). </text:p>
            <text:p text:style-name="common-al">Ten aanzien van het ontwerpbestemmingsplan zijn geen zienswijzen ingediend. Beroep indienen kan daarom alleen als u belanghebbende bent en geen zienswijze heeft ingediend, maar kunt aantonen dat u daartoe niet in staat bent geweest. Gelijktijdig met het indienen van een beroepschrift kunt u een voorlopige voorziening aanvragen. </text:p>
            <text:p text:style-name="common-al">Voor meer informatie over de beroepsprocedure en voorlopige voorziening, kunt u kijken op: https://www.raadvanstate.nl/onze-werkwijze/bestuursrechtspraak/ruimtelijke-ordeningskamer.html. </text:p>
            <text:p text:style-name="tussenkopcur">Vragen?</text:p>
            <text:p text:style-name="common-al">Als u vragen heeft, kunt u contact opnemen met het team Romte, telefoon: 0519-298888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8152</text:span><text:line-break/><text:date style:data-style-name="dag" text:fixed="true" text:date-value="2019-02-13"/><text:line-break/><text:date style:data-style-name="jaar" text:fixed="true" text:date-value="2019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8152</text:span><text:date style:data-style-name="nicedate" text:fixed="true" text:date-value="2019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19  nr. 8152</text:span><text:date style:data-style-name="nicedate" text:fixed="true" text:date-value="2019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astgesteld bestemmingsplan ‘Vaarroute Ezumazijl-Oostmahorn’, gemeente Noardeast-Fryslân</meta:user-defined>
    <meta:user-defined meta:name="OVERHEIDop.doctype">Officiële Publicaties, versie 1.1</meta:user-defined>
    <meta:user-defined meta:name="DCTERMS.W3CDTF/OVERHEIDop.jaargang">2019</meta:user-defined>
    <meta:user-defined meta:name="DCTERMS.W3CDTF/DCTERMS.available">2019-02-13</meta:user-defined>
    <meta:user-defined meta:name="OVERHEIDop.publicationIssue">8152</meta:user-defined>
    <meta:user-defined meta:name="OVERHEIDop.StcrtID/DC.identifier">stcrt-2019-8152</meta:user-defined>
    <meta:user-defined meta:name="OVERHEID.TaxonomieBeleidsagenda/OVERHEID.category">Ruimte en infrastructuur | Organisatie en beleid</meta:user-defined>
    <meta:user-defined meta:name="OVERHEID.Gemeente/DC.spatial">Noardeast-Fryslân</meta:user-defined>
    <meta:user-defined meta:name="OVERHEIDop.Ruimtelijkplan/OVERHEIDop.bekendmakingBetreffendePlan">NL.IMRO.1970.BPBG2018P1-VA01</meta:user-defined>
    <meta:user-defined meta:name="OVERHEIDop.referentienummer">NL.IMRO.1970.BPBG2018P1-VA01</meta:user-defined>
    <meta:user-defined meta:name="DCTERMS.abstract">Ongewijzigd vastgesteld bestemmingsplan 'Vaarroute Ezumazijl-Oostmahorn'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Noardeast-Fryslân</meta:user-defined>
    <meta:user-defined meta:name="OVERHEIDop.Ruimtelijkeplannen/DC.type">bestemmingsplan</meta:user-defined>
    <meta:user-defined meta:name="OVERHEIDop.Staatscourant/DC.type">Ruimtelijke plannen</meta:user-defined>
    <meta:user-defined meta:name="OVERHEIDop.publicationName">Staatscourant</meta:user-defined>
    <meta:user-defined meta:name="OVERHEID.Ministerie/DCTERMS.publisher">Ministerie van Binnenlandse Zaken</meta:user-defined>
    <meta:user-defined meta:name="OVERHEIDop.versieInformatie"/>
  </office:meta>
</office:document-meta>
</file>