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30 km zone Nieuwehorne</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Nr: 19.3001950</text:p>
            <text:p text:style-name="al"/>
            <text:p text:style-name="al">Onderwerp: 30 km zone Nieuwehorne</text:p>
            <text:p text:style-name="al"/>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 </text:span> </text:p>
            <text:p text:style-name="al">dat aan dit verkeersbesluit het onderstaande belang uit artikel 2, tweede lid van de WVW1994 ten grondslag ligt: </text:p>
            <text:list text:style-name="id1-3-2-1-1-12">
              <text:list-item text:style-override="id1-3-2-1-1-12-1">
                <text:number>•</text:number>
                <text:p text:style-name="al">het verzekeren van de veiligheid op de weg; </text:p>
              </text:list-item>
              <text:list-item text:style-override="id1-3-2-1-1-12-2">
                <text:number>•</text:number>
                <text:p text:style-name="al">het beschermen van weggebruikers en passagiers; </text:p>
              </text:list-item>
              <text:list-item text:style-override="id1-3-2-1-1-12-3">
                <text:number>•</text:number>
                <text:p text:style-name="al">het voorkomen of beperken van door het verkeer veroorzaakte overlast, hinder of schade alsmede de gevolgen voor het milieu, bedoeld in de Wet milieubeheer; </text:p>
              </text:list-item>
              <text:list-item text:style-override="id1-3-2-1-1-12-4">
                <text:number>•</text:number>
                <text:p text:style-name="al">het voorkomen of beperken van door het verkeer veroorzaakte aantasting van het karakter of van de functie van objecten of gebieden. </text:p>
              </text:list-item>
            </text:list>
            <text:p text:style-name="al">dat conform Duurzaam Veilig, uit het oogpunt van verkeersveiligheid, gewenst is om de maximale snelheid van 30 km/u te hanteren binnen verblijfsgebieden;</text:p>
            <text:p text:style-name="al">dat het wegbeeld ter plaatse overeenkomt met de randvoorwaarden van een 30km/u zone verblijfsgebied conform de richtlijnen van Duurzaam Veilig;</text:p>
            <text:p text:style-name="al">dat het gebied binnen de aangegeven grenzen in Nieuwehorne voornamelijk een verblijfsfunctie heeft;</text:p>
            <text:p text:style-name="al">dat binnen het grensgebied in het geheel sprake is van gelijkwaardige kruispunten en menging van fietsers en gemotoriseerd verkeer;</text:p>
            <text:p text:style-name="al">dat de wijk ten noorden van de Schoterlandseweg reeds als 30 km/u zone is aangewezen;</text:p>
            <text:p text:style-name="al">dat het wenselijk is dat de bebouwde kom binnen de Schoterlandseweg, Buitenweg en Sevenaerspad als 30 km/h zone wordt aangewezen;</text:p>
            <text:p text:style-name="al">dat de inrichting passend is voor een 30 km/u zone;</text:p>
            <text:p text:style-name="al">dat bedoelde wegen zijn gelegen binnen de gemeente Heerenveen en bij de gemeente Heerenveen in beheer zijn;</text:p>
            <text:p text:style-name="al">dat overleg met de verkeerscoördinator van het basisteam Zuidoost Fryslân van de politie heeft plaatsgevonden;</text: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Een maximum snelheid van 30 km/uur in te stellen in de woonstraten de Bakker, de Katslein, de Winkelman, Pastorielaan, Kalverkamp, Horne, Brink, Brinkweg, Molenweg, Bouwkamp, Sterrekamp, It Tiksel, de Sile, de Stringen en de Pontsjer door plaatsing van de borden ‘A0130zb Zone 30 en A0130ze Einde zone 30’ van het Reglement Verkeersregels en Verkeerstekens 1990. Dit met uitzondering van het Sevenaerspad en de Buitenweg, waar een maximum snelheid van 50 km/h geldt.</text:p>
              </text:list-item>
              <text:list-item text:style-override="id1-3-2-2-1-1-2">
                <text:number>2.</text:number>
                <text:p text:style-name="al">Een en ander overeenkomstig de bij dit verkeersbesluit behorende situatietekening van 12 december 2019.</text:p>
              </text:list-item>
            </text:list>
            <text:p text:style-name="last-al"/>
            <text:p text:style-name="tekst_bottom"/>
          </text:section>
        </text:section>
        <text:section text:name="regeling-sluiting_id1-3-2-3" text:style-name="regeling-sluiting">
          <text:section text:name="ondertekening_id1-3-2-3-1">
            <text:p><text:span text:style-name="functie">Heerenveen, 12 december 2019</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9455</text:span><text:line-break/><text:date style:data-style-name="dag" text:fixed="true" text:date-value="2019-12-16"/><text:line-break/><text:date style:data-style-name="jaar" text:fixed="true" text:date-value="2019-12-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69455</text:span><text:date style:data-style-name="nicedate" text:fixed="true" text:date-value="2019-12-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69455</text:span><text:date style:data-style-name="nicedate" text:fixed="true" text:date-value="2019-12-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eerenveen</meta:user-defined>
    <meta:user-defined meta:name="OVERHEID.Gemeente/DC.creator">Heerenveen</meta:user-defined>
    <meta:user-defined meta:name="OVERHEIDop.configuratie">https://repository.officiele-overheidspublicaties.nl//MasterConfiguraties/MC-DRP-VB-Web-CB/2.1/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enveen - Nieuwehorne -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19.3001950</meta:user-defined>
    <meta:user-defined meta:name="DCTERMS.abstract">Instellen 30 km zone Nieuwehorne binnen het gebied Schoterlandseweg, Buitenweg en Sevenaerspad.</meta:user-defined>
    <meta:user-defined meta:name="OVERHEIDop.verkeersbordcode">A1</meta:user-defined>
    <dc:language>nl</dc:language>
    <meta:user-defined meta:name="OVERHEID.EPSG28992/DC.spatial">200529 551812</meta:user-defined>
    <meta:user-defined meta:name="DC.title">Verkeersbesluit 30 km zone Nieuwehorne</meta:user-defined>
    <meta:user-defined meta:name="OVERHEID.PostcodeHuisnummer/OVERHEIDop.postcodeHuisnummer">8414MD 23</meta:user-defined>
    <meta:user-defined meta:name="OVERHEIDop.straatnaam">Bouwkamp</meta:user-defined>
    <meta:user-defined meta:name="OVERHEIDop.woonplaats">Nieuwehorne</meta:user-defined>
    <meta:user-defined meta:name="DCTERMS.W3CDTF/DCTERMS.available">2019-12-16</meta:user-defined>
    <meta:user-defined meta:name="OVERHEIDop.StcrtID/DC.identifier">stcrt-2019-69455</meta:user-defined>
    <meta:user-defined meta:name="OVERHEIDop.externeBijlage">Situatietekening 30 km zone Nieuwehorne|exb-2019-60069</meta:user-defined>
    <meta:user-defined meta:name="DCTERMS.W3CDTF/OVERHEIDop.jaargang">2019</meta:user-defined>
    <meta:user-defined meta:name="OVERHEIDop.publicationIssue">69455</meta:user-defined>
    <meta:user-defined meta:name="OVERHEIDop.versieInformatie"/>
  </office:meta>
</office:document-meta>
</file>