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WK1i99f227f1-feac-42b6-9a8d-ae40e33261d3.png" manifest:media-type="image/png"/>
  <manifest:file-entry manifest:full-path="Pictures/WK2if3bbc480-145d-46d9-a127-da0bc0cea5a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voetgangersoversteekplaatsen, Pannekoekendijk, Harm Smeengekade en Nieuwe Veerallee</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189297-2019</text:p>
            <text:p text:style-name="context_bottom"/>
          </text:section>
          <text:p text:style-name="aanhef_wie">Burgemeester en wethouders van Zwolle,</text:p>
          <text:section text:name="considerans_id1-3-2-1-3" text:style-name="considerans">
            <text:p text:style-name="tussenkopcur">
            <text:span text:style-name="nadrukvet">Overwegingen ten aanzien van het besluit</text:span>
          </text:p>
            <text:p text:style-name="considerans.al">dat de Pannekoekendijk, Harm Smeengekade, Willemskade en Nieuwe Veerallee gecategoriseerd zijn als gebiedsontsluitingswegen binnen de bebouwde kom, met een maximum toegestane snelheid van 50 km/uur;</text:p>
            <text:p text:style-name="considerans.al">dat deze gebiedsontsluitingswegen onderdeel uitmaken van de Zwolse binnenring;</text:p>
            <text:p text:style-name="considerans.al">dat de Pannekoekendijk, de Harm Smeengekade en de Willemskade in de afgelopen jaren zijn gereconstrueerd waarbij onder andere een vrije busbaan en een tweerichtingen bereden verplicht fietspad is gerealiseerd;</text:p>
            <text:p text:style-name="considerans.al">dat de kruispunten van de bovengenoemde wegen met de Hoogstraat, de Emmawijk, de Westerlaan en de Rieteweg zijn ingericht als voorrangskruispunten waarbij het weggedeelte voor gemotoriseerd verkeer is voorzien van verkeerlichten en conform de richtlijnen van het CROW de oversteekplaatsen voor fietsers en voetgangers zijn voorzien van kanalisatiestrepen;</text:p>
            <text:p text:style-name="considerans.al">dat door het ontbreken van voorzieningen op de in tweerichtingen bereden fietspaden, het oversteken als lastig (of problematisch of onmogelijk) wordt ervaren door met name ouderen en voetgangers met een beperking;</text:p>
            <text:p text:style-name="considerans.al">dat de belangenorganisatie ‘Toegankelijk Zwolle’ heeft verzocht voetgangersoversteekplaatsen (verder VOP’s) aan te brengen op de vrijliggende fietspaden ter hoogte van de hiervoor genoemde kruispunten; </text:p>
            <text:p text:style-name="considerans.al">dat het beleid met betrekking tot het realiseren van VOP’s is beschreven in het document ‘Een stap vooruit!’;</text:p>
            <text:p text:style-name="considerans.al">dat in het document ‘Een stap vooruit!’ staat beschreven dat VOP’s in principe niet op voorhand worden aangelegd en eerst wordt afgewacht hoe de loopstromen in een bepaald gebied zich ontwikkelen en dat dit ruimte biedt om later VOP’s aan te brengen indien dat nodig blijkt;</text:p>
            <text:p text:style-name="considerans.al">dat in het document ‘Een stap vooruit!’ enkel uitgangspunten staan beschreven voor de realisatie van VOP’s op rijbanen voor gemotoriseerd verkeer en niet ingaat op het toepassen van VOP’s op vrijliggende fietspaden;</text:p>
            <text:p text:style-name="considerans.al">dat de uitgangspunten desalniettemin ook kunnen worden toegepast op oversteekvoorzieningen voor voetgangers op vrijliggende fietspaden;</text:p>
            <text:p text:style-name="considerans.al">dat in het beleid is aangegeven dat op looproutes in de nabijheid van voorzieningen VOP’s kunnen worden gerealiseerd om de veiligheid van de voetganger en de oversteekbaarheid van wegen of paden te vergroten;</text:p>
            <text:p text:style-name="considerans.al">dat het beleid met name gericht is op kruispunten van voetgangers met gemotoriseerd verkeer, dat er sprake moet zijn van een constante stroom voetgangers, dat er belangrijke voetgangers aantrekkende bestemmingen in de omgeving zijn en dat VOP’s geconcentreerd worden op logische plekken;</text:p>
            <text:p text:style-name="considerans.al">dat de betreffende verplichte fietspaden intensief worden gebruikt en dat de doorstroming van langzaam verkeer grotendeels wordt gefaciliteerd buiten de verkeerslichten om;</text:p>
            <text:p text:style-name="considerans.al">dat door het ontbreken van hiaten in de fietsersstroom het wenselijk is de oversteekbaarheid voor voetgangers te faciliteren op die punten waar de voetgangersstromen zich concentreren en daarmee deze kwetsbare groep verkeersdeelnemers in bescherming te nemen;</text:p>
            <text:p text:style-name="considerans.al">dat in het kader van de toegankelijkheid van de stad voor alle weggebruikers, het oversteken van voetgangers op de locaties waar de voetgangersstromen zich concentreren gefaciliteerd kan worden door het aanbrengen van VOP’s op betreffende verplichte fietspaden;</text:p>
            <text:p text:style-name="considerans.al">dat over de voorgestelde maatregelen overleg is gevoerd met de Fietsersbond Zwolle;</text:p>
            <text:p text:style-name="considerans.al">dat in gezamenlijk overleg drie locaties zijn aangewezen waar VOP’s wenselijk zijn, namelijk: </text:p>
            <text:p text:style-name="considerans.al">- de twee oversteken ter hoogte van het kruispunt Pannekoekendijk – Harm Smeengekade met de Kampenpoortenbrug en Hoogstraat, vanwege de verbinding tussen de binnenstad en Kamperpoort en het daar gelegen gezondheidscentrum</text:p>
            <text:p text:style-name="considerans.al">- de oversteek over de Nieuwe Veerallee die parallel gelegen is aan de spoorwegovergang, nabij het kruispunt met de Rieteweg, vanwege de verbinding tussen het station en het Carolus Clusius College;</text:p>
            <text:p text:style-name="considerans.al">dat de bovenstaande locatiekeuzes met zich meebrengt dat alleen op die aansluitingen van een kruispunt waar de voetgangersstroom zich concentreert en/of het noodzakelijk is de oversteek te faciliteren, een VOP wordt aangelegd en daarmee onderscheid in aansluitingen ontstaat; </text:p>
            <text:p text:style-name="considerans.al">dat door het nadrukkelijk accentueren van de locatie en door de constante voetgangersstroom het voor fietsers op het vrijliggende fietspad duidelijk is dat voorrang verleend moet worden aan de overstekende voetganger;</text:p>
            <text:p text:style-name="considerans.al">dat in het overleg tevens besloten is onderzoek uit te voeren naar het effect van de VOP’s op deze locatie voor zowel fietsers als voetgangers; </text:p>
            <text:p text:style-name="considerans.al">dat de in dit besluit vermelde verkeersmaatregelen strekken tot de volgende in artikel 2 van de Wegenverkeerswet 1994 genoemde belangen:</text:p>
            <text:p text:style-name="considerans.al">- het in stand houden van de weg en het waarborgen van de bruikbaarheid daarvan;</text:p>
            <text:p text:style-name="considerans.al">- het verzekeren van de veiligheid op de weg;</text:p>
            <text:p text:style-name="considerans.al">dat de hierna genoemde weg, wegen c.q. weggedeelten in beheer en onderhoud zijn bij de gemeente Zwolle; </text:p>
            <text:p text:style-name="considerans.al">dat overleg met de politie, als bedoeld in artikel 24 van het BABW, heeft plaatsgevonden en dat de politie negatief adviseert over het voorgenomen verkeersbesluit, omdat de politie van mening is dat fietsers op het fietspad niet stoppen en voorrang verlenen aan de voetgangers die gebruik maken van de VOP’s;</text:p>
            <text:p text:style-name="considerans.al">dat na het uitgebrachte advies van de politie nogmaals is beoordeeld op welke locaties het van belang is om de oversteekbaarheid en de herkenbaarheid van de oversteken op het fietspad te vergroten en dat de te realiseren VOP´s zich beperken tot de concentratie van voetgangers ter bescherming van deze kwetsbare groep verkeersdeelnemers.</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het aanbrengen van zebramarkering met ter ondersteuning het plaatsen van verkeersborden L2 (voetgangersoversteekplaats), volgens artikel 49, lid 2 en bijlage 1 van het RVV 1990, voetgangersoversteekplaatsen aan te wijzen op de vrijliggende fietspaden op de volgende locaties: </text:p>
                <text:p text:style-name="al">- Pannekoekendijk – Harm Smeengekade, kruispunt met Kampenpoortenbrug en Hoogstraat, aan noordwest- en zuidwestzijde;</text:p>
                <text:p text:style-name="al">- Willemskade – Nieuwe Veerallee, kruispunt met Rieteweg en busbrug (naam?), aan noordwest- en zuidwestzijde; </text:p>
              </text:list-item>
              <text:list-item text:style-override="id1-3-2-2-1-1-2">
                <text:number>2.</text:number>
                <text:p text:style-name="al">de genoemde verkeersborden en verkeerstekens te plaatsen/aan te brengen zoals op de bij dit besluit behorende situatietekening staat aangegeven.</text:p>
              </text:list-item>
            </text:list>
            <text:p text:style-name="common-al"/>
            <text:p text:style-name="common-al">
            <text:span text:style-name="nadrukvet">Situatieschtsen</text:span>
          </text:p>
            <text:p text:style-name="common-al">
            <text:span text:style-name="nadrukcur">Locatie kruispunt Pannekoekendijk – Harm Smeengekade met de Kampenpoortenbrug en Hoogstraat</text:span>
          </text:p>
            <text:p text:style-name="common-al">
            <draw:frame><draw:text-box><text:section text:name="plaatje_id1-3-2-2-1-5-1" text:style-name="plaatje">
              <text:p text:style-name="illustratie_id1-3-2-2-1-5-1-1"><draw:frame draw:style-name="illustratie_id1-3-2-2-1-5-1-1" text:anchor-type="paragraph" svg:width="120mm" svg:height="137.5mm"><draw:image xlink:href="Pictures/WK1i99f227f1-feac-42b6-9a8d-ae40e33261d3.png" xlink:type="simple"/></draw:frame></text:p>
            </text:section></draw:text-box></draw:frame>
          </text:p>
            <text:p text:style-name="common-al"/>
            <text:p text:style-name="common-al">
            <text:span text:style-name="nadrukcur">Locatie oversteek</text:span> <text:span text:style-name="nadrukcur">Nieuwe Veerallee nabij het kruispunt met de Rieteweg – Schuttebusbrug</text:span></text:p>
            <text:p text:style-name="last-al">
            <draw:frame><draw:text-box><text:section text:name="plaatje_id1-3-2-2-1-8-1" text:style-name="plaatje">
              <text:p text:style-name="illustratie_id1-3-2-2-1-8-1-1"><draw:frame draw:style-name="illustratie_id1-3-2-2-1-8-1-1" text:anchor-type="paragraph" svg:width="120mm" svg:height="118.10000000000001mm"><draw:image xlink:href="Pictures/WK2if3bbc480-145d-46d9-a127-da0bc0cea5a1.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1 november 2019</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A. van de</text:span>
            <text:span text:style-name="achternaam">Kraats</text:span>
          </text:span></text:p>
            <text:p><text:span text:style-name="functie">Afdelingshoofd</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kendmaking van het verkeersbesluit geschiedt digitaal door publicatie in het Gemeenteblad en in de Staatscourant (<text:a xlink:href="http://www.zoek.officielebekendmakingen.nl/" xlink:type="simple">www.zoek.officielebekendmakingen.nl</text:a>). </text:p>
          <text:p text:style-name="bezwaarschrift_al">Het besluit ligt na publicatiedatum gedurende zes weken ter inzage bij het Stadskantoor, Lübeckplein 2, Zwolle.</text:p>
          <text:p text:style-name="bezwaarschrift_al">Bezwaar</text:p>
          <text:p text:style-name="bezwaarschrift_al">Tegen dit besluit kunnen belanghebbenden binnen zes weken na publicatiedatum bezwaar maken bij ons college van burgemeester en wethouders, Postbus 10007, 8000 GA Zwolle. Hiervoor dient een bezwaarschrift te worden ingediend dat naam en adres, dag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 </text:p>
          <text:p text:style-name="bezwaarschrift_al">Inlichtingen</text:p>
          <text:p text:style-name="bezwaarschrift_al">Voor inlichtingen over dit besluit en de procedure kunt u zich wenden tot de heer M. Hoogenraad, via mail: <text:a xlink:href="mailto:M.Hoogenraad@Zwolle.nl" xlink:type="simple">M.Hoogenraad@Zwolle.nl</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5903</text:span><text:line-break/><text:date style:data-style-name="dag" text:fixed="true" text:date-value="2019-11-28"/><text:line-break/><text:date style:data-style-name="jaar" text:fixed="true" text:date-value="2019-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5903</text:span><text:date style:data-style-name="nicedate" text:fixed="true" text:date-value="2019-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5903</text:span><text:date style:data-style-name="nicedate" text:fixed="true" text:date-value="2019-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Zwolle</meta:user-defined>
    <meta:user-defined meta:name="OVERHEID.Gemeente/DC.creator">Zwolle</meta:user-defined>
    <meta:user-defined meta:name="OVERHEIDop.configuratie">https://repository.officiele-overheidspublicaties.nl//MasterConfiguraties/MC-DRP-VB-Web-CB/2.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wolle -  - </meta:user-defined>
    <meta:user-defined meta:name="OVERHEIDvb.Wegcategorie/OVERHEIDvb.wegcategorie">Erftoegangsweg buiten de bebouwde kom</meta:user-defined>
    <meta:user-defined meta:name="OVERHEIDvb.Weggebruiker/OVERHEIDvb.weggebruiker">voetgangers</meta:user-defined>
    <meta:user-defined meta:name="OVERHEIDvb.referentienummer">189297-2019</meta:user-defined>
    <meta:user-defined meta:name="DCTERMS.abstract">Verkeersbesluit aanwijzen VOP</meta:user-defined>
    <meta:user-defined meta:name="OVERHEIDop.verkeersbordcode">L2</meta:user-defined>
    <dc:language>nl</dc:language>
    <meta:user-defined meta:name="OVERHEID.EPSG28992/DC.spatial">202561 503304</meta:user-defined>
    <meta:user-defined meta:name="OVERHEID.EPSG28992/DC.spatial">202439 502850</meta:user-defined>
    <meta:user-defined meta:name="OVERHEID.EPSG28992/DC.spatial">202177 502481</meta:user-defined>
    <meta:user-defined meta:name="DC.title">Verkeersbesluit aanwijzen voetgangersoversteekplaatsen, Pannekoekendijk, Harm Smeengekade en Nieuwe Veerallee</meta:user-defined>
    <meta:user-defined meta:name="OVERHEID.PostcodeHuisnummer/OVERHEIDop.postcodeHuisnummer">8021EX 17</meta:user-defined>
    <meta:user-defined meta:name="OVERHEID.PostcodeHuisnummer/OVERHEIDop.postcodeHuisnummer">8011AK 18 702</meta:user-defined>
    <meta:user-defined meta:name="OVERHEID.PostcodeHuisnummer/OVERHEIDop.postcodeHuisnummer">8019AG 10</meta:user-defined>
    <meta:user-defined meta:name="OVERHEIDop.straatnaam">Pannekoekendijk</meta:user-defined>
    <meta:user-defined meta:name="OVERHEIDop.straatnaam">Harm Smeengekade</meta:user-defined>
    <meta:user-defined meta:name="OVERHEIDop.straatnaam">Nieuwe Veerallee</meta:user-defined>
    <meta:user-defined meta:name="OVERHEIDop.woonplaats">Zwolle</meta:user-defined>
    <meta:user-defined meta:name="OVERHEIDop.woonplaats">Zwolle</meta:user-defined>
    <meta:user-defined meta:name="OVERHEIDop.woonplaats">Zwolle</meta:user-defined>
    <meta:user-defined meta:name="DCTERMS.W3CDTF/DCTERMS.available">2019-11-28</meta:user-defined>
    <meta:user-defined meta:name="OVERHEIDop.StcrtID/DC.identifier">stcrt-2019-65903</meta:user-defined>
    <meta:user-defined meta:name="DCTERMS.W3CDTF/OVERHEIDop.jaargang">2019</meta:user-defined>
    <meta:user-defined meta:name="OVERHEIDop.publicationIssue">65903</meta:user-defined>
    <meta:user-defined meta:name="OVERHEIDop.versieInformatie"/>
  </office:meta>
</office:document-meta>
</file>