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file-entry manifest:full-path="Pictures/Schermafbeelding2019-02-01om09.52.42i710cbfde-8333-4cb4-b342-82fb36e2f8af.png" manifest:media-type="image/png"/>
  <manifest:file-entry manifest:full-path="Pictures/Schermafbeelding2019-02-01om09.52.51i0897d7fa-b577-4853-a996-a20c15e98450.png" manifest:media-type="image/png"/>
  <manifest:file-entry manifest:full-path="Pictures/Schermafbeelding2019-02-01om09.53.00iac441583-dde2-414f-a7d6-58669a95b6dc.png" manifest:media-type="image/png"/>
  <manifest:file-entry manifest:full-path="Pictures/Schermafbeelding2019-02-01om09.53.06ibc028f21-a9b3-4ccc-b883-202698a779ad.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30 km/uur zone Velserstraat Haarlem</text:p>
          </table:table-cell>
          <table:table-cell office:value-type="string" table:style-name="staatscourantkop.B.cell">
            <text:section text:name="plaatje_id1-3-1-1" text:style-name="plaatje">
              <text:p text:style-name="illustratie_id1-3-1-1-1"><draw:frame draw:style-name="illustratie_id1-3-1-1-1" text:anchor-type="paragraph" svg:width="40mm" svg:height="15.9mm"><draw:image xlink:href="Pictures/logo.png" xlink:type="simple"/></draw:frame></text:p>
            </text:section>
          </table:table-cell>
        </table:table-row>
      </table:table>
      <text:section text:name="regeling_id1-3-2" text:style-name="regeling">
        <text:section text:name="aanhef_id1-3-2-1" text:style-name="aanhef">
          <text:section text:name="context_id1-3-2-1-1" text:style-name="context">
            <text:p text:style-name="context.al">Nr. 2017/340324</text:p>
            <text:p text:style-name="context_bottom"/>
          </text:section>
          <text:p text:style-name="aanhef_wie">Burgemeester en wethouders van Haarlem;</text:p>
          <text:p text:style-name="aanhef_wie">gelet op de Wegenwet, de Wegenverkeerswet 1994 (hierna: WVW 1994), het Reglement Verkeersregels en Verkeerstekens 1990 (hierna: RVV 1990), het Besluit Administratieve Bepalingen inzake het Wegverkeer (hierna: BABW) en de Uitvoeringsvoorschriften van het Besluit Administratieve Bepalingen inzake het Wegverkeer (hierna: Uitvoeringsvoorschriften BABW).</text:p>
          <text:section text:name="considerans_id1-3-2-1-4" text:style-name="considerans">
            <text:p text:style-name="tussenkopcur">
            <text:span text:style-name="nadrukvet">Overwegende:</text:span>
          </text:p>
            <text:p text:style-name="considerans.al">dat de Velserstraat gelegen is binnen de bebouwde kom van Haarlem;</text:p>
            <text:p text:style-name="considerans.al">dat de Velserstraat in beheer is bij de gemeente Haarlem;</text:p>
            <text:p text:style-name="considerans.al">dat de Velserstraat een weg is als bedoeld in artikel 18, lid 1 onder d van de WVW 1994;</text:p>
            <text:p text:style-name="considerans.al">dat gelet op dit artikel het college van burgemeester en wethouders van Haarlem bevoegd is verkeersbesluiten te nemen voor deze wegen;</text:p>
            <text:p text:style-name="considerans.al">dat de bevoegdheid voor het nemen van verkeersbesluiten door het college van burgemeester en wethouders van Haarlem in het collegebesluit d.d. 26 november 2013 (nr. 2013/383676) is gemandateerd aan het afdelingshoofd Openbare Ruimte, Groen en Verkeer;</text:p>
            <text:p text:style-name="considerans.al">dat de gemeentelijke wegencategorisering van Haarlem is opgenomen in het Haarlems Verkeers- en Vervoerplan (hierna: HVVP);</text:p>
            <text:p text:style-name="considerans.al">dat deze categorisering aansluit op de categorisering, zoals bedoeld in het landelijk beleid Duurzaam Veilig;</text:p>
            <text:p text:style-name="considerans.al">dat de Velserstraat in het HVVP gecategoriseerd is als een gebiedsontsluitingsweg (50 km/h);</text:p>
            <text:p text:style-name="considerans.al">dat de verkeersfunctie op een gebiedsontsluitingsweg centraal staat;</text:p>
            <text:p text:style-name="considerans.al">dat de gemeente Haarlem de voorbereidingen treft tot vaststelling van een nieuwe Structuurvisie Openbare Ruimte (hierna: SOR);</text:p>
            <text:p text:style-name="considerans.al">dat de Velserstraat conform deze SOR in de toekomst geen onderdeel meer uitmaakt van de hoofdontsluiting van de bebouwde kom;</text:p>
            <text:p text:style-name="considerans.al">dat de gemeente Haarlem groot onderhoud uit gaat voeren aan de Velserstraat;</text:p>
            <text:p text:style-name="considerans.al">dat op nadrukkelijk verzoek van de aanwonenden, besloten is de Velserstraat binnen de 30 km/uur-zone te brengen die op de aansluitende wegen reeds aanwezig is;</text:p>
            <text:p text:style-name="considerans.al">dat de verblijfsfunctie in 30 km/uur-zones belangrijker wordt geacht dan de verkeersfunctie;</text:p>
            <text:p text:style-name="considerans.al">dat de Velserstraat onderdeel is van een busroute;</text:p>
            <text:p text:style-name="considerans.al">dat de Velserstraat een hoofdfietsroute is binnen het fietsnetwerk van Haarlem en deze route door relatief veel fietsers wordt gebruikt;</text:p>
            <text:p text:style-name="considerans.al">dat op de Velserstraat meerdere verkeersmaatregelen worden genomen;</text:p>
            <text:p text:style-name="considerans.al">dat voor het instellen van deze verkeersmaatregelen een separaat verkeersbesluit wordt genomen;</text:p>
            <text:p text:style-name="considerans.al">dat bij de maatregelen tevens rekening is gehouden met de busroute en het feit dat de weg onderdeel uitmaakt van het fietsnetwerk;</text:p>
            <text:p text:style-name="considerans.al">dat op grond van artikel 15 van het BABW de voorliggende verkeersmaatregel moet voldoen aan de in de WVW 1994 gestelde voorschriften;</text:p>
            <text:p text:style-name="considerans.al">dat deze voorschriften zich met name richten op de wijze waarop is voldaan aan het bereiken van de snelheidsbeperking en attentieverhoging;</text:p>
            <text:p text:style-name="considerans.al">dat op de Velserstraat een wegvakplateau wordt gerealiseerd om de snelheidsbeperking te bereiken;</text:p>
            <text:p text:style-name="considerans.al">dat in de huidige situatie een adviessnelheid van 30 km/uur van kracht is op de Velserstraat in verband met de beperkte kwaliteit van het wegdek;</text:p>
            <text:p text:style-name="considerans.al">dat deze adviessnelheden worden verwijderd in het hiervoor benoemde separaat verkeersbesluit;</text:p>
            <text:p text:style-name="considerans.al">dat een 30 km/uur-zone ingesteld kan worden door het plaatsen van de verkeersborden A1 (30 km/uur, met zonale toepassing) van bijlage 1 van het RVV 1990;</text:p>
            <text:p text:style-name="considerans.al">dat gelet op artikel 12 van het BABW voor het plaatsen van de verkeersborden A1 van bijlage 1 van het RVV 1990 een verkeersbesluit is vereist;</text:p>
            <text:p text:style-name="considerans.al">dat gelet op artikel 2 van de WVW 1994 de verkeersmaatregel strekt tot het verzekeren van de veiligheid op de weg;</text:p>
            <text:p text:style-name="considerans.al">dat gelet op artikel 24 van het BABW overleg is gevoerd met de gemandateerde van de politie;</text:p>
            <text:p text:style-name="considerans_bottom"/>
          </text:section>
          <text:section text:name="afkondiging_id1-3-2-1-5" text:style-name="afkondiging">
            <text:p text:style-name="afkondiging_top"/>
            <text:p text:style-name="al">
            <text:span text:style-name="nadrukvet">Het besluit:</text:span>
          </text:p>
          </text:section>
        </text:section>
        <text:section text:name="regeling-tekst_id1-3-2-2" text:style-name="regeling-tekst">
          <text:section text:name="tekst_id1-3-2-2-1" text:style-name="tekst">
            <text:p text:style-name="common-al">Het college van burgemeester en wethouders van Haarlem besluit:</text:p>
            <text:p text:style-name="common-al">- door middel van het plaatsen van het verkeersbord A1-30 (zonale toepassing begin en einde) van bijlage 1 van eht RVV 1990 en het verwijderen van het verkeersbord A1-30 (zonale toepassing begin en einde) van bijlage 1 van het RVV 1990 op de aansluitingen met de Velserstraat, te weten de Kleverparkweg, Torretiusstraat, Aelbertsbergweg, Meester Cornelisstraat, Saenredamstraat en de Gerrit van Heesstraat, tot het instellen van een 30 km/uur-zone op de Velserstraat, tussen de aansluiting met de Kleverlaan en de Kleverparkweg.</text:p>
            <text:p text:style-name="common-al">
            <text:span text:style-name="nadrukcur">Situatieschets</text:span>
          </text:p>
            <text:p text:style-name="common-al">
            <text:span text:style-name="nadrukcur">Deel 1/4</text:span>
          </text:p>
            <text:p text:style-name="common-al">
            <draw:frame><draw:text-box><text:section text:name="plaatje_id1-3-2-2-1-5-1" text:style-name="plaatje">
              <text:p text:style-name="illustratie_id1-3-2-2-1-5-1-1"><draw:frame draw:style-name="illustratie_id1-3-2-2-1-5-1-1" text:anchor-type="paragraph" svg:width="150mm" svg:height="126mm"><draw:image xlink:href="Pictures/Schermafbeelding2019-02-01om09.52.42i710cbfde-8333-4cb4-b342-82fb36e2f8af.png" xlink:type="simple"/></draw:frame></text:p>
            </text:section></draw:text-box></draw:frame>
          </text:p>
            <text:p text:style-name="common-al">
            <text:span text:style-name="nadrukcur">Deel 2/4</text:span>
          </text:p>
            <text:p text:style-name="common-al">
            <text:span text:style-name="nadrukcur"/>
            <draw:frame><draw:text-box><text:section text:name="plaatje_id1-3-2-2-1-7-2" text:style-name="plaatje">
              <text:p text:style-name="illustratie_id1-3-2-2-1-7-2-1"><draw:frame draw:style-name="illustratie_id1-3-2-2-1-7-2-1" text:anchor-type="paragraph" svg:width="150mm" svg:height="97mm"><draw:image xlink:href="Pictures/Schermafbeelding2019-02-01om09.52.51i0897d7fa-b577-4853-a996-a20c15e98450.png" xlink:type="simple"/></draw:frame></text:p>
            </text:section></draw:text-box></draw:frame>
          </text:p>
            <text:p text:style-name="common-al">
            <text:span text:style-name="nadrukcur">Deel 3/4</text:span>
          </text:p>
            <text:p text:style-name="common-al">
            <text:span text:style-name="nadrukcur"/>
            <draw:frame><draw:text-box><text:section text:name="plaatje_id1-3-2-2-1-9-2" text:style-name="plaatje">
              <text:p text:style-name="illustratie_id1-3-2-2-1-9-2-1"><draw:frame draw:style-name="illustratie_id1-3-2-2-1-9-2-1" text:anchor-type="paragraph" svg:width="150mm" svg:height="97mm"><draw:image xlink:href="Pictures/Schermafbeelding2019-02-01om09.53.00iac441583-dde2-414f-a7d6-58669a95b6dc.png" xlink:type="simple"/></draw:frame></text:p>
            </text:section></draw:text-box></draw:frame>
          </text:p>
            <text:p text:style-name="common-al">
            <text:span text:style-name="nadrukcur">Deel 4/4</text:span>
          </text:p>
            <text:p text:style-name="common-al">
            <text:span text:style-name="nadrukcur"/>
            <draw:frame><draw:text-box><text:section text:name="plaatje_id1-3-2-2-1-11-2" text:style-name="plaatje">
              <text:p text:style-name="illustratie_id1-3-2-2-1-11-2-1"><draw:frame draw:style-name="illustratie_id1-3-2-2-1-11-2-1" text:anchor-type="paragraph" svg:width="150mm" svg:height="160mm"><draw:image xlink:href="Pictures/Schermafbeelding2019-02-01om09.53.06ibc028f21-a9b3-4ccc-b883-202698a779ad.png" xlink:type="simple"/></draw:frame></text:p>
            </text:section></draw:text-box></draw:frame>
          </text:p>
            <text:p text:style-name="common-al">Aldus vastgesteld te Haarlem</text:p>
            <text:p text:style-name="common-al">Het college van burgemeester en wethouders van gemeente Haarlem</text:p>
            <text:p text:style-name="common-al"/>
            <text:p text:style-name="last-al">Dit besluit treedt in werking na bekendmaking in de Staatscourant. Belanghebbenden kunnen binnen zes weken na publicatie van dit besluit in de Staatscourant bezwaar maken bij burgemeester en wethouders van Haarlem, Postbus 511, 2003 PB te Haarlem. Het bezwaarschrift moet de naam en het adres vermelden van degene die bezwaar maakt, zijn ondertekend en de datum vermelden waarop het is opgesteld. In het bezwaarschrift moet ook worden aangegeven tegen welk besluit bezwaar wordt gemaakt en waarom het bezwaar wordt gemaakt. Door het indienen van het bezwaarschrift wordt dit besluit niet opgeschort. Bij een spoedeisend belang kan degene die een bezwaarschrift heeft ingediend een voorlopige voorziening vragen aan de voorzieningenrechter van de rechtbank, sector bestuursrecht, postbus 1621, 2003 BR te Haarlem. Bij het indienen van een verzoek om voorlopige voorziening moeten griffierechten worden betaald.</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5-1-1" style:parent-style-name="Standard">
      <style:paragraph-properties style:line-spacing="0mm" style:text-autospace="none" ofo:line-height="0.001cm"/>
    </style:style>
    <style:style style:family="graphic" style:name="illustratie_id1-3-2-2-1-5-1-1" style:parent-style-name="Standard">
      <style:graphic-properties style:horizontal-pos="left" style:horizontal-rel="paragraph" style:vertical-pos="top" style:vertical-rel="paragraph" style:wrap="none" ofo:margin-right="3mm"/>
    </style:style>
    <style:style style:family="paragraph" style:name="illustratie_id1-3-2-2-1-7-2-1" style:parent-style-name="Standard">
      <style:paragraph-properties style:line-spacing="0mm" style:text-autospace="none" ofo:line-height="0.001cm"/>
    </style:style>
    <style:style style:family="graphic" style:name="illustratie_id1-3-2-2-1-7-2-1" style:parent-style-name="Standard">
      <style:graphic-properties style:horizontal-pos="left" style:horizontal-rel="paragraph" style:vertical-pos="top" style:vertical-rel="paragraph" style:wrap="none" ofo:margin-right="3mm"/>
    </style:style>
    <style:style style:family="paragraph" style:name="illustratie_id1-3-2-2-1-9-2-1" style:parent-style-name="Standard">
      <style:paragraph-properties style:line-spacing="0mm" style:text-autospace="none" ofo:line-height="0.001cm"/>
    </style:style>
    <style:style style:family="graphic" style:name="illustratie_id1-3-2-2-1-9-2-1" style:parent-style-name="Standard">
      <style:graphic-properties style:horizontal-pos="left" style:horizontal-rel="paragraph" style:vertical-pos="top" style:vertical-rel="paragraph" style:wrap="none" ofo:margin-right="3mm"/>
    </style:style>
    <style:style style:family="paragraph" style:name="illustratie_id1-3-2-2-1-11-2-1" style:parent-style-name="Standard">
      <style:paragraph-properties style:line-spacing="0mm" style:text-autospace="none" ofo:line-height="0.001cm"/>
    </style:style>
    <style:style style:family="graphic" style:name="illustratie_id1-3-2-2-1-11-2-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6561</text:span><text:line-break/><text:date style:data-style-name="dag" text:fixed="true" text:date-value="2019-02-05"/><text:line-break/><text:date style:data-style-name="jaar" text:fixed="true" text:date-value="2019-02-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6561</text:span><text:date style:data-style-name="nicedate" text:fixed="true" text:date-value="2019-02-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6561</text:span><text:date style:data-style-name="nicedate" text:fixed="true" text:date-value="2019-02-05"/></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 30 km/uur zone Velserstraat Haarlem</meta:user-defined>
    <meta:user-defined meta:name="OVERHEIDop.doctype">Officiële Publicaties, versie 1.1</meta:user-defined>
    <meta:user-defined meta:name="DCTERMS.W3CDTF/OVERHEIDop.jaargang">2019</meta:user-defined>
    <meta:user-defined meta:name="DCTERMS.W3CDTF/DCTERMS.available">2019-02-05</meta:user-defined>
    <meta:user-defined meta:name="OVERHEIDop.publicationIssue">6561</meta:user-defined>
    <meta:user-defined meta:name="OVERHEIDop.StcrtID/DC.identifier">stcrt-2019-6561</meta:user-defined>
    <meta:user-defined meta:name="DCTERMS.alternative">Gemeente Haarlem - Verkeersbesluit 30 km/uur zone - Velserstraat Haarlem</meta:user-defined>
    <meta:user-defined meta:name="OVERHEID.Organisatietype/OVERHEID.organisationType">gemeente</meta:user-defined>
    <meta:user-defined meta:name="OVERHEID.Gemeente/OVERHEID.authority">Haarlem</meta:user-defined>
    <meta:user-defined meta:name="OVERHEID.Gemeente/DC.creator">Haarlem</meta:user-defined>
    <meta:user-defined meta:name="OVERHEID.TaxonomieBeleidsagenda/OVERHEID.category">Verkeer | Organisatie en beleid</meta:user-defined>
    <meta:user-defined meta:name="OVERHEID.PostcodeHuisnummer/OVERHEIDop.postcodeHuisnummer">2023ED 36</meta:user-defined>
    <meta:user-defined meta:name="OVERHEIDop.woonplaats">Haarlem</meta:user-defined>
    <meta:user-defined meta:name="OVERHEIDop.straatnaam">Velserstraat</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17/340324</meta:user-defined>
    <meta:user-defined meta:name="OVERHEIDop.verkeersbordcode">A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103646 489795</meta:user-defined>
    <meta:user-defined meta:name="OVERHEIDop.versieInformatie"/>
  </office:meta>
</office:document-meta>
</file>