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wijzigingsplan Meester Visserstraat 23 Kollumerpomp</text:p>
          </table:table-cell>
          <table:table-cell office:value-type="string" table:style-name="staatscourantkop.B.cell">
            <text:section text:name="plaatje_id1-3-1-1" text:style-name="plaatje">
              <text:p text:style-name="illustratie_id1-3-1-1-1"><draw:frame draw:style-name="illustratie_id1-3-1-1-1" text:anchor-type="paragraph" svg:width="40mm" svg:height="24.2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Tot en met woensdag 18 december 2019 ligt het ontwerpwijzigingsplan Meester Visserstraat 23 Kollumerpomp ter inzage (NL.IMRO.1970.WPKpMrVisser23-ON01). </text:p>
            <text:p text:style-name="common-al">Het wijzigingsplan biedt ruimte voor één nieuwe woning op de locatie “Boppeslach” aan de Meester Visserstraat in Kollumerpomp. </text:p>
            <text:p text:style-name="tussenkopcur">De stukken inzien</text:p>
            <text:p text:style-name="common-al">U kunt het ontwerpwijzigingsplan tot het einde van de ter inzage termijn zonder afspraak bekijken tijdens de openingstijden van de gemeentehuizen, Van Limburg Stirumweg 18 in Kollum en Koningstraat 13 in Dokkum. Kunt u niet tijdens openingsuren? Dan kunt u telefonisch een afspraak maken voor een ander tijdstip. </text:p>
            <text:p text:style-name="common-al">U kunt het wijzigingsplan ook bekijken op <text:a xlink:href="https://ruimtelijkeplannen.noardeast-fryslan.nl/NL.IMRO.1970.WPKpMrVisser23-ON01/" xlink:type="simple">https://ruimtelijkeplannen.noardeast-fryslan.nl/NL.IMRO.1970.WPKpMrVisser23-ON01/</text:a></text:p>
            <text:p text:style-name="tussenkopcur">Wilt u reageren?</text:p>
            <text:p text:style-name="common-al">U kunt uw zienswijze tot en met 18 december 2019 schriftelijk indienen bij het college van burgemeester en wethouders van Noardeast-Fryslân, postbus 13, 9290 AA Kollum. Graag onder vermelding van het zaaknummer Z242985-2019. Ook kunt u mondeling reageren. Daarvoor moet u een afspraak maken met het team Romte. </text:p>
            <text:p text:style-name="tussenkopcur">Vragen?</text:p>
            <text:p text:style-name="common-al">Als u vragen heeft kunt u contact opnemen met het team Romte, telefoon: 0519-298888.</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9497</text:span><text:line-break/><text:date style:data-style-name="dag" text:fixed="true" text:date-value="2019-11-06"/><text:line-break/><text:date style:data-style-name="jaar" text:fixed="true" text:date-value="2019-11-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59497</text:span><text:date style:data-style-name="nicedate" text:fixed="true" text:date-value="2019-11-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59497</text:span><text:date style:data-style-name="nicedate" text:fixed="true" text:date-value="2019-11-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1.7/xml/MC-DRP-PlanRuimtelijk-Web-ZM.xml</meta:user-defined>
    <meta:user-defined meta:name="OVERHEID.Gemeente/DC.creator">Noardeast-Fryslâ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1970.WPKpMrVisser23-ON01</meta:user-defined>
    <meta:user-defined meta:name="OVERHEIDop.Ruimtelijkeplannen/DC.type">Wijzigings- of uitwerkingsplan</meta:user-defined>
    <dc:language>nl</dc:language>
    <meta:user-defined meta:name="OVERHEID.Gemeente/DC.spatial">Noardeast-Fryslân</meta:user-defined>
    <meta:user-defined meta:name="OVERHEID.EPSG28992/DC.spatial">208582 591400</meta:user-defined>
    <meta:user-defined meta:name="DC.title">Ontwerpwijzigingsplan Meester Visserstraat 23 Kollumerpomp</meta:user-defined>
    <meta:user-defined meta:name="OVERHEID.PostcodeHuisnummer/OVERHEIDop.postcodeHuisnummer">9293LJ 19</meta:user-defined>
    <meta:user-defined meta:name="OVERHEIDop.straatnaam">Meester Visserstraat</meta:user-defined>
    <meta:user-defined meta:name="OVERHEIDop.woonplaats">Kollumerpomp</meta:user-defined>
    <meta:user-defined meta:name="DCTERMS.W3CDTF/DCTERMS.available">2019-11-06</meta:user-defined>
    <meta:user-defined meta:name="DCTERMS.W3CDTF/OVERHEIDop.jaargang">2019</meta:user-defined>
    <meta:user-defined meta:name="OVERHEIDop.publicationIssue">59497</meta:user-defined>
    <meta:user-defined meta:name="OVERHEIDop.StcrtID/DC.identifier">stcrt-2019-59497</meta:user-defined>
    <meta:user-defined meta:name="OVERHEIDop.versieInformatie"/>
  </office:meta>
</office:document-meta>
</file>